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8286-143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286<text:tab/>Dierenwelzijn</text:h>
      <text:h text:style-name="ifm_p_font.bold_size.9.06pt_mt.18.8mm_indent.-58.5mm_ifm" text:outline-level="1">Nr. 1436
      <text:tab/>BRIEF VAN DE STAATSSECRETARIS VAN LANDBOUW, VISSERIJ, VOEDSELZEKERHEID EN NATUUR</text:h>
      <text:p text:style-name="ifm_p_mt.3.76mm_ifm">Aan de Voorzitter van de Tweede Kamer der Staten-Generaal</text:p>
      <text:p text:style-name="ifm_p_mt.3.76mm_ifm">Den Haag, 11 juni 2026</text:p>
      <text:p text:style-name="ifm_p_mt.3.76mm_ifm">In een brief van 12 mei 2026 vraagt Studio Roodborstje mede namens andere ondertekenende personen en organisaties aandacht voor verschillende incidenten waarbij dieren schade hebben opgelopen als gevolg van achtergebleven vislijnen en haken door sportvissers. De dieren zijn hierin verstrikt geraakt of hebben vishaken binnen gekregen waarbij de dieren dit uiteindelijk niet hebben overleefd. In haar brief verzoekt Studio Roodborstje, ten einde toekomstige vergelijkbare incidenten te voorkomen, om de instelling van een verbod op recreatief hengelen. Per 3 juni jl. verzoekt de Kamer om een reactie op deze brief voorafgaand aan het commissiedebat Visserij &amp; Landbouw- en Visserijraad op 16 juni 2026.</text:p>
      <text:p text:style-name="ifm_p_mt.3.76mm_ifm">Laat ik vooropstellen dat de in de brief omschreven incidenten betreurenswaardig zijn en dat alle inzet erop gericht moet zijn om dergelijke incidenten te voorkomen. Ik vind het echter niet nodig en zal er niet toe over gaan om in reactie hierop een verbod op sportvisserij in te stellen. Sportvisserij vindt binnen de kaders van de Visserijwet al meer dan 100 jaar plaats en wordt door meer dan een miljoen Nederlanders beoefend.</text:p>
      <text:p text:style-name="ifm_p_mt.3.76mm_ifm">Daarbij wordt vanuit de koepelorganisatie Sportvisunie er nadrukkelijk op ingezet dat sportvisserij zorgvuldig en respectvol wordt uitgeoefend. Hiervoor is door de Sportvisunie een gedragscode ontwikkeld waarmee bij vissers onder de aandacht wordt gebracht over hoe om te gaan met gevangen vissen en hoe hierbij de visserij zorgvuldig uit te oefenen zodat de dieren na terugzet zonder vervolgschade overleven. Ook wordt aandacht gevraagd voor het voorkomen van het achterlaten van afval aan de waterkant en het voorkomen van het achterblijven van vistuig als lijnen en haken in het veld. Gemeenten en terrein beherende instanties kunnen hierop toezien.</text:p>
      <text:p text:style-name="ifm_p_mt.3.76mm_ifm">Er vinden op jaarbasis miljoenen sportvisactiviteiten plaats. Hierbij kan niet in alle gevallen voorkomen worden dat af en toe lijnen en haken verloren gaan. Incidenteel treedt verlies van haken en lijnen op en kan dit leiden tot incidenten zoals omschreven in de brief van Studio Roodborstje. Dit is voor mij echter geen aanleiding om daarmee over te gaan tot een algeheel verbod op sportvisserij. Binnen de zorgvuldige kaders die hiervoor vanuit de Sportvisunie worden gehanteerd vind ik het van belang dat deze vorm van recreatie voor zo’n grote groep Nederlanders kan blijven plaatsvinden.</text:p>
      <text:p text:style-name="ifm_p_mt.3.76mm_ifm">Wel zal ik naar aanleiding van de in de brief omschreven incidenten in gesprek gaan met de Sportvisunie. Ik zal bespreken of de huidige gedragscode nog steeds voldoende is of dat op punten nog aanscherping en verbetering nodig is. Ook zal ik benadrukken dat het van groot belang is dat de punten uit de gedragscode nadrukkelijk en structureel onder de aandacht gebracht blijven worden van de mensen die sportvissen, zodat hun visserij zorgvuldig plaatsvindt en incidenten zoveel mogelijk worden voorkomen.</text:p>
      <text:p text:style-name="ifm_p_mt.5.08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286, nr. 1436<text:tab/><text:page-number text:select-page="current"/></text:p>
      </style:footer>
    </style:master-page>
    <style:master-page xmlns:sdu-fn="http://schema.sdu.nl/2011/07/functions" style:name="Landscape" style:page-layout-name="landscape-margin-text">
      <style:footer>
        <text:p text:style-name="footer">Tweede Kamer, vergaderjaar 2025-2026, 28 286, nr. 143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ierenwelzijn; Brief regering; Reactie op steunbetuiging Studio Roodborstje aan brandbrief dierenorganisaties m.b.t. oproep om verbod op recreatief hengelen na ernstig dierenleed in Heemstede</dc:title>
    <meta:user-defined meta:name="OVERHEIDop.ParlID/DC.identifier">kst-28286-1436</meta:user-defined>
    <meta:user-defined meta:name="OVERHEIDop.ondernummer">1436</meta:user-defined>
    <meta:user-defined meta:name="DCTERMS.W3CDTF/DCTERMS.available">2026-06-16</meta:user-defined>
    <meta:user-defined meta:name="OVERHEIDop.KamerstukTypen/DC.type">Brief</meta:user-defined>
    <meta:user-defined meta:name="OVERHEIDop.dossiernummer">28286</meta:user-defined>
    <meta:user-defined meta:name="OVERHEIDop.configuratie">https://repository.officiele-overheidspublicaties.nl/MasterConfiguraties/MC-OEP-Kamerstuk-Web/1.10/xml/MC-OEP-Kamerstuk-Web.xml</meta:user-defined>
    <meta:user-defined meta:name="OVERHEIDop.documenttitel">Reactie op steunbetuiging Studio Roodborstje aan brandbrief dierenorganisaties m.b.t. oproep om verbod op recreatief hengelen na ernstig dierenleed in Heemstede</meta:user-defined>
    <meta:user-defined meta:name="OVERHEIDop.indiener">S.P.A. Erkens</meta:user-defined>
    <meta:user-defined meta:name="OVERHEIDop.dossiertitel">Dierenwelzij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Dierenwelzijn; Brief regering; Reactie op steunbetuiging Studio Roodborstje aan brandbrief dierenorganisaties m.b.t. oproep om verbod op recreatief hengelen na ernstig dierenleed in Heemsted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Dieren</meta:user-defined>
    <meta:user-defined meta:name="OVERHEID.TaxonomieBeleidsagenda/OVERHEID.category">Natuur en milieu | Natuur- en landschapsbeheer</meta:user-defined>
    <meta:user-defined meta:name="OVERHEIDop.versieInformatie"/>
  </office:meta>
</office:document-meta>
</file>