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font.roman_mt.3.76mm_page.keep-with-next_ifm" style:family="paragraph" style:name="ifm_p_font.roman_mt.3.76mm_page.keep-with-next_ifm" style:parent-style-name="Basis">
      <style:paragraph-properties fo:margin-top="3.76mm" fo:keep-with-next="always"/>
      <style:text-properties fo:font-style="normal" fo:font-weight="normal"/>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8286-143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8 286<text:tab/>Dierenwelzijn</text:h>
      <text:h text:style-name="ifm_p_font.bold_size.9.06pt_mt.18.8mm_indent.-58.5mm_ifm" text:outline-level="1">Nr. 1432
      <text:tab/>BRIEF VAN DE STAATSSECRETARIS VAN LANDBOUW, VISSERIJ, VOEDSELZEKERHEID EN NATUUR</text:h>
      <text:p text:style-name="ifm_p_mt.3.76mm_ifm">Aan de Voorzitter van de Tweede Kamer der Staten-Generaal</text:p>
      <text:p text:style-name="ifm_p_mt.3.76mm_ifm">Den Haag, 30 april 2026</text:p>
      <text:p text:style-name="ifm_p_mt.3.76mm_ifm">Zoals toegezegd in de brief van 18 december jl. (Kamerstuk 28 286, nr. 1413) informeer ik uw Kamer over de publicatie van het definitieve rapport<text:note text:id="ID-1248186-d40e65" text:note-class="footnote"><text:note-citation text:label="1 ">1</text:note-citation><text:note-body><text:p text:style-name="ifm_p_font.normal_size.6.93pt_mt..5mm_indent.-0.1161in_mleft.0.1161in_ifm">Markonderzoek huisdierenzorg ACM </text:p><text:p text:style-name="ifm_p_font.normal_size.6.93pt_indent.-0.1161in_mleft.0.1161in_ifm">https://www.acm.nl/nl/publicaties/marktonderzoeken/marktonderzoek-huisdierenzorg</text:p></text:note-body></text:note> van het marktonderzoek medische zorg huisdieren door de Autoriteit Consument en Markt (ACM). De ACM heeft dit eindrapport vandaag op hun website gepubliceerd.</text:p>
      <text:h text:style-name="ifm_p_font.roman_mt.3.76mm_page.keep-with-next_ifm" text:outline-level="1">Consultatiefase</text:h>
      <text:p text:style-name="ifm_p_mt.3.76mm_ifm">De afgelopen maanden heeft de consultatiefase plaatsgevonden van het conceptrapport dat de ACM op 18 december heeft gepubliceerd. Dierenartsen, huisdiereigenaren en andere betrokkenen, zoals bedrijven en organisaties, konden schriftelijk op het rapport reageren en tevens tijdens een stakeholderbijeenkomst in gesprek met de ACM over het rapport. De input van deze consultatieronde is door de ACM meegenomen in het opstellen van hun eindrapport.</text:p>
      <text:h text:style-name="ifm_p_font.roman_mt.3.76mm_page.keep-with-next_ifm" text:outline-level="1">Vervolg</text:h>
      <text:p text:style-name="ifm_p_mt.3.76mm_ifm">Ik waardeer het grondige onderzoek dat de ACM heeft gedaan, en de wijze waarop inzichten en kennis uit de sector en de maatschappij zijn benut voor een goede afronding van het rapport. Dit draagt tevens bij aan herkenning en erkenning van de resultaten en aanbevelingen in het veld. Het onderzoeksrapport vormt een belangrijke basis voor een stevige aanpak van de knelpunten in de markt voor diergeneeskundige zorg. Ik vind het van belang voor dieren en hun eigenaren dat er goede diergeneeskundige zorg beschikbaar en toegankelijk is, zowel regulier als in de spoed, waarbij er voldoende concurrentie is en consumenten geïnformeerd en vrij kunnen kiezen in de zorg voor hun dier.</text:p>
      <text:p text:style-name="ifm_p_mt.3.76mm_ifm">Komende maand zal ik benutten om samen met de Minister van Economische Zaken (EZK) het eindrapport goed te bestuderen en ook de veterinaire beroepsgroep over het rapport te consulteren. De kabinetsreactie op het rapport zal ik, mede namens de Minister van EZK, in de eerste helft van juni 2026 aan uw Kamer sturen.</text:p>
      <text:p text:style-name="ifm_p_mt.5.08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8 286, nr. 1432<text:tab/><text:page-number text:select-page="current"/></text:p>
      </style:footer>
    </style:master-page>
    <style:master-page xmlns:sdu-fn="http://schema.sdu.nl/2011/07/functions" style:name="Landscape" style:page-layout-name="landscape-margin-text">
      <style:footer>
        <text:p text:style-name="footer">Tweede Kamer, vergaderjaar 2025-2026, 28 286, nr. 143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Dierenwelzijn; Brief regering; Publicatie definitieve rapport ACM van het marktonderzoek Medische zorg huisdieren</dc:title>
    <meta:user-defined meta:name="OVERHEIDop.ParlID/DC.identifier">kst-28286-1432</meta:user-defined>
    <meta:user-defined meta:name="OVERHEIDop.ondernummer">1432</meta:user-defined>
    <meta:user-defined meta:name="DCTERMS.W3CDTF/DCTERMS.available">2026-05-19</meta:user-defined>
    <meta:user-defined meta:name="OVERHEIDop.KamerstukTypen/DC.type">Brief</meta:user-defined>
    <meta:user-defined meta:name="OVERHEIDop.dossiernummer">28286</meta:user-defined>
    <meta:user-defined meta:name="OVERHEIDop.configuratie">https://repository.officiele-overheidspublicaties.nl/MasterConfiguraties/MC-OEP-Kamerstuk-Web/1.10/xml/MC-OEP-Kamerstuk-Web.xml</meta:user-defined>
    <meta:user-defined meta:name="OVERHEIDop.documenttitel">Publicatie definitieve rapport ACM van het marktonderzoek Medische zorg huisdieren</meta:user-defined>
    <meta:user-defined meta:name="OVERHEIDop.indiener">S.P.A. Erkens</meta:user-defined>
    <meta:user-defined meta:name="OVERHEIDop.dossiertitel">Dierenwelzij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30</meta:user-defined>
    <meta:user-defined meta:name="DC.title">Dierenwelzijn; Brief regering; Publicatie definitieve rapport ACM van het marktonderzoek Medische zorg huisdier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Landbouw | Dieren</meta:user-defined>
    <meta:user-defined meta:name="OVERHEID.TaxonomieBeleidsagenda/OVERHEID.category">Natuur en milieu | Natuur- en landschapsbeheer</meta:user-defined>
    <meta:user-defined meta:name="OVERHEIDop.versieInformatie"/>
  </office:meta>
</office:document-meta>
</file>