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8286-14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286<text:tab/>Dierenwelzijn</text:h>
      <text:h text:style-name="ifm_p_font.bold_size.9.06pt_mt.18.8mm_indent.-58.5mm_ifm" text:outline-level="1">Nr. 1431
      <text:tab/>BRIEF VAN DE STAATSSECRETARIS VAN LANDBOUW, VISSERIJ, VOEDSELZEKERHEID EN NATUUR

</text:h>
      <text:p text:style-name="ifm_p_mt.3.76mm_ifm">Aan de Voorzitter van de Tweede Kamer der Staten-Generaal</text:p>
      <text:p text:style-name="ifm_p_mt.3.76mm_ifm">Den Haag, 21 april 2026</text:p>
      <text:p text:style-name="ifm_p_mt.3.76mm_ifm">Op donderdag 16 april 2026 is er een brief naar de Tweede Kamer gestuurd (Kamerstuk 28 286, nr. 1430) met daarin een link naar een onderzoeksrapport van een Publiek Private Samenwerking (PPS) genaamd Toekomstbestendig Diertransport. Helaas is er in de dagen na publicatie een fout ontdekt in tabel 3.4.2 op pagina 28. Bij de omzetting van de ruwe data door Wageningen Livestock Research heeft er een verschuiving plaatsgevonden, waardoor er data in de verkeerde kolom beland zijn. Hierdoor lijkt het alsof er dieren vervoerd zijn bij een buitentemperatuur van 35 graden Celsius of hoger, terwijl dit niet het geval is. Na het ontdekken van de fout is het rapport offline gehaald en is de fout hersteld. Vanaf 21 april 2026 is de juiste versie van het rapport weer te vinden onder de link in de brief van 16 april 2026 die ik volledigheidshalve ook hier opneem (https://doi.org/10.18174/696945).</text:p>
      <text:p text:style-name="ifm_p_mt.3.76mm_ifm">Op donderdag 16 april 2026 is ook de brief <text:span text:style-name="ifm_span_font.italic_ifm">Naar een beter dierenwelzijn in de veehouderij</text:span> naar de Tweede Kamer gestuurd (2026D08019). In deze brief wordt ook ingegaan op de petitie van Varkens in Nood over strengere handhaving en maatregelen tegen het transport van zieke dieren. Daarbij is abusievelijk niet vermeld dat ik daarmee tegemoet kom aan het verzoek van de Tweede Kamer met kenmerk 2025Z02414/2025D07018. Met deze brief zet ik dat bij deze recht.</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286, nr. 1431<text:tab/><text:page-number text:select-page="current"/></text:p>
      </style:footer>
    </style:master-page>
    <style:master-page xmlns:sdu-fn="http://schema.sdu.nl/2011/07/functions" style:name="Landscape" style:page-layout-name="landscape-margin-text">
      <style:footer>
        <text:p text:style-name="footer">Tweede Kamer, vergaderjaar 2025-2026, 28 286, nr. 143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ierenwelzijn; Brief regering; Rectificatie rapport PPS Toekomstbestendig Diertransport en reactie petitie Varkens in Nood m.b.t. strengere handhaving en maatregelen tegen het transport van zieke dieren</dc:title>
    <meta:user-defined meta:name="OVERHEIDop.ParlID/DC.identifier">kst-28286-1431</meta:user-defined>
    <meta:user-defined meta:name="OVERHEIDop.ondernummer">1431</meta:user-defined>
    <meta:user-defined meta:name="DCTERMS.W3CDTF/DCTERMS.available">2026-04-24</meta:user-defined>
    <meta:user-defined meta:name="OVERHEIDop.KamerstukTypen/DC.type">Brief</meta:user-defined>
    <meta:user-defined meta:name="OVERHEIDop.dossiernummer">28286</meta:user-defined>
    <meta:user-defined meta:name="OVERHEIDop.configuratie">https://repository.officiele-overheidspublicaties.nl/MasterConfiguraties/MC-OEP-Kamerstuk-Web/1.10/xml/MC-OEP-Kamerstuk-Web.xml</meta:user-defined>
    <meta:user-defined meta:name="OVERHEIDop.documenttitel">Rectificatie rapport PPS Toekomstbestendig Diertransport en reactie petitie Varkens in Nood m.b.t. strengere handhaving en maatregelen tegen het transport van zieke dieren</meta:user-defined>
    <meta:user-defined meta:name="OVERHEIDop.indiener">S.P.A. Erkens</meta:user-defined>
    <meta:user-defined meta:name="OVERHEIDop.dossiertitel">Dierenwelzij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1</meta:user-defined>
    <meta:user-defined meta:name="DC.title">Dierenwelzijn; Brief regering; Rectificatie rapport PPS Toekomstbestendig Diertransport en reactie petitie Varkens in Nood m.b.t. strengere handhaving en maatregelen tegen het transport van zieke di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Landbouw | Dieren</meta:user-defined>
    <meta:user-defined meta:name="OVERHEID.TaxonomieBeleidsagenda/OVERHEID.category">Natuur en milieu | Natuur- en landschapsbeheer</meta:user-defined>
    <meta:user-defined meta:name="OVERHEIDop.versieInformatie"/>
  </office:meta>
</office:document-meta>
</file>