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7923-53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923<text:tab/> Werken in het onderwijs</text:h>
      <text:h text:style-name="ifm_p_font.bold_size.9.06pt_mt.18.8mm_indent.-58.5mm_ifm" text:outline-level="1">Nr. 538
      <text:tab/>BRIEF VAN DE MINISTER VAN ONDERWIJS, CULTUUR EN WETENSCHAP</text:h>
      <text:p text:style-name="ifm_p_mt.3.76mm_ifm"/>
      <text:p text:style-name="ifm_p_mt.3.76mm_ifm">Aan de Voorzitter van de Tweede Kamer der Staten-Generaal</text:p>
      <text:p text:style-name="ifm_p_mt.3.76mm_ifm">Den Haag, 1 juni 2026</text:p>
      <text:p text:style-name="ifm_p_mt.3.76mm_ifm">ResearchNed heeft het experiment bijzondere nadere vooropleidingseisen voor de opleiding tot leraar basisonderwijs geëvalueerd. Met deze brief bied ik uw Kamer de eindevaluatie aan. Het voornemen is om in de voortgangsbrief lerarenstrategie, die uw Kamer voor het zomerreces ontvangt, de resultaten nader te duiden en van een beleidsreactie te voorzien. Ter voorbereiding daarop ga ik met stakeholders in gesprek over de conclusies van het rapport.</text:p>
      <text:h text:style-name="ifm_p_font.underline_mt.3.76mm_page.keep-with-next_ifm" text:outline-level="1">Resultaten van het onderzoek in het kort</text:h>
      <text:p text:style-name="ifm_p_mt.3.76mm_ifm">Het doel was te onderzoeken of het experiment de toegankelijkheid van de opleiding verbetert en wat het effect is op de studievoortgang en de belasting van zowel studenten als instellingen. ResearchNed concludeert dat de toegankelijkheid van de opleiding tot leraar basisonderwijs is verbeterd. De opleiding trekt relatief gezien meer studenten, maar het is onduidelijk of de relatieve stijging van de instroom volledig aan het experiment toe te schrijven is. Ook blijft de toegankelijkheid van de opleiding voor studenten met een niet-Europese herkomst een aandachtspunt. Verder concluderen de onderzoekers dat het programma van voorwaardelijk toegelaten studenten met het experiment zwaarder is geworden, door de extra stress en werkdruk die het alsnog voldoen aan de toelatingseisen in het eerste studiejaar geeft. Dit blijft echter zonder grote gevolgen voor de studievoortgang en het eerstejaarsrendement. Ook voor de opleidingen zelf heeft het experiment geen verlichting opgeleverd. Zij zijn een substantieel aantal uren kwijt aan extra organisatie en administratie en voorlichting, en zij bieden bovendien nog steeds vaak vakkennis aan voor de voorwaardelijk toegelaten studenten, maar dan extra-curriculair, met extra kosten voor de opleiding. Wel is de belasting in uren wat gedaald na 2024 en wisselt die tussen de opleiding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923, nr. 538<text:tab/><text:page-number text:select-page="current"/></text:p>
      </style:footer>
    </style:master-page>
    <style:master-page xmlns:sdu-fn="http://schema.sdu.nl/2011/07/functions" style:name="Landscape" style:page-layout-name="landscape-margin-text">
      <style:footer>
        <text:p text:style-name="footer">Tweede Kamer, vergaderjaar 2025-2026, 27 923, nr. 53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rken in het onderwijs; Brief regering; Eindevaluatie experiment bijzondere nadere vooropleidingseisen opleiding tot leraar basisonderwijs</dc:title>
    <meta:user-defined meta:name="OVERHEIDop.ParlID/DC.identifier">kst-27923-538</meta:user-defined>
    <meta:user-defined meta:name="OVERHEIDop.ondernummer">538</meta:user-defined>
    <meta:user-defined meta:name="DCTERMS.W3CDTF/DCTERMS.available">2026-06-03</meta:user-defined>
    <meta:user-defined meta:name="OVERHEIDop.KamerstukTypen/DC.type">Brief</meta:user-defined>
    <meta:user-defined meta:name="OVERHEIDop.dossiernummer">27923</meta:user-defined>
    <meta:user-defined meta:name="OVERHEIDop.configuratie">https://repository.officiele-overheidspublicaties.nl/MasterConfiguraties/MC-OEP-Kamerstuk-Web/1.10/xml/MC-OEP-Kamerstuk-Web.xml</meta:user-defined>
    <meta:user-defined meta:name="OVERHEIDop.documenttitel">Eindevaluatie experiment bijzondere nadere vooropleidingseisen opleiding tot leraar basisonderwijs</meta:user-defined>
    <meta:user-defined meta:name="OVERHEIDop.indiener">R.M. Letschert</meta:user-defined>
    <meta:user-defined meta:name="OVERHEIDop.dossiertitel">Werken in het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erken in het onderwijs; Brief regering; Eindevaluatie experiment bijzondere nadere vooropleidingseisen opleiding tot leraar basisonderwij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