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58-762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58<text:tab/>Gewasbeschermingsbeleid</text:h>
      <text:h text:style-name="ifm_p_font.bold_size.9.06pt_mt.18.8mm_indent.-58.5mm_ifm" text:outline-level="1">Nr. 762
      <text:tab/>GEWIJZIGDE MOTIE VAN HET LID BROMET TER VERVANGING VAN DIE GEDRUKT ONDER NR. 753</text:h>
      <text:p text:style-name="ifm_p_ifm">Voorgesteld tijdens het notaoverleg van 11 juni 2026</text:p>
      <text:p text:style-name="ifm_p_mt.3.76mm_ifm">De Kamer,</text:p>
      <text:p text:style-name="ifm_p_mt.3.76mm_ifm">gehoord de beraadslaging,</text:p>
      <text:p text:style-name="ifm_p_mt.3.76mm_ifm">constaterende dat de Algemene Rekenkamer concludeert dat veel regels voor het gebruik van gewasbeschermingsmiddelen nu niet handhaafbaar zijn;</text:p>
      <text:p text:style-name="ifm_p_mt.3.76mm_ifm">verzoekt de regering de per 1 januari verplichte digitale registratie van bestrijdingsmiddelen centraal te organiseren en toegankelijk</text:p>
      <text:p text:style-name="ifm_p_ifm">te en maken voor toezichthouders, overheden, wetenschappers;</text:p>
      <text:p text:style-name="ifm_p_mt.3.76mm_ifm">gaat over tot de orde van de dag.</text:p>
      <text:p text:style-name="ifm_p_mt.3.76mm_ifm">Brome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58, nr. 762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58, nr. 762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wasbeschermingsbeleid; Motie (gewijzigd/nader); Gewijzigde motie van het lid Bromet over de centrale digitale registratie van bestrijdingsmiddelen toegankelijk maken voor toezichthouders, overheden en wetenschappers (t.v.v. 27858-753)</dc:title>
    <meta:user-defined meta:name="OVERHEIDop.ParlID/DC.identifier">kst-27858-762</meta:user-defined>
    <meta:user-defined meta:name="OVERHEIDop.ondernummer">762</meta:user-defined>
    <meta:user-defined meta:name="DCTERMS.W3CDTF/DCTERMS.available">2026-06-12</meta:user-defined>
    <meta:user-defined meta:name="OVERHEIDop.KamerstukTypen/DC.type">Motie</meta:user-defined>
    <meta:user-defined meta:name="OVERHEIDop.dossiernummer">2785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Gewijzigde motie van het lid Bromet over de centrale digitale registratie van bestrijdingsmiddelen toegankelijk maken voor toezichthouders, overheden en wetenschappers (t.v.v. 27858-753)</meta:user-defined>
    <meta:user-defined meta:name="OVERHEIDop.indiener">L. Bromet</meta:user-defined>
    <meta:user-defined meta:name="OVERHEIDop.dossiertitel">Gewasbescherming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Gewasbeschermingsbeleid; Motie (gewijzigd/nader); Gewijzigde motie van het lid Bromet over de centrale digitale registratie van bestrijdingsmiddelen toegankelijk maken voor toezichthouders, overheden en wetenschappers (t.v.v. 27858-753)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Landbouw | Planten</meta:user-defined>
    <meta:user-defined meta:name="OVERHEIDop.versieInformatie"/>
  </office:meta>
</office:document-meta>
</file>