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58-75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58<text:tab/>Gewasbeschermingsbeleid</text:h>
      <text:h text:style-name="ifm_p_font.bold_size.9.06pt_mt.18.8mm_indent.-58.5mm_ifm" text:outline-level="1">Nr. 759
      <text:tab/>MOTIE VAN HET LID VERMEER</text:h>
      <text:p text:style-name="ifm_p_ifm">Voorgesteld tijdens het nota overleg van 11 juni 2026</text:p>
      <text:p text:style-name="ifm_p_mt.3.76mm_ifm">De Kamer,</text:p>
      <text:p text:style-name="ifm_p_mt.3.76mm_ifm">gehoord de beraadslaging,</text:p>
      <text:p text:style-name="ifm_p_mt.3.76mm_ifm">constaterende dat wordt gesproken over aanvullende zoneringen en gebruiksbeperkingen voor gewasbeschermingsmiddelen rondom Natura 2000-gebieden;</text:p>
      <text:p text:style-name="ifm_p_mt.3.76mm_ifm">overwegende dat artikel 6 van de Habitatrichtlijn vraagt om passende maatregelen ter bescherming van natuur, waarbij de aard en de omvang van de maatregelen in verhouding moeten staan tot de daadwerkelijk vastgestelde risico's;</text:p>
      <text:p text:style-name="ifm_p_mt.3.76mm_ifm">overwegende dat het aantreffen van een stof niet automatisch betekent dat er sprake is van schadelijke effecten;</text:p>
      <text:p text:style-name="ifm_p_mt.3.76mm_ifm">verzoekt de regering om bij eventuele aanvullende zoneringen of gebruiksbeperkingen rond Natura 2000-gebieden uitsluitend maatregelen te treffen die zijn gebaseerd op een wetenschappelijke onderbouwing van daadwerkelijke risico's en die proportioneel zijn ten opzichte van het beoogde natuurdoel,</text:p>
      <text:p text:style-name="ifm_p_mt.3.76mm_ifm">en gaat over tot de orde van de dag.</text:p>
      <text:p text:style-name="ifm_p_mt.3.76mm_ifm">Verme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58, nr. 75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58, nr. 75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wasbeschermingsbeleid; Motie; Motie van het lid Vermeer over rond Natura 2000-gebieden uitsluitend proportionele maatregelen treffen met een wetenschappelijke onderbouwing</dc:title>
    <meta:user-defined meta:name="OVERHEIDop.ParlID/DC.identifier">kst-27858-759</meta:user-defined>
    <meta:user-defined meta:name="OVERHEIDop.ondernummer">759</meta:user-defined>
    <meta:user-defined meta:name="DCTERMS.W3CDTF/DCTERMS.available">2026-06-12</meta:user-defined>
    <meta:user-defined meta:name="OVERHEIDop.KamerstukTypen/DC.type">Motie</meta:user-defined>
    <meta:user-defined meta:name="OVERHEIDop.dossiernummer">2785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ermeer over rond Natura 2000-gebieden uitsluitend proportionele maatregelen treffen met een wetenschappelijke onderbouwing</meta:user-defined>
    <meta:user-defined meta:name="OVERHEIDop.indiener">H. Vermeer</meta:user-defined>
    <meta:user-defined meta:name="OVERHEIDop.dossiertitel">Gewasbeschermings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Gewasbeschermingsbeleid; Motie; Motie van het lid Vermeer over rond Natura 2000-gebieden uitsluitend proportionele maatregelen treffen met een wetenschappelijke onderbouwing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Landbouw | Planten</meta:user-defined>
    <meta:user-defined meta:name="OVERHEIDop.versieInformatie"/>
  </office:meta>
</office:document-meta>
</file>