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7858-75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7 858<text:tab/>Gewasbeschermingsbeleid</text:h>
      <text:h text:style-name="ifm_p_font.bold_size.9.06pt_mt.18.8mm_indent.-58.5mm_ifm" text:outline-level="1">Nr. 757
      <text:tab/>MOTIE VAN DE LEDEN PODT EN GOUDZWAARD</text:h>
      <text:p text:style-name="ifm_p_ifm">Voorgesteld tijdens het notaoverleg van 11 juni 2026</text:p>
      <text:p text:style-name="ifm_p_mt.3.76mm_ifm">De Kamer,</text:p>
      <text:p text:style-name="ifm_p_mt.3.76mm_ifm">gehoord de beraadslaging,</text:p>
      <text:p text:style-name="ifm_p_mt.3.76mm_ifm">overwegende dat het telen van bloemen een ambacht is met ondernemers die bijdragen aan de leefbaarheid in onze steden en dorpen, maar dat voor de biologische teelt de markt nu toegroeit naar e-commerceplatforms en grote retail;</text:p>
      <text:p text:style-name="ifm_p_mt.3.76mm_ifm">overwegende dat bloemisten tegen allerlei bureaucratie en extra kosten aanlopen wanneer zij wél biologische bloemen willen verkopen, zoals een dure registratieplicht, alleen een boeket mogen samenstellen onder één dak met de klant en ingewikkelde regels voor hun online webshop;</text:p>
      <text:p text:style-name="ifm_p_ifm">van mening dat we biologische sierteelt minstens net zo toegankelijk moeten maken als conventionele sierteelt;</text:p>
      <text:p text:style-name="ifm_p_mt.3.76mm_ifm">verzoekt de regering om de gehele biologische sierteeltketen te betrekken bij het Actieplan Biologische Landbouw, om te zorgen dat onnodige drempels worden weggenomen,</text:p>
      <text:p text:style-name="ifm_p_mt.3.76mm_ifm">en gaat over tot de orde van de dag.</text:p>
      <text:p text:style-name="ifm_p_mt.3.76mm_ifm">Podt</text:p>
      <text:p text:style-name="ifm_p_ifm">Goudzwaar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7 858, nr. 757<text:tab/><text:page-number text:select-page="current"/></text:p>
      </style:footer>
    </style:master-page>
    <style:master-page xmlns:sdu-fn="http://schema.sdu.nl/2011/07/functions" style:name="Landscape" style:page-layout-name="landscape-margin-text">
      <style:footer>
        <text:p text:style-name="footer">Tweede Kamer, vergaderjaar 2025-2026, 27 858, nr. 75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Gewasbeschermingsbeleid; Motie; Motie van de leden Podt en Goudzwaard over de hele biologische sierteeltketen betrekken bij het Actieplan Biologische Landbouw</dc:title>
    <meta:user-defined meta:name="OVERHEIDop.ParlID/DC.identifier">kst-27858-757</meta:user-defined>
    <meta:user-defined meta:name="OVERHEIDop.ondernummer">757</meta:user-defined>
    <meta:user-defined meta:name="DCTERMS.W3CDTF/DCTERMS.available">2026-06-12</meta:user-defined>
    <meta:user-defined meta:name="OVERHEIDop.KamerstukTypen/DC.type">Motie</meta:user-defined>
    <meta:user-defined meta:name="OVERHEIDop.dossiernummer">27858</meta:user-defined>
    <meta:user-defined meta:name="OVERHEIDop.configuratie">https://repository.officiele-overheidspublicaties.nl/MasterConfiguraties/MC-OEP-Kamerstuk-Web/1.10/xml/MC-OEP-Kamerstuk-Web.xml</meta:user-defined>
    <meta:user-defined meta:name="OVERHEIDop.documenttitel">Motie van de leden Podt en Goudzwaard over de hele biologische sierteeltketen betrekken bij het Actieplan Biologische Landbouw</meta:user-defined>
    <meta:user-defined meta:name="OVERHEIDop.indiener">M. Goudzwaard</meta:user-defined>
    <meta:user-defined meta:name="OVERHEIDop.indiener">A. Podt</meta:user-defined>
    <meta:user-defined meta:name="OVERHEIDop.dossiertitel">Gewasbeschermings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Gewasbeschermingsbeleid; Motie; Motie van de leden Podt en Goudzwaard over de hele biologische sierteeltketen betrekken bij het Actieplan Biologische Landbouw</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Planten</meta:user-defined>
    <meta:user-defined meta:name="OVERHEIDop.versieInformatie"/>
  </office:meta>
</office:document-meta>
</file>