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830-509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830<text:tab/>Materieelprojecten</text:h>
      <text:h text:style-name="ifm_p_font.bold_size.9.06pt_mt.18.8mm_indent.-58.5mm_ifm" text:outline-level="1">Nr. 509
      <text:tab/>MOTIE VAN HET LID BOLHUIS C.S.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overwegende dat het HCSS-rapport No Fuel, No Fight constateert dat Nederland en Europa risico lopen op ernstige brandstoftekorten in het geval van een grootschalig conflict;</text:p>
      <text:p text:style-name="ifm_p_mt.3.76mm_ifm">overwegende dat synthetische kerosine (e-SAF) de mogelijkheid biedt dit risico te verkleinen en dat de locatie van een nieuwe productiecapaciteit nu wordt bepaald;</text:p>
      <text:p text:style-name="ifm_p_mt.3.76mm_ifm">constaterende dat er initiatiefnemers in een vergevorderd stadium zijn om e-SAF in Nederland te produceren en dat een tijdige marktvraag essentieel is om deze waardeketens in Nederland te ontwikkelen;</text:p>
      <text:p text:style-name="ifm_p_mt.3.76mm_ifm">verzoekt het kabinet om met initiatiefnemers te verkennen hoe Defensie kan optreden als launching customer voor e-SAF-projecten, en de Kamer hierover voor Prinsjesdag 2026 te informeren,</text:p>
      <text:p text:style-name="ifm_p_mt.3.76mm_ifm">en gaat over tot de orde van de dag.</text:p>
      <text:p text:style-name="ifm_p_mt.3.76mm_ifm">Bolhuis</text:p>
      <text:p text:style-name="ifm_p_ifm">Kröger</text:p>
      <text:p text:style-name="ifm_p_ifm">Van Oosterhou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830, nr. 509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830, nr. 509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Materieelprojecten; Motie; Motie van het lid Bolhuis c.s. over verkennen hoe Defensie kan optreden als launching customer voor e-SAF-projecten</dc:title>
    <meta:user-defined meta:name="OVERHEIDop.ParlID/DC.identifier">kst-27830-509</meta:user-defined>
    <meta:user-defined meta:name="OVERHEIDop.ondernummer">509</meta:user-defined>
    <meta:user-defined meta:name="DCTERMS.W3CDTF/DCTERMS.available">2026-07-03</meta:user-defined>
    <meta:user-defined meta:name="OVERHEIDop.KamerstukTypen/DC.type">Motie</meta:user-defined>
    <meta:user-defined meta:name="OVERHEIDop.dossiernummer">27830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Bolhuis c.s. over verkennen hoe Defensie kan optreden als launching customer voor e-SAF-projecten</meta:user-defined>
    <meta:user-defined meta:name="OVERHEIDop.indiener">A.S. van Oosterhout</meta:user-defined>
    <meta:user-defined meta:name="OVERHEIDop.indiener">S.C. Kröger</meta:user-defined>
    <meta:user-defined meta:name="OVERHEIDop.indiener">W.D. Bolhuis</meta:user-defined>
    <meta:user-defined meta:name="OVERHEIDop.dossiertitel">Materieelprojecten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Materieelprojecten; Motie; Motie van het lid Bolhuis c.s. over verkennen hoe Defensie kan optreden als launching customer voor e-SAF-project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Defensie</meta:user-defined>
    <meta:user-defined meta:name="OVERHEIDop.versieInformatie"/>
  </office:meta>
</office:document-meta>
</file>