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  <style:style style:class="text" style:display-name="ifm_p_indent.-5mm_mleft.5mm_ifm" style:family="paragraph" style:name="ifm_p_indent.-5mm_mleft.5mm_ifm" style:parent-style-name="Basis">
      <style:paragraph-properties fo:text-indent="-5mm" fo:margin-left="5mm"/>
      <style:text-properties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27830-507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27 830<text:tab/>Materieelprojecten</text:h>
      <text:h text:style-name="ifm_p_font.bold_size.9.06pt_mt.18.8mm_indent.-58.5mm_ifm" text:outline-level="1">Nr. 507
      <text:tab/>MOTIE VAN DE LEDEN KEIJZER EN NANNINGA</text:h>
      <text:p text:style-name="ifm_p_ifm">Voorgesteld 2 juli 2026</text:p>
      <text:p text:style-name="ifm_p_mt.3.76mm_ifm">De Kamer,</text:p>
      <text:p text:style-name="ifm_p_mt.3.76mm_ifm">gehoord de beraadslaging,</text:p>
      <text:p text:style-name="ifm_p_mt.3.76mm_ifm">constaterende dat Nederland beschikt over de gehele waardeketen voor ballistische en blastbeschermende middelen, van grondstof tot eindproduct;</text:p>
      <text:p text:style-name="ifm_p_mt.3.76mm_ifm">constaterende dat Defensie desondanks via bestaande contracten gebruikmaakt van Chinese supervezels, terwijl Nederlandse capaciteit onderbenut blijft;</text:p>
      <text:p text:style-name="ifm_p_mt.3.76mm_ifm">overwegende dat afhankelijkheid van China voor kritieke defensietoepassingen onwenselijk is en indruist tegen het streven naar strategische autonomie;</text:p>
      <text:p text:style-name="ifm_p_mt.3.76mm_ifm">verzoekt de regering:</text:p>
      <text:p text:style-name="ifm_p_indent.-5mm_mleft.5mm_ifm">•<text:tab/>bij defensie-inkopen uitsluitend in te zetten op Nederlandse en Europese producenten;</text:p>
      <text:p text:style-name="ifm_p_indent.-5mm_mleft.5mm_ifm">•<text:tab/>aan te sluiten bij de noodzaak de Nederlandse defensie- en civielmilitaire industrie te versterken en te internationaliseren, teneinde Nederland de primaire toeleverancier te maken van supervezels voor Europese defensietoepassingen;</text:p>
      <text:p text:style-name="ifm_p_indent.-5mm_mleft.5mm_ifm">•<text:tab/>binnen bestaande contracten te sturen op het uitfaseren van Chinese supervezels en benutting van Nederlandse capaciteit,</text:p>
      <text:p text:style-name="ifm_p_mt.3.76mm_ifm">en gaat over tot de orde van de dag.</text:p>
      <text:p text:style-name="ifm_p_mt.3.76mm_ifm">Keijzer</text:p>
      <text:p text:style-name="ifm_p_ifm">Nanninga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27 830, nr. 507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27 830, nr. 507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Materieelprojecten; Motie; Motie van de leden Keijzer en Nanninga over bij defensie-inkopen uitsluitend inzetten op Nederlandse en Europese producenten</dc:title>
    <meta:user-defined meta:name="OVERHEIDop.ParlID/DC.identifier">kst-27830-507</meta:user-defined>
    <meta:user-defined meta:name="OVERHEIDop.ondernummer">507</meta:user-defined>
    <meta:user-defined meta:name="DCTERMS.W3CDTF/DCTERMS.available">2026-07-03</meta:user-defined>
    <meta:user-defined meta:name="OVERHEIDop.KamerstukTypen/DC.type">Motie</meta:user-defined>
    <meta:user-defined meta:name="OVERHEIDop.dossiernummer">27830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Motie van de leden Keijzer en Nanninga over bij defensie-inkopen uitsluitend inzetten op Nederlandse en Europese producenten</meta:user-defined>
    <meta:user-defined meta:name="OVERHEIDop.indiener">A. Nanninga</meta:user-defined>
    <meta:user-defined meta:name="OVERHEIDop.indiener">M.C.G. Keijzer</meta:user-defined>
    <meta:user-defined meta:name="OVERHEIDop.dossiertitel">Materieelprojecten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7-02</meta:user-defined>
    <meta:user-defined meta:name="DC.title">Materieelprojecten; Motie; Motie van de leden Keijzer en Nanninga over bij defensie-inkopen uitsluitend inzetten op Nederlandse en Europese producenten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Internationaal | Defensie</meta:user-defined>
    <meta:user-defined meta:name="OVERHEIDop.versieInformatie"/>
  </office:meta>
</office:document-meta>
</file>