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ndent.-5mm_mleft.5mm_ifm" style:family="paragraph" style:name="ifm_p_indent.-5mm_mleft.5mm_ifm" style:parent-style-name="Basis">
      <style:paragraph-properties fo:text-indent="-5mm" fo:margin-left="5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7830-500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7 830<text:tab/>Materieelprojecten</text:h>
      <text:h text:style-name="ifm_p_font.bold_size.9.06pt_mt.18.8mm_indent.-58.5mm_ifm" text:outline-level="1">Nr. 500
      <text:tab/>MOTIE VAN HET LID VAN LANSCHOT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de gevraagde herziening van Defensie Strategie voor Industrie en innovatie (D-SII) vormgegeven wordt via een Nationaal Programma Defensie Industrie en Innovatie (NPDII), dat opgeleverd wordt in Q3 2026 en waar de industrie, onderwijs en regio intensief bij betrokken worden;</text:p>
      <text:p text:style-name="ifm_p_mt.3.76mm_ifm">constaterende dat de publiek-private samenwerking in Defport als vliegwiel zou moeten dienen voor het transformationeel opschalen van de defensie-industrie;</text:p>
      <text:p text:style-name="ifm_p_mt.3.76mm_ifm">overwegende dat Defport zich zou moeten richten op:</text:p>
      <text:p text:style-name="ifm_p_indent.-5mm_mleft.5mm_ifm">•<text:tab/>het opstellen van een actieplan om de NPDII te vertalen naar resultaten;</text:p>
      <text:p text:style-name="ifm_p_indent.-5mm_mleft.5mm_ifm">•<text:tab/>het bijdragen aan technologieroadmaps waarop de industrie kan inspelen;</text:p>
      <text:p text:style-name="ifm_p_indent.-5mm_mleft.5mm_ifm">•<text:tab/>het helpen vormgeven van de Defensie Innovatie Opschaling Autoriteit;</text:p>
      <text:p text:style-name="ifm_p_indent.-5mm_mleft.5mm_ifm">•<text:tab/>het ontwikkelen van innovatieve contractvormen (inclusief langetermijncommitment en financiering) en versnellen van aanbestedingsprocedures;</text:p>
      <text:p text:style-name="ifm_p_indent.-5mm_mleft.5mm_ifm">•<text:tab/>het identificeren, coördineren en helpen adresseren van (operationele) knelpunten bij het opschalen van de waardeketens van de defensie-industrie;</text:p>
      <text:p text:style-name="ifm_p_mt.3.76mm_ifm">overwegende dat de governance en besluitvorming van Defport pragmatisch moeten worden ingericht en in de samenstelling de 4TU zelfstandig vertegenwoordigd zou moeten zijn om kortcyclische innovatie te bespoedigen;</text:p>
      <text:p text:style-name="ifm_p_mt.3.76mm_ifm">verzoekt de regering om deze overwegingen leidend te laten zijn bij het vormgeven van de samenwerking in Defport en de Kamer daarover uiterlijk in Q3 2026 te informeren,</text:p>
      <text:p text:style-name="ifm_p_mt.3.76mm_ifm">en gaat over tot de orde van de dag.</text:p>
      <text:p text:style-name="ifm_p_mt.3.76mm_ifm">Van Lanscho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7 830, nr. 500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7 830, nr. 500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Materieelprojecten; Motie; Motie van het lid Van Lanschot over pragmatische inrichting van governance en besluitvorming leidend laten zijn bij het vormgeven van de samenwerking in Defport</dc:title>
    <meta:user-defined meta:name="OVERHEIDop.ParlID/DC.identifier">kst-27830-500</meta:user-defined>
    <meta:user-defined meta:name="OVERHEIDop.ondernummer">500</meta:user-defined>
    <meta:user-defined meta:name="DCTERMS.W3CDTF/DCTERMS.available">2026-07-03</meta:user-defined>
    <meta:user-defined meta:name="OVERHEIDop.KamerstukTypen/DC.type">Motie</meta:user-defined>
    <meta:user-defined meta:name="OVERHEIDop.dossiernummer">27830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Van Lanschot over pragmatische inrichting van governance en besluitvorming leidend laten zijn bij het vormgeven van de samenwerking in Defport</meta:user-defined>
    <meta:user-defined meta:name="OVERHEIDop.indiener">M.R.H. van Lanschot</meta:user-defined>
    <meta:user-defined meta:name="OVERHEIDop.dossiertitel">Materieelproject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Materieelprojecten; Motie; Motie van het lid Van Lanschot over pragmatische inrichting van governance en besluitvorming leidend laten zijn bij het vormgeven van de samenwerking in Defport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Defensie</meta:user-defined>
    <meta:user-defined meta:name="OVERHEIDop.versieInformatie"/>
  </office:meta>
</office:document-meta>
</file>