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27830-497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27 830<text:tab/>Materieelprojecten</text:h>
      <text:h text:style-name="ifm_p_font.bold_size.9.06pt_mt.18.8mm_indent.-58.5mm_ifm" text:outline-level="1">Nr. 497
      <text:tab/>MOTIE VAN HET LID DASSEN </text:h>
      <text:p text:style-name="ifm_p_ifm">Voorgesteld 2 juli 2026</text:p>
      <text:p text:style-name="ifm_p_mt.3.76mm_ifm">De Kamer,</text:p>
      <text:p text:style-name="ifm_p_mt.3.76mm_ifm">gehoord de beraadslaging,</text:p>
      <text:p text:style-name="ifm_p_mt.3.76mm_ifm">constaterende dat het kabinet bezig is met het oprichten van een Defensie Innovatie Opschaling Autoriteit, DIOA;</text:p>
      <text:p text:style-name="ifm_p_mt.3.76mm_ifm">overwegende dat een dergelijk instituut slagkrachtiger te werk kan gaan wanneer het gebruik kan maken van de kennis, het talent en de middelen van de hele Europese Unie;</text:p>
      <text:p text:style-name="ifm_p_mt.3.76mm_ifm">verzoekt de regering de DIOA dusdanig in te richten dat die Europees schaalbaar is en de processen en netwerken vanaf het begin al verweven zijn in het Europese innovatieve ecosysteem,</text:p>
      <text:p text:style-name="ifm_p_mt.3.76mm_ifm">en gaat over tot de orde van de dag.</text:p>
      <text:p text:style-name="ifm_p_mt.3.76mm_ifm">Dassen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27 830, nr. 497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27 830, nr. 497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Materieelprojecten; Motie; Motie van het lid Dassen over de DIOA zo inrichten dat die Europees schaalbaar is en de processen en netwerken in Europese innovatieve ecosystemen verweven zijn</dc:title>
    <meta:user-defined meta:name="OVERHEIDop.ParlID/DC.identifier">kst-27830-497</meta:user-defined>
    <meta:user-defined meta:name="OVERHEIDop.ondernummer">497</meta:user-defined>
    <meta:user-defined meta:name="DCTERMS.W3CDTF/DCTERMS.available">2026-07-03</meta:user-defined>
    <meta:user-defined meta:name="OVERHEIDop.KamerstukTypen/DC.type">Motie</meta:user-defined>
    <meta:user-defined meta:name="OVERHEIDop.dossiernummer">27830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Motie van het lid Dassen over de DIOA zo inrichten dat die Europees schaalbaar is en de processen en netwerken in Europese innovatieve ecosystemen verweven zijn</meta:user-defined>
    <meta:user-defined meta:name="OVERHEIDop.indiener">L.A.J.M. Dassen</meta:user-defined>
    <meta:user-defined meta:name="OVERHEIDop.dossiertitel">Materieelprojecten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7-02</meta:user-defined>
    <meta:user-defined meta:name="DC.title">Materieelprojecten; Motie; Motie van het lid Dassen over de DIOA zo inrichten dat die Europees schaalbaar is en de processen en netwerken in Europese innovatieve ecosystemen verweven zijn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Internationaal | Defensie</meta:user-defined>
    <meta:user-defined meta:name="OVERHEIDop.versieInformatie"/>
  </office:meta>
</office:document-meta>
</file>