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428-K</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428<text:tab/>Beleidsnota Biotechnologie</text:h>
      <text:h text:style-name="ifm_p_font.bold_size.9.06pt_mt.18.8mm_indent.-58.5mm_ifm" text:outline-level="1">
         K
      <text:tab/>BRIEF VAN DE STAATSSECRETARIS VAN LANDBOUW, VISSERIJ, VOEDSELZEKERHEID EN NATUUR</text:h>
      <text:p text:style-name="ifm_p_mt.3.76mm_ifm">Aan de Voorzitter van de Eerste Kamer der Staten-Generaal</text:p>
      <text:p text:style-name="ifm_p_mt.3.76mm_ifm">Den Haag, 15 juni 2026</text:p>
      <text:p text:style-name="ifm_p_mt.3.76mm_ifm">Met deze brief bied ik uw Kamer het gevraagde COGEM-advies aan over de mogelijke impact van Nieuwe Genomische Technieken (NGT) op mens en milieu.</text:p>
      <text:p text:style-name="ifm_p_mt.3.76mm_ifm">De leden van de Fractie-Visseren-Hamakers en SP van uw Kamer hebben mij in een nader schriftelijk overleg (Kamerstukken I, 27 428 nr. J), naar aanleiding van onder andere de Kamerbrief van 11 april 2025 (Kamerstuk 27 428, nr. 409) over het NGT-voorstel, gevraagd of ik bereid ben de COGEM te vragen nog vóór het besluit in de Raad te adviseren over de uitkomst van de trilogen. Ik heb aangegeven dit te zullen proberen en ook aangegeven dat onderdeel van mijn vraag zal zijn of de COGEM, net als in het eerdere advies, blijft oordelen dat de veiligheid voor mens en milieu met de NGT-verordening gewaarborgd blijft.</text:p>
      <text:p text:style-name="ifm_p_mt.3.76mm_ifm">In de bijlage treft u het COGEM-advies. De COGEM is van oordeel dat het risicoprofiel van NGT1-planten, zoals omschreven in Bijlage 1 van het NGT-voorstel, overeenstemt met dat van planten geproduceerd via conventionele veredeling.</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27 428, K<text:tab/><text:page-number text:select-page="current"/></text:p>
      </style:footer>
    </style:master-page>
    <style:master-page xmlns:sdu-fn="http://schema.sdu.nl/2011/07/functions" style:name="Landscape" style:page-layout-name="landscape-margin-text">
      <style:footer>
        <text:p text:style-name="footer">Eerste Kamer, vergaderjaar 2025-2026, 27 428, K<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nota Biotechnologie; Brief van de staatssecretaris van LVVN ter aanbieding van het COGEM-advies over het voorstel voor een Verordening betreffende nieuwe genomische technieken</dc:title>
    <meta:user-defined meta:name="OVERHEIDop.ParlID/DC.identifier">kst-27428-K</meta:user-defined>
    <meta:user-defined meta:name="OVERHEIDop.ondernummer">K</meta:user-defined>
    <meta:user-defined meta:name="DCTERMS.W3CDTF/DCTERMS.available">2026-06-18</meta:user-defined>
    <meta:user-defined meta:name="OVERHEIDop.KamerstukTypen/DC.type">Brief</meta:user-defined>
    <meta:user-defined meta:name="OVERHEIDop.dossiernummer">27428</meta:user-defined>
    <meta:user-defined meta:name="OVERHEIDop.configuratie">https://repository.officiele-overheidspublicaties.nl/MasterConfiguraties/MC-OEP-Kamerstuk-Web/1.10/xml/MC-OEP-Kamerstuk-Web.xml</meta:user-defined>
    <meta:user-defined meta:name="OVERHEIDop.documenttitel">Brief van de staatssecretaris van LVVN ter aanbieding van het COGEM-advies over het voorstel voor een Verordening betreffende nieuwe genomische techniek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Beleidsnota Biotechnologie; Brief van de staatssecretaris van LVVN ter aanbieding van het COGEM-advies over het voorstel voor een Verordening betreffende nieuwe genomische techniek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TaxonomieBeleidsagenda/OVERHEID.category">Onderwijs en wetenschap | Onderzoek en wetenschap</meta:user-defined>
    <meta:user-defined meta:name="DCTERMS.W3CDTF/DCTERMS.issued">2026-06-15</meta:user-defined>
    <meta:user-defined meta:name="OVERHEIDop.dossiertitel">Beleidsnota Biotechnologie</meta:user-defined>
    <meta:user-defined meta:name="OVERHEIDop.versieInformatie"/>
  </office:meta>
</office:document-meta>
</file>