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6991-59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991<text:tab/>Voedselveiligheid</text:h>
      <text:h text:style-name="ifm_p_font.bold_size.9.06pt_mt.18.8mm_indent.-58.5mm_ifm" text:outline-level="1">Nr. 598
      <text:tab/>MOTIE VAN HET LID WIERSMA</text:h>
      <text:p text:style-name="ifm_p_ifm">Voorgesteld 2 juli 2026</text:p>
      <text:p text:style-name="ifm_p_mt.3.76mm_ifm">De Kamer,</text:p>
      <text:p text:style-name="ifm_p_mt.3.76mm_ifm">gehoord de beraadslaging,</text:p>
      <text:p text:style-name="ifm_p_mt.3.76mm_ifm">constaterende dat het onderzoeksbureau dat de evaluatie van de vieruursmeldplicht heeft uitgevoerd, geen kwantitatieve analyse heeft kunnen uitvoeren van de effecten, omdat de benodigde gegevens bij de NVWA niet voor onderzoek beschikbaar waren;</text:p>
      <text:p text:style-name="ifm_p_mt.3.76mm_ifm">constaterende dat daardoor niet objectief kon worden vastgesteld in hoeverre de beleidsregel daadwerkelijk heeft bijgedragen aan de voedselveiligheid of een efficiënter toezicht;</text:p>
      <text:p text:style-name="ifm_p_mt.3.76mm_ifm">overwegende dat het onwenselijk is dat ondernemers worden geconfronteerd met verplichtingen waarvan de effectiviteit niet kan worden aangetoond, omdat de registratiesystemen van de NVWA niet op orde zijn;</text:p>
      <text:p text:style-name="ifm_p_mt.3.76mm_ifm">overwegende dat ingrijpende verplichtingen voor bedrijven gebaseerd dienen te zijn op aantoonbare effectiviteit;</text:p>
      <text:p text:style-name="ifm_p_mt.3.76mm_ifm">verzoekt de regering de registratiesystemen van de NVWA uiterlijk binnen één jaar zodanig op orde te brengen dat de effecten van de vieruursmeldplicht kwantitatief kunnen worden beoordeeld, en de Kamer vervolgens een objectieve evaluatie toe te sturen van deze beleidsregel,</text:p>
      <text:p text:style-name="ifm_p_mt.3.76mm_ifm">en gaat over tot de orde van de dag.</text:p>
      <text:p text:style-name="ifm_p_mt.3.76mm_ifm">Wier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991, nr. 598<text:tab/><text:page-number text:select-page="current"/></text:p>
      </style:footer>
    </style:master-page>
    <style:master-page xmlns:sdu-fn="http://schema.sdu.nl/2011/07/functions" style:name="Landscape" style:page-layout-name="landscape-margin-text">
      <style:footer>
        <text:p text:style-name="footer">Tweede Kamer, vergaderjaar 2025-2026, 26 991, nr. 59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edselveiligheid; Motie; Motie van het lid Wiersma over de registratiesystemen van de NVWA uiterlijk binnen één jaar zodanig op orde brengen dat de effecten van de vieruursmeldplicht kwantitatief kunnen worden beoordeeld</dc:title>
    <meta:user-defined meta:name="OVERHEIDop.ParlID/DC.identifier">kst-26991-598</meta:user-defined>
    <meta:user-defined meta:name="OVERHEIDop.ondernummer">598</meta:user-defined>
    <meta:user-defined meta:name="DCTERMS.W3CDTF/DCTERMS.available">2026-07-03</meta:user-defined>
    <meta:user-defined meta:name="OVERHEIDop.KamerstukTypen/DC.type">Motie</meta:user-defined>
    <meta:user-defined meta:name="OVERHEIDop.dossiernummer">26991</meta:user-defined>
    <meta:user-defined meta:name="OVERHEIDop.configuratie">https://repository.officiele-overheidspublicaties.nl/MasterConfiguraties/MC-OEP-Kamerstuk-Web/1.10/xml/MC-OEP-Kamerstuk-Web.xml</meta:user-defined>
    <meta:user-defined meta:name="OVERHEIDop.documenttitel">Motie van het lid Wiersma over de registratiesystemen van de NVWA uiterlijk binnen één jaar zodanig op orde brengen dat de effecten van de vieruursmeldplicht kwantitatief kunnen worden beoordeeld</meta:user-defined>
    <meta:user-defined meta:name="OVERHEIDop.indiener">F.M. Wiersma</meta:user-defined>
    <meta:user-defined meta:name="OVERHEIDop.dossiertitel">Voedselveilig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Voedselveiligheid; Motie; Motie van het lid Wiersma over de registratiesystemen van de NVWA uiterlijk binnen één jaar zodanig op orde brengen dat de effecten van de vieruursmeldplicht kwantitatief kunnen worden beoordeel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Voedselkwaliteit</meta:user-defined>
    <meta:user-defined meta:name="OVERHEID.TaxonomieBeleidsagenda/OVERHEID.category">Zorg en gezondheid | Voeding</meta:user-defined>
    <meta:user-defined meta:name="OVERHEIDop.versieInformatie"/>
  </office:meta>
</office:document-meta>
</file>