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26643-1500</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6 643<text:tab/>Informatie- en communicatietechnologie (ICT)</text:h>
      <text:h text:style-name="ifm_p_font.bold_size.9.06pt_mt.18.8mm_indent.-58.5mm_ifm" text:outline-level="1">Nr. 1500
      <text:tab/>BRIEF VAN DE MINISTER VAN ONDERWIJS, CULTUUR EN WETENSCHAP</text:h>
      <text:p text:style-name="ifm_p_mt.3.76mm_ifm">Aan de Voorzitter van de Tweede Kamer der Staten-Generaal</text:p>
      <text:p text:style-name="ifm_p_mt.3.76mm_ifm">Den Haag, 31 maart 2026</text:p>
      <text:p text:style-name="ifm_p_mt.3.76mm_ifm">Het Adviescollege ICT-toetsing (hierna: AcICT) heeft een onderzoek uitgevoerd</text:p>
      <text:p text:style-name="ifm_p_mt.3.76mm_ifm">naar het ICT-project «Enterprise Cloud» bij de Dienst Uitvoering Onderwijs (DUO). Ik heb het rapport bestudeerd en neem de adviezen van het AcICT ter harte. In deze brief vindt u mijn reactie op het adviesrapport.</text:p>
      <text:h text:style-name="ifm_p_font.bold_mt.3.76mm_page.keep-with-next_ifm" text:outline-level="1">Algemeen</text:h>
      <text:p text:style-name="ifm_p_mt.3.76mm_ifm">Ik wil het AcICT allereerst bedanken voor het uitgevoerde onderzoek naar het project Enterprise Cloud van DUO. Het onderzoek is naar mijn oordeel zorgvuldig uitgevoerd en heeft bijgedragen aan verdere aanscherping van keuzes binnen het programma.</text:p>
      <text:p text:style-name="ifm_p_mt.3.76mm_ifm">Het advies bevestigt de strategische richting om standaardapplicaties te migreren naar de cloudinfrastructuur van ODC-Noord. Deze keuze staat niet ter discussie. Eerder werd al een omvangrijke groep van maatwerkapplicaties gemigreerd naar de cloudinfrastructuur van ODC-Noord.</text:p>
      <text:p text:style-name="ifm_p_mt.3.76mm_ifm">DUO neemt de adviezen van AcICT over. Op onderdelen wordt, aanvullend op de adviezen, gekozen voor een invulling die aansluit bij de actuele technische inzichten, de recente ontwikkelingen bij de leverancier (Broadcom) en de bestaande werkwijze van DUO<text:note text:id="ID-1242033-d40e90" text:note-class="footnote"><text:note-citation text:label="1 ">1</text:note-citation><text:note-body><text:p text:style-name="ifm_p_font.normal_size.6.93pt_mt..5mm_indent.-0.1161in_mleft.0.1161in_ifm">Binnen DUO wordt dit de «DUO way of working» (WOW) genoemd. Dit betreft de manier waarop ICT-voorzieningen bij DUO worden ontwikkeld en beheerd.</text:p></text:note-body></text:note>. Hiermee wordt het project versneld meegenomen in de reguliere uitvoeringsstructuur.</text:p>
      <text:h text:style-name="ifm_p_font.bold_mt.3.76mm_page.keep-with-next_ifm" text:outline-level="1">Advies 1</text:h>
      <text:p text:style-name="ifm_p_mt.3.76mm_ifm"><text:span text:style-name="ifm_span_font.italic_ifm">Laat DUO nu concrete stappen zetten om applicaties te migreren.</text:span></text:p>
      <text:h text:style-name="ifm_p_font.bold_mt.3.76mm_page.keep-with-next_ifm" text:outline-level="1">Reactie</text:h>
      <text:p text:style-name="ifm_p_mt.3.76mm_ifm">De migratie van een deel van de applicaties naar de bestaande cloudinfrastructuur is tijdens de uitvoering van het AcICT onderzoek al in gang gezet. Voor de andere applicaties vindt een analyse plaats om te bepalen welk deel naar het huidige of naar de nieuw in te richten cloudinfrastructuur dient te migreren.</text:p>
      <text:p text:style-name="ifm_p_mt.3.76mm_ifm">Door de leverancier is aangekondigd dat een belangrijk onderdeel van de huidige cloudinfrastructuur van ODC-Noord op de langere termijn niet meer wordt ondersteund. Investeringen op dit deel van de cloudinfrastructuur worden daarom tot het noodzakelijke beperkt. Tegelijkertijd wordt reeds aan een nieuwe invulling van de cloudinfrastructuur bij ODC-Noord gewerkt. Deze biedt straks verbeterde en vereenvoudigde migratie- en beheermogelijkheden. De leverancier heeft een geactualiseerde planning van productupdates gegeven. Deze planning wordt meegenomen in de migratiestrategie. Ook wordt hier de dienstverlening aan andere afnemers in meegenomen.</text:p>
      <text:p text:style-name="ifm_p_mt.3.76mm_ifm">De migratie start in 2026 met circa 20% van de totale workload. Daarmee wordt daadwerkelijke productiecapaciteit verplaatst en wordt de overgang van DUO als eigen beheerder naar een regieorganisatie met ODC-Noord als leverancier voor de cloudinfrastructuur verder vormgegeven. Vervolgens worden delen van de andere applicaties stapsgewijs gemigreerd.</text:p>
      <text:p text:style-name="ifm_p_mt.3.76mm_ifm">Ook wordt, conform het advies, structureel aan de opdrachtgever gerapporteerd over het aantal succesvol gemigreerde applicaties, de vrijgekomen servercapaciteit, financiële effecten, risico’s en mitigerende/corrigerende maatregelen. Deze rapportage wordt ingebed in de reguliere besturing.</text:p>
      <text:h text:style-name="ifm_p_font.bold_mt.3.76mm_page.keep-with-next_ifm" text:outline-level="1">Advies 2</text:h>
      <text:p text:style-name="ifm_p_mt.3.76mm_ifm"><text:span text:style-name="ifm_span_font.italic_ifm">Zorg voor een vast projectteam met experts van DUO en ODC-Noord.</text:span></text:p>
      <text:h text:style-name="ifm_p_font.bold_mt.3.76mm_page.keep-with-next_ifm" text:outline-level="1">Reactie</text:h>
      <text:p text:style-name="ifm_p_mt.3.76mm_ifm">Uit de analyse van het Adviescollege en eigen bevindingen binnen DUO blijkt dat de eerdere werkwijze binnen het project onvoldoende aansloot op algemene werkwijze van DUO. Daarom wordt nu gekozen voor een structurele integratie van het project in deze algemene werkwijze van DUO. Hierbij wordt in nauwe samenwerking van DUO-ICT en ODC-Noord de regie op eisen en ontwerpkeuzes geïntensiveerd, wordt kennisdeling proactief gefaciliteerd en wordt aanvullende ondersteuning geboden bij omvangrijke platformupgrades en migraties.</text:p>
      <text:h text:style-name="ifm_p_font.bold_mt.3.76mm_page.keep-with-next_ifm" text:outline-level="1">Advies 3</text:h>
      <text:p text:style-name="ifm_p_mt.3.76mm_ifm"><text:span text:style-name="ifm_span_font.italic_ifm">Zorg dat ODC-Noord de vCloud-dienstverlening beter laat aansluiten op de behoeften van gebruikers.</text:span></text:p>
      <text:h text:style-name="ifm_p_font.bold_mt.3.76mm_page.keep-with-next_ifm" text:outline-level="1">Reactie</text:h>
      <text:p text:style-name="ifm_p_mt.3.76mm_ifm">Door het beschikbaar stellen van vaste, taakgerichte capaciteit aan het gezamenlijke projectteam met DUO-ICT versterkt ODC-Noord de inhoudelijke expertise en mogelijkheden voor een geïntegreerde aanpak met DUO en andere afnemers.</text:p>
      <text:p text:style-name="ifm_p_mt.3.76mm_ifm">Medio 2025 is voor alle afnemers van ODC-Noord een nieuw dienstenoverleg opgestart. Voor vCloud heeft dit overleg eind 2025 voor het eerst plaatsgevonden. Dit overleg is recent geformaliseerd en zal in 2026 verder vormgegeven worden.</text:p>
      <text:p text:style-name="ifm_p_mt.3.76mm_ifm">Met deze maatregelen kan ODC-Noord naar verwachting de vCloud-dienstverlening beter laten aansluiten op de behoeften van gebruikers.</text:p>
      <text:h text:style-name="ifm_p_font.bold_mt.3.76mm_page.keep-with-next_ifm" text:outline-level="1">Ten slotte</text:h>
      <text:p text:style-name="ifm_p_mt.3.76mm_ifm">Het advies onderstreept de noodzaak tot versnelling en scherpere sturing. Het bestuur van DUO en ik delen die analyse.</text:p>
      <text:p text:style-name="ifm_p_mt.3.76mm_ifm">Met de gekozen aanpak:</text:p>
      <text:p text:style-name="ifm_p_indent.-5mm_mleft.5mm_ifm">•<text:tab/>Is de migratie daadwerkelijk gestart;</text:p>
      <text:p text:style-name="ifm_p_indent.-5mm_mleft.5mm_ifm">•<text:tab/>Wordt de dubbele infrastructuur beheersbaar afgebouwd;</text:p>
      <text:p text:style-name="ifm_p_indent.-5mm_mleft.5mm_ifm">•<text:tab/>Wordt de besturing vereenvoudigd en verstevigd;</text:p>
      <text:p text:style-name="ifm_p_indent.-5mm_mleft.5mm_ifm">•<text:tab/>En wordt de samenwerking tussen DUO en ODC-Noord geïntensiveerd.</text:p>
      <text:p text:style-name="ifm_p_mt.3.76mm_ifm">Daarmee wordt de strategische doelstelling – een toekomstbestendige, schaalbare en veilige cloudinfrastructuur – onverlet gevolgd.</text:p>
      <text:p text:style-name="ifm_p_mt.3.76mm_ifm">Ten aanzien van de suggestie van AcICT om de activiteiten van ODC-Noord aan te laten sluiten bij de Nederlandse Digitaliseringstrategie (NDS), zeg ik toe dat nader te laten onderzoeken.</text:p>
      <text:p text:style-name="ifm_p_mt.3.76mm_ifm">Ik hoop de kamer zo voldoende te hebben ingelicht.</text:p>
      <text:p text:style-name="ifm_p_mt.3.76mm_ifm">Ik dank het AcICT voor haar onderzoek en de bruikbare adviezen. Voor het IT-project wordt met hun hulp een gedegen en geborgd vervolg uitgestippeld.</text:p>
      <text:p text:style-name="ifm_p_mt.5.08mm_ifm">De Minister van Onderwijs, Cultuur en Wetenschap,<text:line-break/>R.M.<text:s/>Letscher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6 643, nr. 1500<text:tab/><text:page-number text:select-page="current"/></text:p>
      </style:footer>
    </style:master-page>
    <style:master-page xmlns:sdu-fn="http://schema.sdu.nl/2011/07/functions" style:name="Landscape" style:page-layout-name="landscape-margin-text">
      <style:footer>
        <text:p text:style-name="footer">Tweede Kamer, vergaderjaar 2025-2026, 26 643, nr. 1500<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Informatie- en communicatietechnologie (ICT); Brief regering; Ministeriële reactie op het adviesvan AcICT t.a.v. het project Enterprise Cloud bij DUO</dc:title>
    <meta:user-defined meta:name="OVERHEIDop.ParlID/DC.identifier">kst-26643-1500</meta:user-defined>
    <meta:user-defined meta:name="OVERHEIDop.ondernummer">1500</meta:user-defined>
    <meta:user-defined meta:name="DCTERMS.W3CDTF/DCTERMS.available">2026-04-01</meta:user-defined>
    <meta:user-defined meta:name="OVERHEIDop.KamerstukTypen/DC.type">Brief</meta:user-defined>
    <meta:user-defined meta:name="OVERHEIDop.dossiernummer">26643</meta:user-defined>
    <meta:user-defined meta:name="OVERHEIDop.configuratie">https://repository.officiele-overheidspublicaties.nl/MasterConfiguraties/MC-OEP-Kamerstuk-Web/1.10/xml/MC-OEP-Kamerstuk-Web.xml</meta:user-defined>
    <meta:user-defined meta:name="OVERHEIDop.documenttitel">Ministeriële reactie op het adviesvan AcICT t.a.v. het project Enterprise Cloud bij DUO</meta:user-defined>
    <meta:user-defined meta:name="OVERHEIDop.indiener">R.M. Letschert</meta:user-defined>
    <meta:user-defined meta:name="OVERHEIDop.dossiertitel">Informatie- en communicatietechnologie (ICT)</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3-31</meta:user-defined>
    <meta:user-defined meta:name="DC.title">Informatie- en communicatietechnologie (ICT); Brief regering; Ministeriële reactie op het adviesvan AcICT t.a.v. het project Enterprise Cloud bij DUO</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Economie | ICT</meta:user-defined>
    <meta:user-defined meta:name="OVERHEIDop.versieInformatie"/>
  </office:meta>
</office:document-meta>
</file>