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6448-89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6 448<text:tab/>Structuur van de uitvoering werk en inkomen (SUWI)</text:h>
      <text:h text:style-name="ifm_p_font.bold_size.9.06pt_mt.18.8mm_indent.-58.5mm_ifm" text:outline-level="1">Nr. 892
      <text:tab/>BRIEF VAN DE MINISTERS VAN SOCIALE ZAKEN EN WERKGELEGENHEID EN VAN WERK EN PARTICIPATIE</text:h>
      <text:p text:style-name="ifm_p_mt.3.76mm_ifm">Aan de Voorzitter van de Tweede Kamer der Staten-Generaal</text:p>
      <text:p text:style-name="ifm_p_mt.3.76mm_ifm">Den Haag, 19 mei 2026</text:p>
      <text:p text:style-name="ifm_p_mt.3.76mm_ifm">Conform Artikel 49, lid 4 van de Wet SUWI informeer ik u met deze brief over het oordeel op de jaarverslagen van UWV en SVB. Ik heb de besluiten tot vaststelling van de jaarrekeningen 2025 van UWV en SVB goedgekeurd. De jaarverslagen van UWV, SVB, BIDN en BKWI zijn bijgevoegd bij deze brief.</text:p>
      <text:p text:style-name="ifm_p_mt.3.76mm_ifm">De SUWI-organisaties hebben door het uitkeren van sociale verzekeringen, het verstrekken van financiële tegemoetkomingen en het aanleveren van informatiediensten bijgedragen aan de bestaanszekerheid van miljoenen mensen.</text:p>
      <text:p text:style-name="ifm_p_mt.3.76mm_ifm">Onze complimenten aan de medewerkers van UWV, SVB, BKWI en BIDN voor hun inzet daarvoor. In het vervolg van deze brief wordt kort ingegaan op de belangrijkste punten uit de jaarverslagen.</text:p>
      <text:h text:style-name="ifm_p_font.roman_mt.3.76mm_page.keep-with-next_ifm" text:outline-level="1">UWV</text:h>
      <text:p text:style-name="ifm_p_mt.3.76mm_ifm">UWV is in 2025 doorgegaan met bevordering van de menselijke maat in de dienstverlening. Ook is UWV verdergegaan met de hersteloperatie van fouten in de WIA-uitkeringen uit de periode 2020–2024. Daarbij worden cliënten ondersteund, bij wie fouten in de dagloonberekening zijn gemaakt en wordt er hard gewerkt aan het voorkomen van nieuwe fouten. Daarnaast is in 2025 een drietal bewegingen in gang gezet om de kwaliteit van de dienstverlening te waarborgen. Met het programma Kwaliteit op orde wordt het kwaliteitsmanagement versterkt. Met de ontwikkelagenda sociaal-medische dienstverlening wordt bij de sociaal-medische dienstverlening op orde gebracht. Met de Verandermotor wordt stapsgewijs een nieuwe manier van werken ingevoerd met multidisciplinaire teams die in korte cycli veranderingen realiseren, over de grenzen van de organisatieonderdelen heen. Tot slot heeft de Algemene Rekenkamer naar aanleiding van de WIA-casus een onderzoek uitgevoerd naar sturing en verantwoording binnen UWV en tussen UWV en SZW. Inmiddels bent u geïnformeerd over de maatregelen die zijn getroffen om sturing en verantwoording te verbeteren.</text:p>
      <text:h text:style-name="ifm_p_font.roman_mt.3.76mm_page.keep-with-next_ifm" text:outline-level="1">SVB</text:h>
      <text:p text:style-name="ifm_p_mt.3.76mm_ifm">De Sociale Verzekeringsbank (SVB) heeft zich in 2025 opnieuw ingezet voor de bestaanszekerheid van circa 5,8 miljoen burgers. Hiertoe is in 2025 de nieuwe Meerjarenkoers 2026 – 2030 ontwikkeld. De SVB is er trots op dat door maximale inzet op interne vereenvoudiging en aanpassing van werkwijzen de doelstellingen zijn gerealiseerd en de prestaties met betrekking tot tijdigheid van de grote regelingen toch een verbetering laten zien ten opzichte van 2024.</text:p>
      <text:p text:style-name="ifm_p_mt.3.76mm_ifm">Ook heeft de SVB in 2025 burgers tijdig kunnen betalen en waarderen burgers de dienstverlening van de SVB met een 8,3.</text:p>
      <text:p text:style-name="ifm_p_mt.3.76mm_ifm">Ook is gewerkt aan maatregelen om de internationale dienstverlening te vereenvoudigen, zoals de verbetering van de gegevensuitwisseling met andere landen en het herijken van samenwerkingsafspraken. Op het gebied van informatietechnologie is verder gebouwd aan de continuïteit, wendbaarheid en weerbare dienstverlening.</text:p>
      <text:h text:style-name="ifm_p_font.roman_mt.3.76mm_page.keep-with-next_ifm" text:outline-level="1">BIDN</text:h>
      <text:p text:style-name="ifm_p_mt.3.76mm_ifm">Bureau Informatiediensten Nederland (BIDN) heeft in 2025 opnieuw laten zien een betrouwbare en stabiele partner te zijn voor gemeenten binnen het sociaal domein. De dienstverlening van BIDN levert gemeenten daarbij een aantoonbare besparing op van € 270 miljoen op het sociaal domein. De dienstverlening van BIDN wordt door gemeenten met een 8,1 wordt beoordeeld. In het afgelopen jaar zijn belangrijke resultaten geboekt in de verdere ontwikkeling van de organisatie. Zo is de voorbereiding van de overname van het Schuldenknooppunt afgerond en zijn alle impactvolle algoritmen gepubliceerd in het algoritmeregister van BIDN. Daarnaast is hard gewerkt aan het vernieuwen en ontwikkelen van (nieuwe) dienstverlening. De nieuwe naam, de komst van een nieuwe directeur-bestuurder en de voorbereidingen voor de statutenwijziging laten zien dat actief is gewerkt aan een toekomstbestendige organisatie en het versterken van de maatschappelijke transparantie.</text:p>
      <text:h text:style-name="ifm_p_font.roman_mt.3.76mm_page.keep-with-next_ifm" text:outline-level="1">BKWI</text:h>
      <text:p text:style-name="ifm_p_mt.3.76mm_ifm">In 2025 heeft BKWI opnieuw gezorgd voor stabiele en betrouwbare dienstverlening binnen de SUWI-keten ondanks groot onderhoud aan systemen en de achterliggende infrastructuur. Tegelijkertijd zijn belangrijke stappen gezet om de dienstverlening toekomstbestendig te maken, zoals de overgang naar vernieuwde systemen, het uitfaseren van verouderde onderdelen en het versterken van de samenwerking met gemeenten en ketenpartners. Ook is gewerkt aan vernieuwing, onder meer om gegevens beter te benutten en mensen die recht hebben op ondersteuning tijdiger te bereiken. Deze resultaten zijn tot stand gekomen dankzij de nauwe samenwerking met partners en opdrachtgevers.</text:p>
      <text:p text:style-name="ifm_p_mt.5.08mm_ifm">De Minister van Sociale Zaken en Werkgelegenheid,<text:line-break/>J.A.<text:s/>Vijlbrief</text:p>
      <text:p text:style-name="ifm_p_mt.3.76mm_ifm">De Minister van Werk en Participatie,<text:line-break/>A.A.<text:s/>Aar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6 448, nr. 892<text:tab/><text:page-number text:select-page="current"/></text:p>
      </style:footer>
    </style:master-page>
    <style:master-page xmlns:sdu-fn="http://schema.sdu.nl/2011/07/functions" style:name="Landscape" style:page-layout-name="landscape-margin-text">
      <style:footer>
        <text:p text:style-name="footer">Tweede Kamer, vergaderjaar 2025-2026, 26 448, nr. 89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tructuur van de uitvoering werk en inkomen (SUWI); Brief regering; Jaarverslagen SUWI-organisaties 2025</dc:title>
    <meta:user-defined meta:name="OVERHEIDop.ParlID/DC.identifier">kst-26448-892</meta:user-defined>
    <meta:user-defined meta:name="OVERHEIDop.ondernummer">892</meta:user-defined>
    <meta:user-defined meta:name="DCTERMS.W3CDTF/DCTERMS.available">2026-05-21</meta:user-defined>
    <meta:user-defined meta:name="OVERHEIDop.KamerstukTypen/DC.type">Brief</meta:user-defined>
    <meta:user-defined meta:name="OVERHEIDop.dossiernummer">26448</meta:user-defined>
    <meta:user-defined meta:name="OVERHEIDop.configuratie">https://repository.officiele-overheidspublicaties.nl/MasterConfiguraties/MC-OEP-Kamerstuk-Web/1.10/xml/MC-OEP-Kamerstuk-Web.xml</meta:user-defined>
    <meta:user-defined meta:name="OVERHEIDop.documenttitel">Jaarverslagen SUWI-organisaties 2025</meta:user-defined>
    <meta:user-defined meta:name="OVERHEIDop.indiener">A.A. Aartsen</meta:user-defined>
    <meta:user-defined meta:name="OVERHEIDop.indiener">J.A. Vijlbrief</meta:user-defined>
    <meta:user-defined meta:name="OVERHEIDop.dossiertitel">Structuur van de uitvoering werk en inkomen (SUWI)</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Structuur van de uitvoering werk en inkomen (SUWI); Brief regering; Jaarverslagen SUWI-organisaties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rganisatie en beleid</meta:user-defined>
    <meta:user-defined meta:name="OVERHEIDop.versieInformatie"/>
  </office:meta>
</office:document-meta>
</file>