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5295-228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5 295<text:tab/>Infectieziektenbestrijding</text:h>
      <text:h text:style-name="ifm_p_font.bold_size.12.26pt_mt.7.52mm_indent.-58.5mm_ifm" text:outline-level="1">34 170<text:tab/>Chronisch Vermoeidheidssyndroom (ME/CVS)</text:h>
      <text:h text:style-name="ifm_p_font.bold_size.9.06pt_mt.18.8mm_indent.-58.5mm_ifm" text:outline-level="1">Nr. 2280
      <text:tab/>BRIEF VAN DE MINISTER VAN VOLKSGEZONDHEID, WELZIJN EN SPORT</text:h>
      <text:p text:style-name="ifm_p_mt.3.76mm_ifm">Aan de Voorzitter van de Tweede Kamer der Staten-Generaal</text:p>
      <text:p text:style-name="ifm_p_mt.3.76mm_ifm">Den Haag, 9 juni 2026</text:p>
      <text:p text:style-name="ifm_p_mt.3.76mm_ifm">De vaste commissie voor Volksgezondheid, Welzijn en Sport heeft verzocht om met patiëntenorganisaties in gesprek te gaan over het advies van de Gezondheidsraad over post-COVID en de uitkomsten van deze gesprekken in de kabinetsreactie op het advies op te nemen (commissieverzoek d.d. 28 mei 2026, kenmerk 2026Z11270).</text:p>
      <text:p text:style-name="ifm_p_mt.3.76mm_ifm">Zoals eerder toegezegd, informeert het kabinet de Kamer voor het zomerreces over het beleid ten aanzien van post-acute infectieuze aandoeningen (PAIS), waar post-COVID er een van is.<text:note text:id="ID-1253858-d40e72" text:note-class="footnote"><text:note-citation text:label="1 ">1</text:note-citation><text:note-body><text:p text:style-name="ifm_p_font.normal_size.6.93pt_mt..5mm_indent.-0.1161in_mleft.0.1161in_ifm">Kamerstukken II 2025/26, 25 295, nr. 2273.</text:p></text:note-body></text:note> Het kabinet vindt het van groot belang om het perspectief van mensen die kampen met PAIS te betrekken in het beleid. Het Ministerie van VWS heeft dan ook frequent contact met patiënten en organisaties die hen vertegenwoordigen. Ik ga binnenkort – vóór verzending van de brief over PAIS aan de Kamer – ook persoonlijk in gesprek met PAIS-patiënten. Dit gesprek staat al gepland. Ook heb ik van de PAIS-alliantie hun visie op het advies van de Gezondheidsraad ontvangen.<text:note text:id="ID-1253858-d40e80" text:note-class="footnote"><text:note-citation text:label="2 ">2</text:note-citation><text:note-body><text:p text:style-name="ifm_p_font.normal_size.6.93pt_mt..5mm_indent.-0.1161in_mleft.0.1161in_ifm">https://paisalliantie.nl/pais-alliantie-reageert-op-advies-gezondheidsraad-erkenning-alleen-is-niet-genoeg/</text:p></text:note-body></text:note> Ook deze reactie zal het kabinet meenemen in de verdere uitwerking van het beleid.</text:p>
      <text:p text:style-name="ifm_p_mt.3.76mm_ifm">Overigens heeft de Gezondheidsraad zelf ook patiënten geconsulteerd in zijn adviestraject. Naast een raadpleging aan het begin van hun adviestraject, heeft de Gezondheidsraadcommissie Post-COVID ook een consultatieronde aan het eind van hun adviestraject gehouden. Verschillende patiëntenorganisaties hebben hierbij hun inbreng gegeven. Deze consultatieronde is zorgvuldig voorbereid door zowel de Gezondheidsraad als door de patiëntenorganisaties. De Gezondheidsraad heeft hierop het advies op sommige delen aangepast. Het verslag van de raadpleging en het commentaar van patiëntenorganisaties zijn gelijktijdig met het advies gepubliceerd op de website van de raad.<text:note text:id="ID-1253858-d40e94" text:note-class="footnote"><text:note-citation text:label="3 ">3</text:note-citation><text:note-body><text:p text:style-name="ifm_p_font.normal_size.6.93pt_mt..5mm_indent.-0.1161in_mleft.0.1161in_ifm">www.gezondheidsraad.nl/adviesonderwerpen/covid/post-covid</text:p></text:note-body></text:note> Het kabinet heeft kennisgenomen van deze inbreng en ziet de tijd en moeite die de betrokken patiëntenorganisaties hebben genomen om hierin te voorzien. Het kabinet wil hier dan ook graag zijn dank voor uitsprek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5 295, nr. 2280<text:tab/><text:page-number text:select-page="current"/></text:p>
      </style:footer>
    </style:master-page>
    <style:master-page xmlns:sdu-fn="http://schema.sdu.nl/2011/07/functions" style:name="Landscape" style:page-layout-name="landscape-margin-text">
      <style:footer>
        <text:p text:style-name="footer">Tweede Kamer, vergaderjaar 2025-2026, 25 295, nr. 228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fectieziektenbestrijding; Brief regering; Reactie op verzoek commissie over het advies van de Gezondheidsraad inzake post COVID</dc:title>
    <meta:user-defined meta:name="OVERHEIDop.ParlID/DC.identifier">kst-25295-2280</meta:user-defined>
    <meta:user-defined meta:name="OVERHEIDop.ondernummer">2280</meta:user-defined>
    <meta:user-defined meta:name="DCTERMS.W3CDTF/DCTERMS.available">2026-06-16</meta:user-defined>
    <meta:user-defined meta:name="OVERHEIDop.KamerstukTypen/DC.type">Brief</meta:user-defined>
    <meta:user-defined meta:name="OVERHEIDop.dossiernummer">25295;34170</meta:user-defined>
    <meta:user-defined meta:name="OVERHEIDop.configuratie">https://repository.officiele-overheidspublicaties.nl/MasterConfiguraties/MC-OEP-Kamerstuk-Web/1.10/xml/MC-OEP-Kamerstuk-Web.xml</meta:user-defined>
    <meta:user-defined meta:name="OVERHEIDop.documenttitel">Reactie op verzoek commissie over het advies van de Gezondheidsraad inzake post COVID</meta:user-defined>
    <meta:user-defined meta:name="OVERHEIDop.indiener">S.T.M. Hermans</meta:user-defined>
    <meta:user-defined meta:name="OVERHEIDop.dossiertitel">Infectieziektenbestrijd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Infectieziektenbestrijding; Brief regering; Reactie op verzoek commissie over het advies van de Gezondheidsraad inzake post COVI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Ziekten en behandelingen</meta:user-defined>
    <meta:user-defined meta:name="OVERHEIDop.versieInformatie"/>
  </office:meta>
</office:document-meta>
</file>