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5295-227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5 295<text:tab/>Infectieziektenbestrijding</text:h>
      <text:h text:style-name="ifm_p_font.bold_size.9.06pt_mt.18.8mm_indent.-58.5mm_ifm" text:outline-level="1">Nr. 2273
      <text:tab/>BRIEF VAN DE MINISTER VAN VOLKSGEZONDHEID, WELZIJN EN SPORT</text:h>
      <text:p text:style-name="ifm_p_mt.3.76mm_ifm">Aan de Voorzitter van de Tweede Kamer der Staten-Generaal</text:p>
      <text:p text:style-name="ifm_p_mt.3.76mm_ifm">Den Haag, 13 mei 2026</text:p>
      <text:p text:style-name="ifm_p_mt.3.76mm_ifm">In 2024 heeft het toenmalig kabinet de Gezondheidsraad om advies gevraagd over post-COVID. Met deze brief biedt het kabinet de Kamer het betreffende advies van de Gezondheidsraad aan. Voor achtergronddocumentatie verwijst het kabinet de Tweede Kamer naar de website van de Gezondheidsraad.<text:note text:id="ID-1248173-d40e63" text:note-class="footnote"><text:note-citation text:label="1 ">1</text:note-citation><text:note-body><text:p text:style-name="ifm_p_font.normal_size.6.93pt_mt..5mm_indent.-0.1161in_mleft.0.1161in_ifm">Advies Post-COVID | Gezondheidsraad</text:p></text:note-body></text:note></text:p>
      <text:p text:style-name="ifm_p_mt.3.76mm_ifm">Dit advies volgt na een eerder Gezondheidsraadadvies, dat op 14 februari 2022 is gepubliceerd.<text:note text:id="ID-1248173-d40e75" text:note-class="footnote"><text:note-citation text:label="2 ">2</text:note-citation><text:note-body><text:p text:style-name="ifm_p_font.normal_size.6.93pt_mt..5mm_indent.-0.1161in_mleft.0.1161in_ifm">Post-COVID-syndroom vereist aandacht | Gezondheidsraad</text:p></text:note-body></text:note> In dat advies ging de Gezondheidsraad in op de toenmalige stand van de wetenschap rondom deze langdurige klachten na COVID-19. Zij schetste daarin de contouren van het post-COVID-syndroom en betrok daarin studies bij mensen die vroeg in de pandemie COVID-19 hadden doorgemaakt.</text:p>
      <text:p text:style-name="ifm_p_mt.3.76mm_ifm">Voor het huidige advies vroeg het kabinet de Gezondheidsraad recentere studies naar post-COVID te includeren en de overeenkomsten tussen post-COVID en andere post-acute infectiesyndromen (PAIS) te onderzoeken. De adviesaanvraag vroeg daarnaast ook om aanbevelingen ten aanzien van de inrichting van zorg voor post-COVID patiënten.</text:p>
      <text:p text:style-name="ifm_p_mt.3.76mm_ifm">Het kabinet is de Gezondheidsraad erkentelijk voor haar advies. Een reactie op het advies door het kabinet volgt in de Kamerbrief over PAIS, die zoals eerder toegezegd voor het zomerreces naar de Tweede Kamer wordt gestuurd.</text:p>
      <text:p text:style-name="ifm_p_mt.5.08mm_ifm">De Minister van Volksgezondheid, Welzijn en Sport,<text:line-break/>S.Th.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5 295, nr. 2273<text:tab/><text:page-number text:select-page="current"/></text:p>
      </style:footer>
    </style:master-page>
    <style:master-page xmlns:sdu-fn="http://schema.sdu.nl/2011/07/functions" style:name="Landscape" style:page-layout-name="landscape-margin-text">
      <style:footer>
        <text:p text:style-name="footer">Tweede Kamer, vergaderjaar 2025-2026, 25 295, nr. 227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fectieziektenbestrijding; Advies van de Gezondheidsraad inzake post-COVID</dc:title>
    <meta:user-defined meta:name="OVERHEIDop.ParlID/DC.identifier">kst-25295-2273</meta:user-defined>
    <meta:user-defined meta:name="OVERHEIDop.ondernummer">2273</meta:user-defined>
    <meta:user-defined meta:name="DCTERMS.W3CDTF/DCTERMS.available">2026-05-19</meta:user-defined>
    <meta:user-defined meta:name="OVERHEIDop.KamerstukTypen/DC.type">Brief</meta:user-defined>
    <meta:user-defined meta:name="OVERHEIDop.dossiernummer">25295</meta:user-defined>
    <meta:user-defined meta:name="OVERHEIDop.configuratie">https://repository.officiele-overheidspublicaties.nl/MasterConfiguraties/MC-OEP-Kamerstuk-Web/1.10/xml/MC-OEP-Kamerstuk-Web.xml</meta:user-defined>
    <meta:user-defined meta:name="OVERHEIDop.documenttitel">Advies van de Gezondheidsraad inzake post-COVID</meta:user-defined>
    <meta:user-defined meta:name="OVERHEIDop.indiener">S.T.M. Hermans</meta:user-defined>
    <meta:user-defined meta:name="OVERHEIDop.dossiertitel">Infectieziektenbestrijd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Infectieziektenbestrijding; Advies van de Gezondheidsraad inzake post-COVI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Ziekten en behandelingen</meta:user-defined>
    <meta:user-defined meta:name="OVERHEIDop.versieInformatie"/>
  </office:meta>
</office:document-meta>
</file>