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4170-41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4 170<text:tab/>Gehandicaptenbeleid</text:h>
      <text:h text:style-name="ifm_p_font.bold_size.9.06pt_mt.18.8mm_indent.-58.5mm_ifm" text:outline-level="1">Nr. 413
      <text:tab/>MOTIE VAN HET LID MAEIJER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verzoekt het kabinet om een onafhankelijk, vanuit cliëntperspectief vastgesteld en verifieerbaar overzicht te maken van de status van de zorgoverdracht van alle cliënten,</text:p>
      <text:p text:style-name="ifm_p_mt.3.76mm_ifm">en gaat over tot de orde van de dag.</text:p>
      <text:p text:style-name="ifm_p_mt.3.76mm_ifm">Maeij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4 170, nr. 41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4 170, nr. 41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Gehandicaptenbeleid; Motie; Motie van het lid Maeijer over een onafhankelijk, vanuit cliëntperspectief vastgesteld en verifieerbaar overzicht van de status van de zorgoverdracht van alle cliënten</dc:title>
    <meta:user-defined meta:name="OVERHEIDop.ParlID/DC.identifier">kst-24170-413</meta:user-defined>
    <meta:user-defined meta:name="OVERHEIDop.ondernummer">413</meta:user-defined>
    <meta:user-defined meta:name="DCTERMS.W3CDTF/DCTERMS.available">2026-07-03</meta:user-defined>
    <meta:user-defined meta:name="OVERHEIDop.KamerstukTypen/DC.type">Motie</meta:user-defined>
    <meta:user-defined meta:name="OVERHEIDop.dossiernummer">24170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Maeijer over een onafhankelijk, vanuit cliëntperspectief vastgesteld en verifieerbaar overzicht van de status van de zorgoverdracht van alle cliënten</meta:user-defined>
    <meta:user-defined meta:name="OVERHEIDop.indiener">V. Maeijer</meta:user-defined>
    <meta:user-defined meta:name="OVERHEIDop.dossiertitel">Gehandicapten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Gehandicaptenbeleid; Motie; Motie van het lid Maeijer over een onafhankelijk, vanuit cliëntperspectief vastgesteld en verifieerbaar overzicht van de status van de zorgoverdracht van alle cliënt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Zorg en gezondheid | Organisatie en beleid</meta:user-defined>
    <meta:user-defined meta:name="OVERHEIDop.versieInformatie"/>
  </office:meta>
</office:document-meta>
</file>