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3432-76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3 432<text:tab/>De situatie in het Midden-Oosten</text:h>
      <text:h text:style-name="ifm_p_font.bold_size.9.06pt_mt.18.8mm_indent.-58.5mm_ifm" text:outline-level="1">Nr. 760
      <text:tab/>MOTIE VAN HET LID DOBBE 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het regime in Iran mensenrechten schendt, dat vrouwen worden onderdrukt en ook de rechten van vrouwen ernstig worden geschonden,</text:p>
      <text:p text:style-name="ifm_p_mt.3.76mm_ifm">constaterende dat repressie door het Iraanse regime is toegenomen sinds de oorlog met de VS en Israël;</text:p>
      <text:p text:style-name="ifm_p_mt.3.76mm_ifm">verzoekt de regering een extra inspanning te leveren om Iraanse vrouwenrechten- en mensenrechtenorganisaties te ondersteunen bij hun werk,</text:p>
      <text:p text:style-name="ifm_p_mt.3.76mm_ifm">en gaat over tot de orde van de dag.</text:p>
      <text:p text:style-name="ifm_p_mt.3.76mm_ifm">Dobbe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3 432, nr. 76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3 432, nr. 76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De situatie in het Midden-Oosten; Motie; Motie van het lid Dobbe over een extra inspanning om Iraanse vrouwenrechten- en mensenrechtenorganisaties te ondersteunen</dc:title>
    <meta:user-defined meta:name="OVERHEIDop.ParlID/DC.identifier">kst-23432-760</meta:user-defined>
    <meta:user-defined meta:name="OVERHEIDop.ondernummer">760</meta:user-defined>
    <meta:user-defined meta:name="DCTERMS.W3CDTF/DCTERMS.available">2026-07-03</meta:user-defined>
    <meta:user-defined meta:name="OVERHEIDop.KamerstukTypen/DC.type">Motie</meta:user-defined>
    <meta:user-defined meta:name="OVERHEIDop.dossiernummer">23432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obbe over een extra inspanning om Iraanse vrouwenrechten- en mensenrechtenorganisaties te ondersteunen</meta:user-defined>
    <meta:user-defined meta:name="OVERHEIDop.indiener">S.E.M. Dobbe</meta:user-defined>
    <meta:user-defined meta:name="OVERHEIDop.dossiertitel">De situatie in het Midden-Oos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De situatie in het Midden-Oosten; Motie; Motie van het lid Dobbe over een extra inspanning om Iraanse vrouwenrechten- en mensenrechtenorganisaties te ondersteun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Internationale samenwerking</meta:user-defined>
    <meta:user-defined meta:name="OVERHEIDop.versieInformatie"/>
  </office:meta>
</office:document-meta>
</file>