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3432-758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3 432<text:tab/>De situatie in het Midden-Oosten</text:h>
      <text:h text:style-name="ifm_p_font.bold_size.9.06pt_mt.18.8mm_indent.-58.5mm_ifm" text:outline-level="1">Nr. 758
      <text:tab/>MOTIE VAN HET LID PIRI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de Europese Commissie onderhandelt met de taliban over het terugsturen van Afghaanse vluchtelingen;</text:p>
      <text:p text:style-name="ifm_p_mt.3.76mm_ifm">constaterende dat de taliban de fundamentele rechten van Afghanen bruut schendt en genderapartheid afdwingt;</text:p>
      <text:p text:style-name="ifm_p_mt.3.76mm_ifm">overwegende dat Nederland een van de veertien lidstaten is die aan deze onderhandelingen heeft deelgenomen;</text:p>
      <text:p text:style-name="ifm_p_mt.3.76mm_ifm">verzoekt de regering om onmiddellijk te stoppen met alle vormen van diplomatiek verkeer met de taliban die kan leiden tot legitimering en normalisering van het regime;</text:p>
      <text:p text:style-name="ifm_p_mt.3.76mm_ifm">verzoekt de regering om geen officiële vertegenwoordigers van de taliban in Nederland te accrediteren,</text:p>
      <text:p text:style-name="ifm_p_mt.3.76mm_ifm">en gaat over tot de orde van de dag.</text:p>
      <text:p text:style-name="ifm_p_mt.3.76mm_ifm">Piri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3 432, nr. 758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3 432, nr. 758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De situatie in het Midden-Oosten; Motie; Motie van het lid Piri over onmiddellijk stoppen met alle vormen van diplomatiek verkeer met de taliban die kunnen leiden tot legitimering en normalisering van het regime</dc:title>
    <meta:user-defined meta:name="OVERHEIDop.ParlID/DC.identifier">kst-23432-758</meta:user-defined>
    <meta:user-defined meta:name="OVERHEIDop.ondernummer">758</meta:user-defined>
    <meta:user-defined meta:name="DCTERMS.W3CDTF/DCTERMS.available">2026-07-03</meta:user-defined>
    <meta:user-defined meta:name="OVERHEIDop.KamerstukTypen/DC.type">Motie</meta:user-defined>
    <meta:user-defined meta:name="OVERHEIDop.dossiernummer">23432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Piri over onmiddellijk stoppen met alle vormen van diplomatiek verkeer met de taliban die kunnen leiden tot legitimering en normalisering van het regime</meta:user-defined>
    <meta:user-defined meta:name="OVERHEIDop.indiener">K.P. Piri</meta:user-defined>
    <meta:user-defined meta:name="OVERHEIDop.dossiertitel">De situatie in het Midden-Oos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De situatie in het Midden-Oosten; Motie; Motie van het lid Piri over onmiddellijk stoppen met alle vormen van diplomatiek verkeer met de taliban die kunnen leiden tot legitimering en normalisering van het regime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Internationale samenwerking</meta:user-defined>
    <meta:user-defined meta:name="OVERHEIDop.versieInformatie"/>
  </office:meta>
</office:document-meta>
</file>