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3432-75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3 432<text:tab/>De situatie in het Midden-Oosten</text:h>
      <text:h text:style-name="ifm_p_font.bold_size.12.26pt_mt.7.52mm_indent.-58.5mm_ifm" text:outline-level="1">32 734<text:tab/>Nederlandse diplomatie</text:h>
      <text:h text:style-name="ifm_p_font.bold_size.9.06pt_mt.18.8mm_indent.-58.5mm_ifm" text:outline-level="1">Nr. 751
      <text:tab/>BRIEF VAN DE MINISTER VAN BUITENLANDSE ZAKEN</text:h>
      <text:p text:style-name="ifm_p_mt.3.76mm_ifm">Aan de Voorzitter van de Tweede Kamer der Staten-Generaal</text:p>
      <text:p text:style-name="ifm_p_mt.3.76mm_ifm">Den Haag, 8 juni 2026</text:p>
      <text:p text:style-name="ifm_p_mt.3.76mm_ifm">Met deze brief informeer ik uw Kamer dat de werkzaamheden van de Nederlandse ambassade in Teheran met ingang van 7 juni 2026 weer worden verricht vanuit Iran.</text:p>
      <text:p text:style-name="ifm_p_mt.3.76mm_ifm">Zoals aan uw Kamer gecommuniceerd op 10 maart jl. (Kamerstuk 23 432, nr. 634) betrof de tijdelijke verplaatsing van de ambassadewerkzaamheden naar Azerbeidzjan een operationeel besluit op basis van veiligheidsrisico’s als gevolg van het militaire conflict. De huidige veiligheidssituatie staat toe dat een deel van de medewerkers verantwoord kan opereren vanuit Teheran. Met dit besluit volgt Nederland verschillende Europese partners.</text:p>
      <text:p text:style-name="ifm_p_mt.3.76mm_ifm">Juist in een periode van aanhoudende spanningen is diplomatieke aanwezigheid essentieel om ontwikkelingen nauwgezet te volgen, contacten te onderhouden en de Nederlandse en Europese belangen te behartigen. De situatie is echter zeer fragiel en de veiligheid van het ambassadeteam staat voorop. Daarom wordt de situatie continu gemonitord en zal er, indien nodig, actie ondernomen worden om de veiligheid van het ambassadeteam zeker te stellen.</text:p>
      <text:p text:style-name="ifm_p_mt.3.76mm_ifm">Ik spreek mijn waardering en dank uit aan de autoriteiten van Azerbeidzjan en de Nederlandse ambassade in Bakoe voor de tijdelijke opvang en geboden ondersteuning. Indien de situatie het toelaat, zal ook de rest van het uitgezonden personeel op een later moment terugkeren. Tot die tijd verrichten zij hun werkzaamheden vanuit Den Haag.</text:p>
      <text:p text:style-name="ifm_p_mt.3.76mm_ifm">De Nederlandse ambassade in Teheran is sinds 1 maart 2026 tijdelijk gesloten voor publiek. Het is nog niet duidelijk wanneer de consulaire dienstverlening door de ambassade kan worden hervat. Het Nederlandse reisadvies voor Iran staat sinds oktober 2022 op kleurcode rood, wat inhoudt dat alle reizen naar dit land worden afgeraden. De ambassade kan al enkele jaren niet of nauwelijks consulaire hulp verlenen aan Nederlanders die in Iran in de problemen komen.</text:p>
      <text:p text:style-name="ifm_p_mt.5.08mm_ifm">De Minister van Buitenlandse Zaken,<text:line-break/>T.B.W.<text:s/>Berends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3 432, nr. 751<text:tab/><text:page-number text:select-page="current"/></text:p>
      </style:footer>
    </style:master-page>
    <style:master-page xmlns:sdu-fn="http://schema.sdu.nl/2011/07/functions" style:name="Landscape" style:page-layout-name="landscape-margin-text">
      <style:footer>
        <text:p text:style-name="footer">Tweede Kamer, vergaderjaar 2025-2026, 23 432, nr. 75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De situatie in het Midden-Oosten; Brief regering; Nederlandse ambassade in Teheran</dc:title>
    <meta:user-defined meta:name="OVERHEIDop.ParlID/DC.identifier">kst-23432-751</meta:user-defined>
    <meta:user-defined meta:name="OVERHEIDop.ondernummer">751</meta:user-defined>
    <meta:user-defined meta:name="DCTERMS.W3CDTF/DCTERMS.available">2026-06-11</meta:user-defined>
    <meta:user-defined meta:name="OVERHEIDop.KamerstukTypen/DC.type">Brief</meta:user-defined>
    <meta:user-defined meta:name="OVERHEIDop.dossiernummer">23432;32734</meta:user-defined>
    <meta:user-defined meta:name="OVERHEIDop.configuratie">https://repository.officiele-overheidspublicaties.nl/MasterConfiguraties/MC-OEP-Kamerstuk-Web/1.10/xml/MC-OEP-Kamerstuk-Web.xml</meta:user-defined>
    <meta:user-defined meta:name="OVERHEIDop.documenttitel">Nederlandse ambassade in Teheran</meta:user-defined>
    <meta:user-defined meta:name="OVERHEIDop.indiener">T.B.W. Berendsen</meta:user-defined>
    <meta:user-defined meta:name="OVERHEIDop.dossiertitel">De situatie in het Midden-Oost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8</meta:user-defined>
    <meta:user-defined meta:name="DC.title">De situatie in het Midden-Oosten; Brief regering; Nederlandse ambassade in Tehera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Internationale samenwerking</meta:user-defined>
    <meta:user-defined meta:name="OVERHEIDop.versieInformatie"/>
  </office:meta>
</office:document-meta>
</file>