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3432-74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3 432<text:tab/>De situatie in het Midden-Oosten</text:h>
      <text:h text:style-name="ifm_p_font.bold_size.9.06pt_mt.18.8mm_indent.-58.5mm_ifm" text:outline-level="1">Nr. 748
      <text:tab/>BRIEF VAN DE MINISTER VAN BUITENLANDSE ZAKEN</text:h>
      <text:p text:style-name="ifm_p_mt.3.76mm_ifm">Aan de Voorzitter van de Tweede Kamer der Staten-Generaal</text:p>
      <text:p text:style-name="ifm_p_mt.3.76mm_ifm">Den Haag, 19 mei 2026</text:p>
      <text:p text:style-name="ifm_p_mt.3.76mm_ifm">Met deze brief reageer ik op het spoedverzoek van de leden Van Baarle (DENK) en Piri (GroenLinks-PvdA) om een Kamerbrief te sturen over het bericht «Gaza-flotilla: vloot weer onderschept door Israël, nu ter hoogte van Cyprus».</text:p>
      <text:p text:style-name="ifm_p_mt.3.76mm_ifm">Het kabinet is bekend met de berichten over de onderschepping van schepen van de Global Sumud Flotilla (hierna: Flotilla) door de Israëlische autoriteiten. Het kabinet is ook op de hoogte van berichten over mogelijke geweldsincidenten bij de onderschepping. De situatie is nog in ontwikkeling en niet alle feiten zijn bekend.</text:p>
      <text:p text:style-name="ifm_p_mt.3.76mm_ifm">De veiligheid en het welzijn van de Nederlandse opvarenden, onder wie zich ook journalisten bevinden, heeft voor het kabinet nu de eerste prioriteit. Het kabinet heeft de Israëlische autoriteiten meermaals opgeroepen om de veiligheid van de Nederlanders te waarborgen en hen zo snel mogelijk vrij te laten.</text:p>
      <text:p text:style-name="ifm_p_mt.3.76mm_ifm">Het kabinet heeft de Israëlische autoriteiten ook opgeroepen zich aan het internationaal recht te houden. Verder benadrukt het kabinet dat journalisten altijd ongehinderd en veilig hun werk moeten kunnen doen.</text:p>
      <text:p text:style-name="ifm_p_mt.3.76mm_ifm">Op dit moment heeft het Ministerie van Buitenlandse Zaken nog geen consulaire hulpverzoeken van Nederlandse opvarenden ontvangen. Het Ministerie van Buitenlandse Zaken en de Nederlandse ambassade in Tel Aviv staan klaar om desgewenst consulaire bijstand te verlenen aan Nederlandse deelnemers. Ook staat het ministerie in contact met de familieleden van betrokkenen.</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3 432, nr. 748<text:tab/><text:page-number text:select-page="current"/></text:p>
      </style:footer>
    </style:master-page>
    <style:master-page xmlns:sdu-fn="http://schema.sdu.nl/2011/07/functions" style:name="Landscape" style:page-layout-name="landscape-margin-text">
      <style:footer>
        <text:p text:style-name="footer">Tweede Kamer, vergaderjaar 2025-2026, 23 432, nr. 74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e situatie in het Midden-Oosten; Brief regering; Reactie op het verzoek het het lid Piri, gedaan tijdens de Regeling van Werkzaamheden van 19 mei 2026, over het bericht Gaza-flotilla vloot weer onderschept door Israël, nu ter hoogte van Cyprus</dc:title>
    <meta:user-defined meta:name="OVERHEIDop.ParlID/DC.identifier">kst-23432-748</meta:user-defined>
    <meta:user-defined meta:name="OVERHEIDop.ondernummer">748</meta:user-defined>
    <meta:user-defined meta:name="DCTERMS.W3CDTF/DCTERMS.available">2026-05-22</meta:user-defined>
    <meta:user-defined meta:name="OVERHEIDop.KamerstukTypen/DC.type">Brief</meta:user-defined>
    <meta:user-defined meta:name="OVERHEIDop.dossiernummer">23432</meta:user-defined>
    <meta:user-defined meta:name="OVERHEIDop.configuratie">https://repository.officiele-overheidspublicaties.nl/MasterConfiguraties/MC-OEP-Kamerstuk-Web/1.10/xml/MC-OEP-Kamerstuk-Web.xml</meta:user-defined>
    <meta:user-defined meta:name="OVERHEIDop.documenttitel">Reactie op het verzoek het het lid Piri, gedaan tijdens de Regeling van Werkzaamheden van 19 mei 2026, over het bericht Gaza-flotilla vloot weer onderschept door Israël, nu ter hoogte van Cyprus</meta:user-defined>
    <meta:user-defined meta:name="OVERHEIDop.indiener">T.B.W. Berendsen</meta:user-defined>
    <meta:user-defined meta:name="OVERHEIDop.dossiertitel">De situatie in het Midden-Oost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De situatie in het Midden-Oosten; Brief regering; Reactie op het verzoek het het lid Piri, gedaan tijdens de Regeling van Werkzaamheden van 19 mei 2026, over het bericht Gaza-flotilla vloot weer onderschept door Israël, nu ter hoogte van Cyprus</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Internationale samenwerking</meta:user-defined>
    <meta:user-defined meta:name="OVERHEIDop.versieInformatie"/>
  </office:meta>
</office:document-meta>
</file>