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3432-7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432<text:tab/>De situatie in het Midden-Oosten</text:h>
      <text:h text:style-name="ifm_p_font.bold_size.9.06pt_mt.18.8mm_indent.-58.5mm_ifm" text:outline-level="1">Nr. 716
      <text:tab/>BRIEF VAN DE MINISTERS VAN BUITENLANDSE HANDEL EN ONTWIKKELINGSSAMENWERKING EN VAN BUITENLANDSE ZAKEN</text:h>
      <text:p text:style-name="ifm_p_mt.3.76mm_ifm">Aan de Voorzitter van de Tweede Kamer der Staten-Generaal</text:p>
      <text:p text:style-name="ifm_p_mt.3.76mm_ifm">Den Haag, 31 maart 2026</text:p>
      <text:p text:style-name="ifm_p_mt.3.76mm_ifm">Hierbij bieden wij u de kabinetsreactie<text:note text:id="ID-1242915-d40e62" text:note-class="footnote"><text:note-citation text:label="1 ">1</text:note-citation><text:note-body><text:p text:style-name="ifm_p_font.normal_size.6.93pt_mt..5mm_indent.-0.1161in_mleft.0.1161in_ifm">Het verzoek om een kabinetsreactie kwam ons op 26 maart 2026 toe van de vaste commissie voor Buitenlandse Handel en Ontwikkelingssamenwerking met kenmerk 2026Z05919/2026D14223.</text:p></text:note-body></text:note> aan op het bericht «Rode Kruis wil meer inzet van Nederland voor waarheid over aanval hulpverleners Gaza».<text:note text:id="ID-1242915-d40e71" text:note-class="footnote"><text:note-citation text:label="2 ">2</text:note-citation><text:note-body><text:p text:style-name="ifm_p_font.normal_size.6.93pt_mt..5mm_indent.-0.1161in_mleft.0.1161in_ifm">https://nos.nl/l/2607512</text:p></text:note-body></text:note> Deze reactie is vervat in antwoord 5 op de schriftelijke vragen gesteld door het lid Dobbe (SP) over artikel «En weer bombardeert Israël zorgverleners». Deze vragen werden ingezonden op 17 maart 2026 met kenmerk 2026Z05287.</text:p>
      <text:p text:style-name="ifm_p_mt.3.76mm_ifm">Voorts wordt hiermee ingegaan op het verzoek van het lid Dobbe van 30 maart 2026 om een kabinetsreactie op het bericht «Netanyahu kondigt bezetting van groter deel Zuid-Libanon aan». Het kabinet heeft begrip voor de legitieme veiligheidsbelangen van Israël en onderstreept dat militair optreden enkel binnen de kaders van het internationaal recht mag plaatsvinden. De aanvallen van Hezbollah op Israël moeten onmiddellijk worden gestaakt en de organisatie moet haar wapens inleveren. De uitspraken van Israëlische bewindspersonen inzake bezetting en annexatie van Zuid-Libanon zijn zorgwekkend. De soevereiniteit en de territoriale integriteit voor Libanon zijn voor Nederland leidend, hierbij is steun voor de Libanese regering en zijn strijdkrachten essentieel. Het kabinet maakt zich zorgen over de verslechtering van de humanitaire situatie en de grootschalige ontheemding die dit voor Libanon met zich meebrengt. Het kabinet stelt extra financiele steun beschikbaar aan partners: het Internationale Comité van het Rode Kruis (EUR 3 mln.) en de Dutch Relief Alliance (EUR 3 mln.) Het kabinet roept op tot de-escalatie en directe onderhandelingen tussen Libanon en Israël voor een diplomatieke oplossing.</text:p>
      <text:p text:style-name="ifm_p_mt.5.08mm_ifm">De Minister van Buitenlandse Handel en Ontwikkelingssamenwerking,<text:line-break/>S.W.<text:s/>Sjoerdsma</text:p>
      <text:p text:style-name="ifm_p_mt.3.76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3 432, nr. 716<text:tab/><text:page-number text:select-page="current"/></text:p>
      </style:footer>
    </style:master-page>
    <style:master-page xmlns:sdu-fn="http://schema.sdu.nl/2011/07/functions" style:name="Landscape" style:page-layout-name="landscape-margin-text">
      <style:footer>
        <text:p text:style-name="footer">Tweede Kamer, vergaderjaar 2025-2026, 23 432, nr. 71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 situatie in het Midden-Oosten; Brief regering; Reactie op verzoek van het lid Dobbe over aanvallen op hulpverleners in Libanon en Gaza</dc:title>
    <meta:user-defined meta:name="OVERHEIDop.ParlID/DC.identifier">kst-23432-716</meta:user-defined>
    <meta:user-defined meta:name="OVERHEIDop.ondernummer">716</meta:user-defined>
    <meta:user-defined meta:name="DCTERMS.W3CDTF/DCTERMS.available">2026-04-08</meta:user-defined>
    <meta:user-defined meta:name="OVERHEIDop.KamerstukTypen/DC.type">Brief</meta:user-defined>
    <meta:user-defined meta:name="OVERHEIDop.dossiernummer">23432</meta:user-defined>
    <meta:user-defined meta:name="OVERHEIDop.configuratie">https://repository.officiele-overheidspublicaties.nl/MasterConfiguraties/MC-OEP-Kamerstuk-Web/1.10/xml/MC-OEP-Kamerstuk-Web.xml</meta:user-defined>
    <meta:user-defined meta:name="OVERHEIDop.documenttitel">Reactie op verzoek van het lid Dobbe over aanvallen op hulpverleners in Libanon en Gaza</meta:user-defined>
    <meta:user-defined meta:name="OVERHEIDop.indiener">T.B.W. Berendsen</meta:user-defined>
    <meta:user-defined meta:name="OVERHEIDop.indiener">S.W. Sjoerdsma</meta:user-defined>
    <meta:user-defined meta:name="OVERHEIDop.dossiertitel">De situatie in het Midden-Oos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31</meta:user-defined>
    <meta:user-defined meta:name="DC.title">De situatie in het Midden-Oosten; Brief regering; Reactie op verzoek van het lid Dobbe over aanvallen op hulpverleners in Libanon en Gaz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