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2112-436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2 112<text:tab/>Nieuwe Commissievoorstellen en initiatieven van de lidstaten van de Europese Unie</text:h>
      <text:h text:style-name="ifm_p_font.bold_size.9.06pt_mt.18.8mm_indent.-58.5mm_ifm" text:outline-level="1">Nr. 4362
      <text:tab/>BRIEF VAN DE STAATSSECRETARIS VAN INFRASTRUCTUUR EN WATERSTAAT</text:h>
      <text:p text:style-name="ifm_p_mt.3.76mm_ifm">Aan de Voorzitter van de Tweede Kamer der Staten-Generaal</text:p>
      <text:p text:style-name="ifm_p_mt.3.76mm_ifm">Den Haag, 29 mei 2026</text:p>
      <text:p text:style-name="ifm_p_mt.3.76mm_ifm">In reactie op uw verzoek, informeer ik u middels deze brief over de voortgang van de onderhandelingen inzake de EU-Milieuomnibus en de toegezegde nationale quickscan.</text:p>
      <text:h text:style-name="ifm_p_font.bold_mt.3.76mm_page.keep-with-next_ifm" text:outline-level="1">Onderhandelingen</text:h>
      <text:p text:style-name="ifm_p_mt.3.76mm_ifm">Onder het huidig Cypriotisch voorzitterschap van de Raad van de EU wordt de Milieuomnibus gemiddeld één à twee keer per maand behandeld. De Raadspositie op de Milieuomnibus zal naar verwachting op zijn vroegst in het najaar van 2026 worden vastgesteld, onder leiding van het Iers voorzitterschap van de Raad. Het Europees Parlement (EP) moet haar positie nog vaststellen. Stemming in het EP over de Milieuomnibus is onlangs uitgesteld naar begin november. Zodra zowel de Raad als het EP een positie hebben, zal de triloogonderhandeling van start gaan. Hoewel er een korte periode zit tussen oplevering van de quickscan en een mogelijke afronding van de onderhandelingen in het najaar, is er voldoende tijd om de uitkomsten van de quickscan mee te nemen.</text:p>
      <text:p text:style-name="ifm_p_mt.3.76mm_ifm">De onderhandelingen in Brussel over de Milieuomnibus vinden plaats in een krachtenveld waarin lidstaten uiteenlopende prioriteiten hebben. Ten aanzien van de voorstellen voor gerichte vereenvoudiging van milieuwetgeving op het gebied van batterijen, milieudata (INSPIRE), industriële emissies, en de Uitgebreide Producentenverantwoordelijkheid (UPV), werkt de Raad aan compromisvoorstellen. Het kabinet volgt in deze onderhandelingen de inzet zoals omschreven in het BNC-fiche.<text:note text:id="ID-1252226-d40e82" text:note-class="footnote"><text:note-citation text:label="1 ">1</text:note-citation><text:note-body><text:p text:style-name="ifm_p_font.normal_size.6.93pt_mt..5mm_indent.-0.1161in_mleft.0.1161in_ifm">Kamerstukken II 2025–26, 22 112, nr. 4278</text:p></text:note-body></text:note></text:p>
      <text:p text:style-name="ifm_p_mt.3.76mm_ifm">Ook op de Verordening voor het versnellen en stroomlijnen van milieueffectrapportages en andere milieubeoordelingen, wordt er gewerkt aan compromisvoorstellen. Daarbij is het relevant om te noemen dat een groep lidstaten pleit voor het verbreden van de reikwijdte van deze verordening. Het kabinet beraadt zich nog over de Nederlandse positie en zal de Kamer informeren zodra deze is vastgesteld. Het kabinet merkt hierbij op dat eventuele verbreding van de Milieuomnibus de lopende onderhandelingen over versnelling van vergunningverlening niet mag vertragen.</text:p>
      <text:p text:style-name="ifm_p_mt.3.76mm_ifm">In algemene zin staat het kabinet positief tegenover verdere versimpeling en vereenvoudiging, waar behoud van bescherming van mens en milieu in acht moet worden gehouden. Hierbij zal de impact op andere lopende onderhandelingen en op de uitvoerbaarheid milieudoelstellingen nader moeten worden bezien.</text:p>
      <text:h text:style-name="ifm_p_font.bold_mt.3.76mm_page.keep-with-next_ifm" text:outline-level="1">Nationale quickscan</text:h>
      <text:p text:style-name="ifm_p_mt.3.76mm_ifm">Naar aanleiding van mijn toezegging tijdens het tweeminutendebat Milieuraad van 12 maart jl. over het uitvoeren van een quickscan, heeft Ministerie van IenW de afgelopen weken verkend welke onafhankelijke partij dit zou kunnen uitvoeren. Gezien de snelheid waarmee de quickscan gereed moet zijn en de breedte van de onderwerpen in de Milieuomnibus, is de zoektocht naar een geschikte uitvoerder complex gebleken.</text:p>
      <text:p text:style-name="ifm_p_mt.3.76mm_ifm">Het inkoopproces is nog niet volledig afgerond. Wel is er een partij in beeld die de quickscan integraal kan en wil uitvoeren, daarbij gebruik makend van kennis van gespecialiseerde organisaties zoals het RIVM, onder meer op het gebied van milieueffectenbeoordeling, industriële emissies en batterijen.</text:p>
      <text:p text:style-name="ifm_p_mt.3.76mm_ifm">De quickscan zal aan de hand van een literatuurstudie en expertgesprekken de effecten van de Milieuomnibus op de gezondheid, milieu en het bedrijfsleven in kaart brengen. Ik streef ernaar de quickscan vlak na het zomerreces aan de Kamer te doen toekomen.</text:p>
      <text:p text:style-name="ifm_p_mt.3.76mm_ifm">Ik hoop u hiermee voldoende te hebben geïnformeerd over de laatste stand van zaken van de onderhandelingen in Brussel en de uitvoering van de nationale quickscan.</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2 112, nr. 4362<text:tab/><text:page-number text:select-page="current"/></text:p>
      </style:footer>
    </style:master-page>
    <style:master-page xmlns:sdu-fn="http://schema.sdu.nl/2011/07/functions" style:name="Landscape" style:page-layout-name="landscape-margin-text">
      <style:footer>
        <text:p text:style-name="footer">Tweede Kamer, vergaderjaar 2025-2026, 22 112, nr. 436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Commissievoorstellen en initiatieven van de lidstaten van de Europese Unie; Brief regering; Stand van zaken onderhandelingen EU-Milieuomnibus en geplande nationale quickscan</dc:title>
    <meta:user-defined meta:name="OVERHEIDop.ParlID/DC.identifier">kst-22112-4362</meta:user-defined>
    <meta:user-defined meta:name="OVERHEIDop.ondernummer">4362</meta:user-defined>
    <meta:user-defined meta:name="DCTERMS.W3CDTF/DCTERMS.available">2026-06-04</meta:user-defined>
    <meta:user-defined meta:name="OVERHEIDop.KamerstukTypen/DC.type">Brief</meta:user-defined>
    <meta:user-defined meta:name="OVERHEIDop.dossiernummer">22112</meta:user-defined>
    <meta:user-defined meta:name="OVERHEIDop.configuratie">https://repository.officiele-overheidspublicaties.nl/MasterConfiguraties/MC-OEP-Kamerstuk-Web/1.10/xml/MC-OEP-Kamerstuk-Web.xml</meta:user-defined>
    <meta:user-defined meta:name="OVERHEIDop.documenttitel">Stand van zaken onderhandelingen EU-Milieuomnibus en geplande nationale quickscan</meta:user-defined>
    <meta:user-defined meta:name="OVERHEIDop.indiener">A.W.H. Bertram</meta:user-defined>
    <meta:user-defined meta:name="OVERHEIDop.dossiertitel">Nieuwe Commissievoorstellen en initiatieven van de lidstaten van de Europese Un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Nieuwe Commissievoorstellen en initiatieven van de lidstaten van de Europese Unie; Brief regering; Stand van zaken onderhandelingen EU-Milieuomnibus en geplande nationale quicksc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