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2112-436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112<text:tab/>Nieuwe Commissievoorstellen en initiatieven van de lidstaten van de Europese Unie</text:h>
      <text:h text:style-name="ifm_p_font.bold_size.9.06pt_mt.18.8mm_indent.-58.5mm_ifm" text:outline-level="1">Nr. 4360
      <text:tab/>BRIEF VAN DE STAATSSECRETARIS VAN JUSTITIE EN VEILIGHEID</text:h>
      <text:p text:style-name="ifm_p_mt.3.76mm_ifm">Aan de Voorzitter van de Tweede Kamer der Staten-Generaal</text:p>
      <text:p text:style-name="ifm_p_mt.3.76mm_ifm">Den Haag, 22 mei 2026</text:p>
      <text:p text:style-name="ifm_p_mt.3.76mm_ifm">Hierbij zend ik uw Kamer ter informatie het non-paper van de Benelux-landen over het voorstel van de Europese Commissie voor een Verordening betreffende het vennootschapsrechtelijk kader van de 28<text:span text:style-name="ifm_span_font.superscript_ifm">e</text:span> regeling – «EU Inc.» (hierna: het voorstel). Nederland zal dit non-paper samen met België en Luxemburg aanbieden aan de andere lidstaten in het kader van de onderhandelingen over het voorstel.</text:p>
      <text:p text:style-name="ifm_p_mt.3.76mm_ifm">Het non-paper is in lijn met de Nederlandse positie zoals uiteengezet in het BNC-fiche over het voorstel, dat op 24 april jl. aan uw Kamer is verzonden.<text:note text:id="ID-1249673-d40e80" text:note-class="footnote"><text:note-citation text:label="1 ">1</text:note-citation><text:note-body><text:p text:style-name="ifm_p_font.normal_size.6.93pt_mt..5mm_indent.-0.1161in_mleft.0.1161in_ifm"><text:span text:style-name="ifm_span_font.italic_size.6.93pt_ifm">Kamerstukken II</text:span> 2025–26, 22 112, nr. 4320.</text:p></text:note-body></text:note> De Benelux-landen spreken hierin hun steun uit voor de versterking van het concurrentievermogen van de Europese Unie en de interne markt. Ook spreekt het non-paper de verwachting uit dat het voorstel daarbij een betekenisvolle stap kan zijn. Tegelijkertijd wordt door de Benelux-landen geconstateerd dat aanvullende waarborgen nodig zijn om fraude, witwassen en misbruik door een EU Inc. te voorkomen. Ook wordt benadrukt dat bij gebruik van een EU Inc. nationale werknemersrechten gewaarborgd moeten blijven. Verder wordt aangegeven dat het voorstel nog ambitieuzer had kunnen zijn, door bijvoorbeeld te voorzien in meer harmonisatie op het gebied van het ondernemingsrecht. De oproep tot een meer ambitieuze inzet sluit aan op het coalitieakkoord waarin staat dat het kabinet inzet op verdere harmonisatie van het vennootschapsrecht in Europees verband.</text:p>
      <text:p text:style-name="ifm_p_mt.3.76mm_ifm">In het BNC-fiche is aangegeven dat gekeken kan worden naar de mogelijkheden die de landen van de Benelux hebben om een voortrekkersrol te vervullen bij verdere harmonisatie van het vennootschapsrecht.</text:p>
      <text:p text:style-name="ifm_p_mt.3.76mm_ifm">Dit sluit tevens aan op de door uw Kamer aangenomen motie Lanschot/Dassen<text:note text:id="ID-1249673-d40e97" text:note-class="footnote"><text:note-citation text:label="2 ">2</text:note-citation><text:note-body><text:p text:style-name="ifm_p_font.normal_size.6.93pt_mt..5mm_indent.-0.1161in_mleft.0.1161in_ifm"><text:span text:style-name="ifm_span_font.italic_size.6.93pt_ifm">Kamerstukken II</text:span> 2025–26, 36 800 XIII, nr. 30.</text:p></text:note-body></text:note> van januari jl. die opriep tot het betrekken van de Benelux om daadwerkelijk richtinggevend te worden voor verdere ondernemingsrechtinitiatieven binnen het 28ste regime op Europees niveau</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112, nr. 4360<text:tab/><text:page-number text:select-page="current"/></text:p>
      </style:footer>
    </style:master-page>
    <style:master-page xmlns:sdu-fn="http://schema.sdu.nl/2011/07/functions" style:name="Landscape" style:page-layout-name="landscape-margin-text">
      <style:footer>
        <text:p text:style-name="footer">Tweede Kamer, vergaderjaar 2025-2026, 22 112, nr. 436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Commissievoorstellen en initiatieven van de lidstaten van de Europese Unie; Brief regering; Benelux non paper Voorstel voor een 28ste regime voor ondernemingen de EU Inc.</dc:title>
    <meta:user-defined meta:name="OVERHEIDop.ParlID/DC.identifier">kst-22112-4360</meta:user-defined>
    <meta:user-defined meta:name="OVERHEIDop.ondernummer">4360</meta:user-defined>
    <meta:user-defined meta:name="DCTERMS.W3CDTF/DCTERMS.available">2026-05-27</meta:user-defined>
    <meta:user-defined meta:name="OVERHEIDop.KamerstukTypen/DC.type">Brief</meta:user-defined>
    <meta:user-defined meta:name="OVERHEIDop.dossiernummer">22112</meta:user-defined>
    <meta:user-defined meta:name="OVERHEIDop.configuratie">https://repository.officiele-overheidspublicaties.nl/MasterConfiguraties/MC-OEP-Kamerstuk-Web/1.10/xml/MC-OEP-Kamerstuk-Web.xml</meta:user-defined>
    <meta:user-defined meta:name="OVERHEIDop.documenttitel">Benelux non paper Voorstel voor een 28ste regime voor ondernemingen de EU Inc.</meta:user-defined>
    <meta:user-defined meta:name="OVERHEIDop.indiener">K.T. van Bruggen</meta:user-defined>
    <meta:user-defined meta:name="OVERHEIDop.dossiertitel">Nieuwe Commissievoorstellen en initiatieven van de lidstaten van de Europese Un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Nieuwe Commissievoorstellen en initiatieven van de lidstaten van de Europese Unie; Brief regering; Benelux non paper Voorstel voor een 28ste regime voor ondernemingen de EU Inc.</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