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1501-32-181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1 501-32<text:tab/>Landbouw- en Visserijraad</text:h>
      <text:h text:style-name="ifm_p_font.bold_size.9.06pt_mt.18.8mm_indent.-58.5mm_ifm" text:outline-level="1">Nr. 1817
      <text:tab/>MOTIE VAN HET LID BOOMSMA C.S.</text:h>
      <text:p text:style-name="ifm_p_ifm">Voorgesteld 16 juni 2026</text:p>
      <text:p text:style-name="ifm_p_mt.3.76mm_ifm">De Kamer,</text:p>
      <text:p text:style-name="ifm_p_mt.3.76mm_ifm">gehoord de beraadslaging,</text:p>
      <text:p text:style-name="ifm_p_mt.3.76mm_ifm">overwegende dat:</text:p>
      <text:p text:style-name="ifm_p_indent.-5mm_mleft.5mm_ifm">–<text:tab/>het kabinet betoogt dat de Vogelrichtlijn ertoe verplicht om het gebied Hollandse Kust aan te wijzen als Vogelrichtlijngebied onder Natura 2000;</text:p>
      <text:p text:style-name="ifm_p_indent.-5mm_mleft.5mm_ifm">–<text:tab/>volgens artikel 23.5 Omgevingswet de Kamer geïnformeerd wordt als het gaat om besluiten die plaatsvinden in de EEZ, maar dit gebied daarbuiten valt, waardoor geen verplichte voorhangprocedure geldt;</text:p>
      <text:p text:style-name="ifm_p_indent.-5mm_mleft.5mm_ifm">–<text:tab/>de aanwijzing wel grote consequenties kan hebben voor de vergunningverlening en de uitvoering van allerlei activiteiten, en het derhalve wenselijk is dat de Tweede Kamer zich hier eerst over kan buigen;</text:p>
      <text:p text:style-name="ifm_p_ifm">verzoekt de regering het ontwerpaanwijzingsbesluit om het gebied Hollandse Kust aan te wijzen als Vogelrichtlijngebied eerst voor te leggen aan de Tweede Kamer alvorens het ter inzage te leggen,</text:p>
      <text:p text:style-name="ifm_p_mt.3.76mm_ifm">en gaat over tot de orde van de dag.</text:p>
      <text:p text:style-name="ifm_p_mt.3.76mm_ifm">Boomsma</text:p>
      <text:p text:style-name="ifm_p_ifm">Grinwis</text:p>
      <text:p text:style-name="ifm_p_ifm">Flach</text:p>
      <text:p text:style-name="ifm_p_ifm">Verme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1 501-32, nr. 181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1 501-32, nr. 181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Landbouw- en Visserijraad; Motie; Motie van het lid Boomsma c.s. over het ontwerpaanwijzingsbesluit om het gebied Hollandse Kust aan te wijzen als Vogelrichtlijngebied eerst voorleggen aan de Tweede Kamer</dc:title>
    <meta:user-defined meta:name="OVERHEIDop.ParlID/DC.identifier">kst-21501-32-1817</meta:user-defined>
    <meta:user-defined meta:name="OVERHEIDop.ondernummer">1817</meta:user-defined>
    <meta:user-defined meta:name="DCTERMS.W3CDTF/DCTERMS.available">2026-06-17</meta:user-defined>
    <meta:user-defined meta:name="OVERHEIDop.KamerstukTypen/DC.type">Motie</meta:user-defined>
    <meta:user-defined meta:name="OVERHEIDop.dossiernummer">21501-3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Boomsma c.s. over het ontwerpaanwijzingsbesluit om het gebied Hollandse Kust aan te wijzen als Vogelrichtlijngebied eerst voorleggen aan de Tweede Kamer</meta:user-defined>
    <meta:user-defined meta:name="OVERHEIDop.indiener">H. Vermeer</meta:user-defined>
    <meta:user-defined meta:name="OVERHEIDop.indiener">A.J. Flach</meta:user-defined>
    <meta:user-defined meta:name="OVERHEIDop.indiener">P.A. Grinwis</meta:user-defined>
    <meta:user-defined meta:name="OVERHEIDop.indiener">D.T. Boomsma</meta:user-defined>
    <meta:user-defined meta:name="OVERHEIDop.dossiertitel">Landbouw- en Visserijraa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6</meta:user-defined>
    <meta:user-defined meta:name="DC.title">Landbouw- en Visserijraad; Motie; Motie van het lid Boomsma c.s. over het ontwerpaanwijzingsbesluit om het gebied Hollandse Kust aan te wijzen als Vogelrichtlijngebied eerst voorleggen aan de Tweede Kamer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Europese zaken</meta:user-defined>
    <meta:user-defined meta:name="OVERHEID.TaxonomieBeleidsagenda/OVERHEID.category">Landbouw | Organisatie en beleid</meta:user-defined>
    <meta:user-defined meta:name="OVERHEIDop.versieInformatie"/>
  </office:meta>
</office:document-meta>
</file>