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underline_mt.4.23mm_page.keep-with-next_ifm" style:family="paragraph" style:name="ifm_p_font.underline_mt.4.23mm_page.keep-with-next_ifm" style:parent-style-name="Basis">
      <style:paragraph-properties fo:margin-top="4.23mm" fo:keep-with-next="always"/>
      <style:text-properties style:text-underline-style="solid" style:text-underline-type="single" style:text-underline-width="thin"/>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mt.4.23mm_ifm" style:family="text" style:name="ifm_span_font.italic_mt.4.23mm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32-179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2<text:tab/>Landbouw- en Visserijraad</text:h>
      <text:h text:style-name="ifm_p_font.bold_size.9.06pt_mt.18.8mm_indent.-58.5mm_ifm" text:outline-level="1">Nr. 1792
      <text:tab/>BRIEF VAN DE MINISTER EN STAATSSECRETARIS VAN LANDBOUW, VISSERIJ, VOEDSELZEKERHEID EN NATUUR </text:h>
      <text:p text:style-name="ifm_p_mt.3.76mm_ifm">Aan de Voorzitter van de Tweede Kamer der Staten-Generaal</text:p>
      <text:p text:style-name="ifm_p_mt.3.76mm_ifm">Den Haag, 13 mei 2026</text:p>
      <text:p text:style-name="ifm_p_mt.3.76mm_ifm">Op 26 mei a.s. vindt de Landbouw- en Visserijraad (hierna: Raad) plaats in Brussel. Met deze brief informeren wij de Kamer over de agenda en de Nederlandse inbreng.</text:p>
      <text:h text:style-name="ifm_p_font.bold_mt.5.08mm_page.keep-with-next_ifm" text:outline-level="2">I.<text:s/>Geannoteerde agenda Landbouw- en Visserijraad 26 mei 2026</text:h>
      <text:h text:style-name="ifm_p_font.underline_mt.4.23mm_page.keep-with-next_ifm" text:outline-level="2">Handelsgerelateerde landbouwvraagstukken</text:h>
      <text:p text:style-name="ifm_p_mt.3.76mm_ifm">Dit agendapunt staat met enige regelmaat op de agenda van de Raad, meest recentelijk op 30 maart jl. (Kamerstuk 21 501-32, nr. 1775). Op het moment van schrijven is er nog geen achtergronddocument beschikbaar. De Europese Commissie (hierna: Commissie) zal onder dit agendapunt naar verwachting de Raad informeren over recente ontwikkelingen in de internationale handel in landbouwgoederen en lopende multilaterale onderhandelingen (onder andere in het kader van de Wereldhandelsorganisatie (WTO)). Daarnaast zal de Commissie een update geven over de stand van zaken van lopende en afgeronde bilaterale onderhandelingen over handelsakkoorden. De Kamer wordt hierover geïnformeerd via de reguliere Voortgangsrapportage Handelsakkoorden, die als bijlage wordt verzonden bij de geannoteerde agenda van de (informele) Raad Buitenlandse Zaken Handel, meest recentelijk in mei jl. (Kamerstuk 21 501-02, nr. 3393, bijlage). Het kabinet beoordeelt ieder nieuw akkoord op zijn merites voorafgaand aan besluitvorming. Tijdens de Raad zal Nederland benadrukken dat Nederland als geheel en ook de landbouwsector specifiek profiteren van internationale handel en handelsverdragen. Daarbij zal Nederland wijzen op de bijdrage van handelsverdragen aan zowel algemene diversificatie van handelsstromen als het verminderen van specifieke strategische afhankelijkheden.</text:p>
      <text:h text:style-name="ifm_p_font.underline_mt.3.76mm_page.keep-with-next_ifm" text:outline-level="2">Beschikbaarheid en betaalbaarheid van meststoffen in de EU – Ondersteuning van landbouwers en bevordering van veerkrachtige voedselsystemen</text:h>
      <text:p text:style-name="ifm_p_mt.3.76mm_ifm">Het agendapunt zal zich richten op het Actieplan Meststoffen (hierna: Actieplan) in relatie tot de stijgende inputprijzen voor kunstmest en energie. Nederland ziet in dat kader onder andere kansen voor het beter benutten van circulaire meststoffen. Het Actieplan wordt naar verwachting op 19 mei a.s. door de Commissie gepubliceerd. Na publicatie zal het kabinet de Kamer informeren over de kabinetsappreciatie via het traject Beoordeling Nieuwe Commissievoorstellen (BNC-fiche).</text:p>
      <text:h text:style-name="ifm_p_font.bold_mt.5.08mm_page.keep-with-next_ifm" text:outline-level="2">II.<text:s/>Maandelijkse voortgangsrapportage over voortgang onderhandelingen Gemeenschappelijk Landbouwbeleid 2028–2034</text:h>
      <text:p text:style-name="ifm_p_mt.4.23mm_ifm">Op 27 april jl. vond in de Raad een beleidsdiscussie plaats over de vormgeving van de inkomenssteun voor boeren in het nieuwe Gemeenschappelijk Landbouwbeleid (GLB), aan de hand van het Commissievoorstel voor degressieve areaal-gebonden inkomenssteun, ofwel <text:span text:style-name="ifm_span_font.italic_mt.4.23mm_ifm">Degressive Area-Based Income Support</text:span> (DABIS). Daarbij heeft de Minister aangegeven dat Nederland de bredere ambitie heeft om duurzame landbouw te bevorderen, waarbij de inkomenssteun een instrument binnen de GLB-<text:span text:style-name="ifm_span_font.italic_mt.4.23mm_ifm">toolbox</text:span> blijft. De Nederlandse inzet bij deze gedachtewisseling is met de Kamer gedeeld in het verslag van de Raad van 27 april jl. (Kamerstuk 21 501-32, nr. 1788). In lijn met de motie van de leden Bromet en Podt (Kamerstuk 21 501-32, nr. 1780) bespreekt Nederland het verlagen van de DABIS-bandbreedte. Door het verlagen van deze bandbreedte kan het budget van het GLB verder worden ingezet voor verduurzaming van de landbouw, waaronder door het gebruik van ecosysteemdiensten. Ook is er gewerkt aan het verwerken van de aanbevelingen uit de brief van Von der Leyen<text:note text:id="ID-1248128-d40e109" text:note-class="footnote"><text:note-citation text:label="1 ">1</text:note-citation><text:note-body><text:p text:style-name="ifm_p_font.normal_size.6.93pt_mt..5mm_indent.-0.1161in_mleft.0.1161in_ifm">Voorzitter van de Europese Commissie Ursula von der Leyen heeft op 9 november 2025 een brief gestuurd aan voorzitter van het Europees Parlement Roberta Metsola en de Deense premier Mette Frederiksen, waarin zij aanpassingen uiteenzet aan het voorgestelde Meerjarig Financieel Kader (MFK) voor de periode 2028–2034.</text:p></text:note-body></text:note>. Met betrekking tot de thema’s steun aan jonge boeren en milieuverplichtingen zijn er geen recente ontwikkelingen te melden.</text:p>
      <text:p text:style-name="ifm_p_mt.5.08mm_ifm">De Minister van Landbouw, Visserij, Voedselzekerheid en Natuur,<text:line-break/>J. van<text:s/>Essen</text:p>
      <text:p text:style-name="ifm_p_mt.3.76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2, nr. 1792<text:tab/><text:page-number text:select-page="current"/></text:p>
      </style:footer>
    </style:master-page>
    <style:master-page xmlns:sdu-fn="http://schema.sdu.nl/2011/07/functions" style:name="Landscape" style:page-layout-name="landscape-margin-text">
      <style:footer>
        <text:p text:style-name="footer">Tweede Kamer, vergaderjaar 2025-2026, 21 501-32, nr. 179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andbouw- en Visserijraad; Brief regering; Geannoteerde agenda Landbouw- en Visserijraad van 26 mei 2026</dc:title>
    <meta:user-defined meta:name="OVERHEIDop.ParlID/DC.identifier">kst-21501-32-1792</meta:user-defined>
    <meta:user-defined meta:name="OVERHEIDop.ondernummer">1792</meta:user-defined>
    <meta:user-defined meta:name="DCTERMS.W3CDTF/DCTERMS.available">2026-05-19</meta:user-defined>
    <meta:user-defined meta:name="OVERHEIDop.KamerstukTypen/DC.type">Brief</meta:user-defined>
    <meta:user-defined meta:name="OVERHEIDop.dossiernummer">21501-32</meta:user-defined>
    <meta:user-defined meta:name="OVERHEIDop.configuratie">https://repository.officiele-overheidspublicaties.nl/MasterConfiguraties/MC-OEP-Kamerstuk-Web/1.10/xml/MC-OEP-Kamerstuk-Web.xml</meta:user-defined>
    <meta:user-defined meta:name="OVERHEIDop.documenttitel">Geannoteerde agenda Landbouw- en Visserijraad van 26 mei 2026</meta:user-defined>
    <meta:user-defined meta:name="OVERHEIDop.indiener">S.P.A. Erkens</meta:user-defined>
    <meta:user-defined meta:name="OVERHEIDop.indiener">J. van Essen</meta:user-defined>
    <meta:user-defined meta:name="OVERHEIDop.dossiertitel">Landbouw- en Visserij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Landbouw- en Visserijraad; Brief regering; Geannoteerde agenda Landbouw- en Visserijraad van 26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Landbouw | Organisatie en beleid</meta:user-defined>
    <meta:user-defined meta:name="OVERHEIDop.versieInformatie"/>
  </office:meta>
</office:document-meta>
</file>