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28-3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28<text:tab/>Defensieraad</text:h>
      <text:h text:style-name="ifm_p_font.bold_size.9.06pt_mt.18.8mm_indent.-58.5mm_ifm" text:outline-level="1">Nr. 304
      <text:tab/>BRIEF VAN DE MINISTER VAN DEFENSIE</text:h>
      <text:p text:style-name="ifm_p_mt.3.76mm_ifm">Aan de Voorzitter van de Tweede Kamer der Staten-Generaal</text:p>
      <text:p text:style-name="ifm_p_mt.3.76mm_ifm">Den Haag, 26 mei 2026</text:p>
      <text:p text:style-name="ifm_p_mt.3.76mm_ifm">Hierbij ontvangt u de geannoteerde agenda voor de informele Raad Buitenlandse Zaken Defensie (RBZ) met Ministers van Defensie van 7 en 8 juni 2026 op Cyprus. Deze informele Raad zou aanvankelijk plaatsvinden op 11 en 12 maart jl., maar werd toen vanwege de veiligheidssituatie in het Midden-Oosten geannuleerd. De actuele agenda voor de bijeenkomst is op het moment van schrijven nog niet bekend. Naar verwachting zullen de Ministers spreken over steun aan Oekraïne, de Europese Veiligheidsstrategie en het Midden-Oosten.</text:p>
      <text:h text:style-name="ifm_p_font.italic_mt.3.76mm_page.keep-with-next_ifm" text:outline-level="1">Steun aan Oekraïne</text:h>
      <text:p text:style-name="ifm_p_mt.3.76mm_ifm">Naar verwachting zal worden gesproken over steun aan Oekraïne, waaronder de EU-lening voor steun aan Oekraïne van 90 miljard euro. Voor het kabinet staan bij de besteding van de steunlening de urgente militaire en niet-militaire noden van Oekraïne voorop. Nederland zal het belang benadrukken van snelle implementatie. Daarbij moet de lening ook kunnen worden ingezet voor de aanschaf van noodzakelijk materieel uit derde landen, wanneer de EU-industrie niet of niet tijdig kan leveren. Daarnaast blijft substantiële bilaterale steun door alle lidstaten noodzakelijk. Oekraïne moet diplomatiek, financieel en militair gesteund blijven worden, zowel via de EU als bilateraal. Tegelijk moet de druk op Rusland worden verhoogd door snelle aanname van aanvullende sanctiemaatregelen.</text:p>
      <text:h text:style-name="ifm_p_font.italic_mt.3.76mm_page.keep-with-next_ifm" text:outline-level="1">Europese Veiligheidsstrategie</text:h>
      <text:p text:style-name="ifm_p_mt.3.76mm_ifm">Naar verwachting zullen De Europese Dienst voor Extern Optreden (EDEO) en de Commissie daarnaast een update geven over de aangekondigde EU veiligheidsstrategie, die deze zomer wordt gepubliceerd. Nederland heeft net als veel andere EU-lidstaten een non-paper ingediend met daarin de Nederlandse prioriteiten voor deze strategie.<text:note text:id="ID-1253271-d40e81" text:note-class="footnote"><text:note-citation text:label="1 ">1</text:note-citation><text:note-body><text:p text:style-name="ifm_p_font.normal_size.6.93pt_mt..5mm_indent.-0.1161in_mleft.0.1161in_ifm">Kamerstuk 22 112, nr. 4294.</text:p></text:note-body></text:note> Tijdens de informele RBZ Defensie zal Nederland de prioriteiten op defensieterrein uit dit non-paper inbrengen: de versterking van het Gemeenschappelijk Buitenlands en Veiligheidsbeleid (GBVB) en het Gemeenschappelijk Veiligheids- en Defensiebeleid (GVDB) en de Europese bijdrage aan de NAVO; versterking van de Europese defensie-industrie en innovatie, inclusief samenwerking met derde landen; steun aan Oekraïne, bestrijding van hybride dreigingen en versterking van de weerbaarheid.</text:p>
      <text:h text:style-name="ifm_p_font.italic_mt.3.76mm_page.keep-with-next_ifm" text:outline-level="1">Midden-Oosten</text:h>
      <text:p text:style-name="ifm_p_mt.3.76mm_ifm">De Raad zal spreken over de situatie in het Midden-Oosten. Het kabinet zal toelichten dat het gecommitteerd is aan de EU-missie European Union Naval Force Operation (EUNAVFOR) ASPIDES en hieraan meerdere keren steun heeft geleverd, waaronder recent met <text:span text:style-name="ifm_span_font.italic_ifm">Zr.Ms. De Ruyter</text:span>
                  tijdens de inzet richting de Indo-Pacific. Vanwege andere operationele verplichtingen kan Nederland hier momenteel geen aanvullende maritieme middelen leveren, maar blijft het de mogelijkheden daartoe bezien. Nederland staat open voor bespreking van het ASPIDES-mandaat en de samenhang met initiatieven ter bevordering van de vrijheid van navigatie in de Straat van Hormuz.<text:note text:id="ID-1253271-d40e99" text:note-class="footnote"><text:note-citation text:label="2 ">2</text:note-citation><text:note-body><text:p text:style-name="ifm_p_font.normal_size.6.93pt_mt..5mm_indent.-0.1161in_mleft.0.1161in_ifm">Kamerstuk 23 432-721</text:p></text:note-body></text:note></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28, nr. 304<text:tab/><text:page-number text:select-page="current"/></text:p>
      </style:footer>
    </style:master-page>
    <style:master-page xmlns:sdu-fn="http://schema.sdu.nl/2011/07/functions" style:name="Landscape" style:page-layout-name="landscape-margin-text">
      <style:footer>
        <text:p text:style-name="footer">Tweede Kamer, vergaderjaar 2025-2026, 21 501-28, nr. 3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fensieraad; Brief regering; Geannoteerde agenda informele Raad Buitenlandse Zaken Defensie van 7 en 8 juni 2026</dc:title>
    <meta:user-defined meta:name="OVERHEIDop.ParlID/DC.identifier">kst-21501-28-304</meta:user-defined>
    <meta:user-defined meta:name="OVERHEIDop.ondernummer">304</meta:user-defined>
    <meta:user-defined meta:name="DCTERMS.W3CDTF/DCTERMS.available">2026-06-11</meta:user-defined>
    <meta:user-defined meta:name="OVERHEIDop.KamerstukTypen/DC.type">Brief</meta:user-defined>
    <meta:user-defined meta:name="OVERHEIDop.dossiernummer">21501-28</meta:user-defined>
    <meta:user-defined meta:name="OVERHEIDop.configuratie">https://repository.officiele-overheidspublicaties.nl/MasterConfiguraties/MC-OEP-Kamerstuk-Web/1.10/xml/MC-OEP-Kamerstuk-Web.xml</meta:user-defined>
    <meta:user-defined meta:name="OVERHEIDop.documenttitel">Geannoteerde agenda informele Raad Buitenlandse Zaken Defensie van 7 en 8 juni 2026</meta:user-defined>
    <meta:user-defined meta:name="OVERHEIDop.indiener">D. Yeşilgöz-Zegerius</meta:user-defined>
    <meta:user-defined meta:name="OVERHEIDop.dossiertitel">Defensie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Defensieraad; Brief regering; Geannoteerde agenda informele Raad Buitenlandse Zaken Defensie van 7 en 8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Defensie</meta:user-defined>
    <meta:user-defined meta:name="OVERHEID.TaxonomieBeleidsagenda/OVERHEID.category">Internationaal | Europese zaken</meta:user-defined>
    <meta:user-defined meta:name="OVERHEIDop.versieInformatie"/>
  </office:meta>
</office:document-meta>
</file>