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2-33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 </text:h>
      <text:h text:style-name="ifm_p_font.bold_size.9.06pt_mt.18.8mm_indent.-58.5mm_ifm" text:outline-level="1">Nr. 3396
      <text:tab/>BRIEF VAN DE MINISTER VAN BUITENLANDSE ZAKEN</text:h>
      <text:p text:style-name="ifm_p_mt.3.76mm_ifm">Aan de Voorzitter van de Tweede Kamer der Staten-Generaal</text:p>
      <text:p text:style-name="ifm_p_mt.3.76mm_ifm">Den Haag, 13 mei 2026</text:p>
      <text:p text:style-name="ifm_p_mt.3.76mm_ifm">Hierbij bied ik u de geannoteerde agenda aan voor de informele Raad Buitenlandse Zaken van 27 en 28 mei 2026.</text:p>
      <text:p text:style-name="ifm_p_mt.5.08mm_ifm">De Minister van Buitenlandse Zaken,<text:line-break/>T.B.W.<text:s/>Berendsen</text:p>
      <text:h text:style-name="ifm_p_font.bold_mt.5.08mm_page.break-before_ifm" text:outline-level="2">GEANNOTEERDE AGENDA INFORMELE RAAD BUITENLANDSE ZAKEN VAN 27 EN 28 MEI 2026</text:h>
      <text:p text:style-name="ifm_p_mt.4.23mm_ifm">Op woensdag 27 en donderdag 28 mei vindt in Limassol de informele Raad Buitenlandse Zaken (RBZ), de zogeheten «Gymnich», plaats. Op het moment van schrijven is de agenda nog niet bekend. Er zal naar verwachting gesproken worden over de Russische agressie tegen Oekraïne en de situatie in het Midden-Oosten. De Minister van Buitenlandse Zaken is voornemens deel te nemen aan de Gymnich. De Gymnich-besprekingen zijn informeel, en er zullen geen conclusies, Raadsbesluiten of mededelingen uit voortvloeien. Het doel van de Gymnich is een strategische discussie.</text:p>
      <text:h text:style-name="ifm_p_font.bold_mt.3.76mm_page.keep-with-next_ifm" text:outline-level="2">Russische agressie tegen Oekraïne</text:h>
      <text:p text:style-name="ifm_p_mt.3.76mm_ifm">De Raad zal stilstaan bij de voortdurende Russische agressieoorlog tegen Oekraïne, het belang van voortgezette brede steun aan Oekraïne en het opvoeren van de druk op Rusland. Naar verwachting zal de Raad in het bijzonder aandacht besteden aan recente ontwikkelingen in het vredesproces en de mogelijke rol van Europese landen. Het kabinet onderstreept de urgentie van steun aan Oekraïne, waarbij het essentieel is dat ook andere EU-lidstaten hun eerlijke bijdrage leveren. Juist nu is het van belang om koers te houden en de druk op Rusland verder te intensiveren. Nederland zal het belang van voortvarend werk aan aanvullende sanctiemaatregelen onderstrepen, gericht op het tegengaan van de schaduwvloot en het financieel isoleren van Rusland. Ook acht het kabinet het noodzakelijk dat Europa vertegenwoordigd is in het vredesproces tussen Oekraïne en Rusland, en in aanverwante discussies over de Europese veiligheidsarchitectuur. Nederland steunt de inspanningen van Duitsland, het VK, Frankrijk, de NAVO en de Europese Commissie in dit licht. Tot slot organiseert de Nederlandse ambassade in Nicosia een fototentoonstelling over de Russische agressieoorlog tegen Oekraïne in Limassol, met werken van de Nederlandse oorlogsfotograaf Eddy van Wessel. De Minister van Buitenlandse Zaken is voornemens deze samen met de Oekraïense Minister van Buitenlandse Zaken te bezoeken.</text:p>
      <text:h text:style-name="ifm_p_font.bold_mt.3.76mm_page.keep-with-next_ifm" text:outline-level="2">Midden-Oosten</text:h>
      <text:p text:style-name="ifm_p_mt.3.76mm_ifm">De Raad zal stilstaan bij de situatie in het Midden-Oosten en daarbij naar verwachting spreken over Iran en over de situatie in de Straat van Hormuz, Libanon, Israël en de Palestijnse Gebieden.</text:p>
      <text:p text:style-name="ifm_p_mt.3.76mm_ifm">Ten aanzien van Iran en de situatie in de Straat van Hormuz blijft het essentieel dat alle partijen zich blijven richten op diplomatieke onderhandelingen ten behoeve van een snel en duurzaam einde aan de oorlog, en dat het staakt-het-vuren tot die tijd standhoudt. Nederland blijft daarnaast voorstander van een actieve EU-rol ter ondersteuning van (humanitaire) initiatieven gericht op vrije doorvaart in de Straat van Hormuz. Nederland blijft tevens inzetten op het mogelijk maken van EU-sancties tegen Iraanse personen en entiteiten die betrokken zijn bij de belemmering van vrije doorvaart en zal – afhankelijk van de situatie – snel met concrete sanctiemaatregelen komen.</text:p>
      <text:p text:style-name="ifm_p_mt.3.76mm_ifm">Nederland zal aandacht blijven vragen voor de situatie in de Gazastrook en het belang onderstrepen van de implementatie van de VNVR-resolutie 2803 en van ongehinderde en veilige humanitaire toegang. Daarnaast zal Nederland zorgen onderstrepen over de verslechterende situatie op de Westelijke Jordaanoever door onder meer toenemende kolonistengeweld en de uitbreiding van illegale nederzettingen. Nederland heeft deze ontwikkelingen, net als andere lidstaten, veroordeeld. De Raad bereikte op 11 mei jl. akkoord ten aanzien van het door o.a. Nederland geïnitieerde derde sanctiepakket tegen gewelddadige kolonisten en hun organisaties. Het kabinet zal het belang van aanvullende sancties tegen gewelddadige kolonisten en organisaties onderstrepen, als ook aanvullende sancties tegen Hamas en de <text:span text:style-name="ifm_span_font.italic_ifm">Palestinian Islamic Jihad</text:span>. Daarnaast zal het kabinet zich er – ook in EU-verband – voor blijven inspannen om de druk op Israël te verhogen om gedragsverandering te bewerkstelligen. Maatregelen op het gebied van handel kunnen daarvan deel uitmaken bij voldoende steun.</text:p>
      <text:p text:style-name="ifm_p_mt.3.76mm_ifm">Met betrekking tot Libanon blijft Nederland zijn zorgen over de situatie uitspreken. Tevens zal Nederland het belang van steun aan de Libanese autoriteiten onderstrepen, en zijn steun voor het staakt-het-vuren benadrukken. Het is van belang dat Libanon en Israël de onderhandelingen doorzetten om te komen tot een duurzame diplomatieke oploss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396<text:tab/><text:page-number text:select-page="current"/></text:p>
      </style:footer>
    </style:master-page>
    <style:master-page xmlns:sdu-fn="http://schema.sdu.nl/2011/07/functions" style:name="Landscape" style:page-layout-name="landscape-margin-text">
      <style:footer>
        <text:p text:style-name="footer">Tweede Kamer, vergaderjaar 2025-2026, 21 501-02, nr. 339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Brief regering; Geannoteerde agenda aan voor de informele Raad Buitenlandse Zaken van 27 en 28 mei 2026</dc:title>
    <meta:user-defined meta:name="OVERHEIDop.ParlID/DC.identifier">kst-21501-02-3396</meta:user-defined>
    <meta:user-defined meta:name="OVERHEIDop.ondernummer">3396</meta:user-defined>
    <meta:user-defined meta:name="DCTERMS.W3CDTF/DCTERMS.available">2026-05-22</meta:user-defined>
    <meta:user-defined meta:name="OVERHEIDop.KamerstukTypen/DC.type">Brief</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Geannoteerde agenda aan voor de informele Raad Buitenlandse Zaken van 27 en 28 mei 2026</meta:user-defined>
    <meta:user-defined meta:name="OVERHEIDop.indiener">T.B.W. Berendsen</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Raad Algemene Zaken en Raad Buitenlandse Zaken; Brief regering; Geannoteerde agenda aan voor de informele Raad Buitenlandse Zaken van 27 en 28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