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02-338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02<text:tab/>Raad Algemene Zaken en Raad Buitenlandse Zaken </text:h>
      <text:h text:style-name="ifm_p_font.bold_size.9.06pt_mt.18.8mm_indent.-58.5mm_ifm" text:outline-level="1">Nr. 3389
      <text:tab/>BRIEF VAN DE MINISTER VAN BUITENLANDSE ZAKEN</text:h>
      <text:p text:style-name="ifm_p_mt.3.76mm_ifm">Aan de Voorzitter van de Tweede Kamer der Staten-Generaal</text:p>
      <text:p text:style-name="ifm_p_mt.3.76mm_ifm">Den Haag, 28 april 2026</text:p>
      <text:p text:style-name="ifm_p_mt.3.76mm_ifm">Hierbij bied ik u de geannoteerde agenda van de Raad Buitenlandse Zaken van 11 mei 2026 aan.</text:p>
      <text:p text:style-name="ifm_p_mt.5.08mm_ifm">De Minister van Buitenlandse Zaken,<text:line-break/>T.B.W.<text:s/>Berendsen</text:p>
      <text:h text:style-name="ifm_p_font.bold_mt.5.08mm_page.break-before_ifm" text:outline-level="2">GEANNOTEERDE AGENDA RAAD BUITENLANDSE ZAKEN VAN 11 MEI 2026</text:h>
      <text:p text:style-name="ifm_p_mt.4.23mm_ifm">Op maandag 11 mei vindt de Raad Buitenlandse Zaken (RBZ) plaats in Brussel. De Minister van Buitenlandse Zaken is voornemens deel te nemen. Op de agenda van de Raad staat de Russische agressie tegen Oekraïne, de situatie in het Midden-Oosten, de Westelijke Balkan en wordt een update van de dreigingsanalyse besproken in het kader van de Europese Veiligheidsstrategie. Tevens worden naar verwachting de Ministers van Buitenlandse Zaken van de Westelijke Balkan uitgenodigd voor een informeel werkontbijt en de Minister van Buitenlandse Zaken van het VK voor een informele lunch.</text:p>
      <text:h text:style-name="ifm_p_font.bold_mt.3.76mm_page.keep-with-next_ifm" text:outline-level="2">Russische agressie tegen Oekraïne</text:h>
      <text:p text:style-name="ifm_p_mt.3.76mm_ifm">De Raad zal stilstaan bij de voortdurende Russische agressieoorlog tegen Oekraïne. Naar verwachting spreekt de Raad over het belang van voortgezette en geïntensiveerde steun aan Oekraïne en het opvoeren van de druk op Rusland, onder meer door middel van sancties. Nederland zal in dit licht oproepen tot voorspoedige implementatie van de steunlening voor Oekraïne, de mogelijkheid om militair materieel via de <text:span text:style-name="ifm_span_font.italic_ifm">Prioritised Ukraine Requirements List</text:span> (PURL) in te kopen, en andere EU-lidstaten wijzen op het belang van substantiële bilaterale steun in aanvulling op de gezamenlijke steunlening. Ook zal Nederland het belang van voortvarend werk aan aanvullende sanctiemaatregelen onderstrepen, gericht op het tegengaan van de schaduwvloot en het financieel isoleren van Rusland. De Oekraïense Minister van Buitenlandse Zaken Sybiha zal fysiek aan een gedeelte van de sessie deelnemen.</text:p>
      <text:p text:style-name="ifm_p_mt.3.76mm_ifm">Na afloop van de Raad vindt een High-Level bijeenkomst van <text:span text:style-name="ifm_span_font.italic_ifm">the International Coalition for the Return of Ukrainian Children</text:span> plaats, mede georganiseerd door de EU. Het doel van de bijeenkomst is het versterken van de internationale coalitie en het ondersteunen van Oekraïne bij het opsporen, terughalen en re-integreren van door Rusland ontvoerde Oekraïense kinderen.</text:p>
      <text:h text:style-name="ifm_p_font.bold_mt.3.76mm_page.keep-with-next_ifm" text:outline-level="2">De situatie in het Midden-Oosten</text:h>
      <text:p text:style-name="ifm_p_mt.3.76mm_ifm">De Raad zal stilstaan bij de situatie in het Midden-Oosten, en daarbij naar verwachting spreken over Iran en over de situatie in de Straat van Hormuz, Israël en de Palestijnse Gebieden, Libanon en Syrië.</text:p>
      <text:p text:style-name="ifm_p_mt.3.76mm_ifm">Ten aanzien van Iran en de situatie in de Straat van Hormuz is het essentieel dat alle partijen zich blijven richten op diplomatieke onderhandelingen ten behoeve van een snel en duurzaam einde aan de oorlog, en dat het staakt-het-vuren tot die tijd standhoudt. Nederland blijft daarnaast voorstander van een actieve EU-rol ter ondersteuning van (humanitaire) initiatieven gericht op vrije doorvaart in de Straat van Hormuz en op het mitigeren van humanitaire consequenties in de regio en elders als gevolg van dit conflict. De EU kan hierin een leidende rol op zich nemen. Nederland blijft tevens inzetten op het mogelijk maken van EU-sancties tegen Iraanse personen en entiteiten die betrokken zijn bij de belemmering van vrije doorvaart- en zal – afhankelijk van de situatie – snel met concrete sanctiemaatregelen te komen.</text:p>
      <text:p text:style-name="ifm_p_mt.3.76mm_ifm">Nederland zal aandacht blijven vragen voor de situatie in de Gazastrook en het belang onderstrepen van de implementatie van de VNVR-resolutie 2803 en van ongehinderde en veilige humanitaire toegang. Daarnaast zal Nederland zorgen onderstrepen over de verslechterende situatie op de Westelijke Jordaanoever door onder meer toenemende kolonistengeweld en de uitbreiding van illegale nederzettingen. Nederland heeft deze ontwikkelingen, net als andere lidstaten, veroordeeld. Het kabinet zal wederom aanname van het derde pakket aan sancties tegen gewelddadige kolonisten en organisaties bepleiten, naast aanvullende sancties tegen Hamas en de <text:span text:style-name="ifm_span_font.italic_ifm">Palestinian Islamic Jihad.</text:span> Daarnaast zal het kabinet zich er – ook in EU-verband – voor blijven inspannen om de druk op Israël te verhogen om gedragsverandering te bewerkstelligen. Maatregelen op het gebied van handel kunnen daarvan deel uitmaken bij voldoende steun.</text:p>
      <text:p text:style-name="ifm_p_mt.3.76mm_ifm">Tot slot zal naar verwachting <text:span text:style-name="ifm_span_font.italic_ifm">en marge</text:span> van de RBZ de <text:span text:style-name="ifm_span_font.italic_ifm">High-Level Political Dialogue</text:span> tussen de EU en Syrië plaatsvinden. Het gesprek zal een stap zijn in het aanhalen van de betrekkingen tussen de EU en de Syrische overgangsregering, wat noodzakelijk is voor het dienen van Nederlandse belangen in Syrië. Het kabinet verwelkomt dit gesprek met speciale aandacht voor wederopbouw, economisch herstel en <text:span text:style-name="ifm_span_font.italic_ifm">transitional justice</text:span>. Dit is een voorwaarde om duurzame terugkeer – vrijwillig én gedwongen – te realiseren.</text:p>
      <text:h text:style-name="ifm_p_font.bold_mt.3.76mm_page.keep-with-next_ifm" text:outline-level="2">Werklunch met Minister VK</text:h>
      <text:p text:style-name="ifm_p_mt.3.76mm_ifm">Naar verwachting zal de Minister van Buitenlandse Zaken van het Verenigd Koninkrijk (VK) Yvette Cooper deelnemen aan een informele werklunch om over geopolitieke ontwikkelingen te spreken. Het VK is een belangrijke partner van de EU op het gebied van buitenland-, veiligheids-, en defensiebeleid. Deze samenwerking vindt ook ad hoc plaats middels kopgroepen met Europese landen. Zo is het VK trekker van de <text:span text:style-name="ifm_span_font.italic_ifm">Coalition of the Willing</text:span> in Oekraïne en is in reactie op recente ontwikkelingen ook een Midden-Oosten coalitie vormgegeven. Het kabinet verwelkomt dat een informeel gesprek met het VK tijdens de werklunch RBZ plaatsvindt.</text:p>
      <text:h text:style-name="ifm_p_font.bold_mt.3.76mm_page.keep-with-next_ifm" text:outline-level="2">Westelijke Balkan</text:h>
      <text:p text:style-name="ifm_p_mt.3.76mm_ifm">De Raad zal tevens spreken over de Westelijke Balkan. Naar verwachting wordt tijdens dit agendapunt ingegaan op het belang van GBVB-aansluiting van kandidaat-lidstaten, het versterken van de weerbaarheid van de regio tegen beïnvloeding van derde landen, bijvoorbeeld op het gebied van informatiemanipulatie, en voortgang in de door de EU geleide dialoog tussen Belgrado en Pristina.</text:p>
      <text:p text:style-name="ifm_p_mt.3.76mm_ifm">Het kabinet verwelkomt de bespreking van dit onderwerp vanwege het strategische belang van de Westelijke Balkanregio. Het kabinet zal daarbij in het bijzonder het belang van stabiliteit, veiligheid en weerbaarheid benadrukken. Nederland en de EU ondersteunen landen uit de Westelijke Balkan in het versterken van hun weerbaarheid, onder andere op het gebied van buitenlandse informatiebeïnvloeding, cyberweerbaarheid en economische ontwikkeling. Ook zal het kabinet richting de Westelijke Balkanlanden onderstrepen dat hervormingen, met name op de rechtsstaat, cruciaal zijn voor voortgang op het EU-pad. Zowel de EU als Nederland, via het bilaterale MATRA-programma, ondersteunen deze landen bij het doorvoeren van deze hervormingen. Voorts zal het kabinet het belang van aansluiting bij het EU buitenland- en visumbeleid noemen, inclusief het overnemen en implementeren van de EU-sancties tegen Rusland. Het kabinet verwelkomt inspanningen van de Europese Commissie en de Hoge Vertegenwoordiger om kandidaat-lidstaten op dit punt te ondersteunen. Ten aanzien van de Belgrado-Pristina Dialoog benadrukt het kabinet dat beide partijen de Brussel- en Ohridakkoorden volledig moeten naleven en implementeren.</text:p>
      <text:h text:style-name="ifm_p_font.bold_mt.3.76mm_page.keep-with-next_ifm" text:outline-level="2">Update dreigingsanalyse in het kader van de EU Veiligheidsstrategie</text:h>
      <text:p text:style-name="ifm_p_mt.3.76mm_ifm">Als onderdeel van de Europese Veiligheidsstrategie zal de <text:span text:style-name="ifm_span_font.italic_ifm">Single Intelligence Analysis Capacity</text:span> van de EU (SIAC) een update geven de van de dreigingsanalyse vanuit het perspectief van de EU-lidstaten. Lidstaten, inclusief Nederland, leveren via de geëigende kanalen een bijdrage aan deze analyse. In algemene zin is Nederland voorstander van het versterken van SIAC.</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02, nr. 3389<text:tab/><text:page-number text:select-page="current"/></text:p>
      </style:footer>
    </style:master-page>
    <style:master-page xmlns:sdu-fn="http://schema.sdu.nl/2011/07/functions" style:name="Landscape" style:page-layout-name="landscape-margin-text">
      <style:footer>
        <text:p text:style-name="footer">Tweede Kamer, vergaderjaar 2025-2026, 21 501-02, nr. 338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Algemene Zaken en Raad Buitenlandse Zaken; Brief regering; Geannoteerde agenda Raad Buitenlandse Zaken van 11 mei 2026</dc:title>
    <meta:user-defined meta:name="OVERHEIDop.ParlID/DC.identifier">kst-21501-02-3389</meta:user-defined>
    <meta:user-defined meta:name="OVERHEIDop.ondernummer">3389</meta:user-defined>
    <meta:user-defined meta:name="DCTERMS.W3CDTF/DCTERMS.available">2026-05-04</meta:user-defined>
    <meta:user-defined meta:name="OVERHEIDop.KamerstukTypen/DC.type">Brief</meta:user-defined>
    <meta:user-defined meta:name="OVERHEIDop.dossiernummer">21501-02</meta:user-defined>
    <meta:user-defined meta:name="OVERHEIDop.configuratie">https://repository.officiele-overheidspublicaties.nl/MasterConfiguraties/MC-OEP-Kamerstuk-Web/1.10/xml/MC-OEP-Kamerstuk-Web.xml</meta:user-defined>
    <meta:user-defined meta:name="OVERHEIDop.documenttitel">Geannoteerde agenda Raad Buitenlandse Zaken van 11 mei 2026</meta:user-defined>
    <meta:user-defined meta:name="OVERHEIDop.indiener">T.B.W. Berendsen</meta:user-defined>
    <meta:user-defined meta:name="OVERHEIDop.dossiertitel">Raad Algemene Zaken en Raad Buitenlandse Za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8</meta:user-defined>
    <meta:user-defined meta:name="DC.title">Raad Algemene Zaken en Raad Buitenlandse Zaken; Brief regering; Geannoteerde agenda Raad Buitenlandse Zaken van 11 me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