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8</text:span> </text:p>
        <text:p text:style-name="item-titel">Stemmingen moties Verbeteren van de bestrijding van heling, witwassen en de daaraan ten grondslag liggende vermogensdelicten</text:p>
        <text:section text:name="onderwerp_id1-2-1-3" text:style-name="onderwerp">
          <text:section text:name="al-groep_id1-2-1-3-1" text:style-name="handelingen_al-groep">
            <text:p text:style-name="handelingen_al">Stemmingen moties Verbeteren van de bestrijding van heling, witwassen en de daaraan ten grondslag liggende vermogensdelicten</text:p>
            <text:p text:style-name="handelingen_al-groep_bottom"/>
          </text:section>
          <text:section text:name="al-groep_id1-2-1-3-2" text:style-name="handelingen_al-groep">
            <text:p text:style-name="handelingen_al">Aan de orde zijn <text:span text:style-name="nadrukvet">de stemmingen over moties</text:span>, ingediend bij de behandeling van het wetsvoorstel <text:span text:style-name="nadrukvet">Wijziging van het Wetboek van Strafrecht en het Wetboek van Strafvordering in verband met het verbeteren van de bestrijding van heling, witwassen en de daaraan ten grondslag liggende vermogensdelicten</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Mutluer/Straatman over ook niet-commerciële kringloopwinkels met het Keurmerk Kringloop Nederland of een sbbi-status uitzonderen van de registratieplicht (<text:a xlink:href="kst-36036-22" xlink:type="simple">36036</text:a>, nr. <text:a xlink:href="kst-36036-22" xlink:type="simple">22</text:a>);</text:p>
              </text:list-item>
              <text:list-item text:style-override="id1-2-1-3-4-1-2">
                <text:number>-</text:number>
                <text:p text:style-name="handelingen_al">de motie-Straatman over inzicht in hoe er effectief en overzichtelijk opvolging gegeven kan worden aan hits in het Digitaal Opkopers Register (<text:a xlink:href="kst-36036-23" xlink:type="simple">36036</text:a>, nr. <text:a xlink:href="kst-36036-23" xlink:type="simple">23</text:a>);</text:p>
              </text:list-item>
              <text:list-item text:style-override="id1-2-1-3-4-1-3">
                <text:number>-</text:number>
                <text:p text:style-name="handelingen_al">de motie-Straatman over initiatieven stimuleren die opkopers en werknemers helpen om te gaan met weerstand tegen en communicatie over de registratieplicht (<text:a xlink:href="kst-36036-24" xlink:type="simple">36036</text:a>, nr. <text:a xlink:href="kst-36036-24" xlink:type="simple">24</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19 mei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In stemming komt de motie-Mutluer/Straatman (<text:a xlink:href="kst-36036-22" xlink:type="simple">36036</text:a>, nr. <text:a xlink:href="kst-36036-22" xlink:type="simple">22</text:a>).</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ze motie met algemene stemmen is aangenomen.</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In stemming komt de motie-Straatman (<text:a xlink:href="kst-36036-23" xlink:type="simple">36036</text:a>, nr. <text:a xlink:href="kst-36036-23" xlink:type="simple">23</text:a>).</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BBB, Lid Keijzer, Groep Markuszower en de PVV voor deze motie hebben gestemd en de leden van de fractie van FVD ertegen, zodat zij is aangenomen.</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In stemming komt de motie-Straatman (<text:a xlink:href="kst-36036-24" xlink:type="simple">36036</text:a>, nr. <text:a xlink:href="kst-36036-24" xlink:type="simple">24</text:a>).</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BBB, Lid Keijzer en Groep Markuszower voor deze motie hebben gestemd en de leden van de overige fracties ertegen, zodat zij is aangenom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8</meta:user-defined>
    <meta:user-defined meta:name="DC.title">Stemmingen moties Verbeteren van de bestrijding van heling, witwassen en de daaraan ten grondslag liggende vermogensdelicten</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036;22</meta:user-defined>
    <meta:user-defined meta:name="OVERHEIDop.behandeldDossier">36036;23</meta:user-defined>
    <meta:user-defined meta:name="OVERHEIDop.behandeldDossier">36036;24</meta:user-defined>
    <meta:user-defined meta:name="OVERHEID.TaxonomieBeleidsagenda/OVERHEID.category">Recht | Strafrecht</meta:user-defined>
    <meta:user-defined meta:name="DCTERMS.W3CDTF/OVERHEIDop.datumVergadering">2026-06-02</meta:user-defined>
    <meta:user-defined meta:name="OVERHEIDop.handelingenItemNummer">8</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