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text:list-style style:name="id1-2-1-3-4-1-4">
      <text:list-level-style-bullet text:bullet-char="-" text:level="1">
        <style:list-level-properties text:min-label-width="10mm"/>
      </text:list-level-style-bullet>
    </text:list-style>
    <text:list-style style:name="id1-2-1-3-4-1-5">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1</text:span> </text:p>
        <text:p text:style-name="item-titel">Stemmingen moties Wijziging van de Embryowet naar aanleiding van de derde wetsevaluatie</text:p>
        <text:section text:name="onderwerp_id1-2-1-3" text:style-name="onderwerp">
          <text:section text:name="al-groep_id1-2-1-3-1" text:style-name="handelingen_al-groep">
            <text:p text:style-name="handelingen_al">Stemmingen moties Wijziging van de Embryowet naar aanleiding van de derde wetsevaluatie</text:p>
            <text:p text:style-name="handelingen_al-groep_bottom"/>
          </text:section>
          <text:section text:name="al-groep_id1-2-1-3-2" text:style-name="handelingen_al-groep">
            <text:p text:style-name="handelingen_al">Aan de orde zijn <text:span text:style-name="nadrukvet">de stemmingen over moties</text:span>, ingediend bij de behandeling van het wetsvoorstel <text:span text:style-name="nadrukvet">Wijziging van de Embryowet naar aanleiding van de derde wetsevaluatie</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Bikker over een ethische reflectie door de Gezondheidsraad op nieuwe technieken om een embryo tot stand te brengen (<text:a xlink:href="kst-36677-19" xlink:type="simple">36677</text:a>, nr. <text:a xlink:href="kst-36677-19" xlink:type="simple">19</text:a>);</text:p>
              </text:list-item>
              <text:list-item text:style-override="id1-2-1-3-4-1-2">
                <text:number>-</text:number>
                <text:p text:style-name="handelingen_al">de motie-Bikker over de CCMO laten rapporteren over het aantal en de aard van de onderzoeken met intacte ELS (<text:a xlink:href="kst-36677-20" xlink:type="simple">36677</text:a>, nr. <text:a xlink:href="kst-36677-20" xlink:type="simple">20</text:a>);</text:p>
              </text:list-item>
              <text:list-item text:style-override="id1-2-1-3-4-1-3">
                <text:number>-</text:number>
                <text:p text:style-name="handelingen_al">de motie-Bikker over in Europees verband zicht houden op internationale ontwikkelingen op het terrein van embryo-onderzoek (<text:a xlink:href="kst-36677-21" xlink:type="simple">36677</text:a>, nr. <text:a xlink:href="kst-36677-21" xlink:type="simple">21</text:a>);</text:p>
              </text:list-item>
              <text:list-item text:style-override="id1-2-1-3-4-1-4">
                <text:number>-</text:number>
                <text:p text:style-name="handelingen_al">de motie-Vliegenthart over de Embryowet binnen twee jaar evalueren en daarbij expliciet de toekomstbestendigheid meenemen (<text:a xlink:href="kst-36677-22" xlink:type="simple">36677</text:a>, nr. <text:a xlink:href="kst-36677-22" xlink:type="simple">22</text:a>);</text:p>
              </text:list-item>
              <text:list-item text:style-override="id1-2-1-3-4-1-5">
                <text:number>-</text:number>
                <text:p text:style-name="handelingen_al">de motie-Vliegenthart over onafhankelijk onderzoek naar misstanden bij donorconceptie (<text:a xlink:href="kst-36677-23" xlink:type="simple">36677</text:a>, nr. <text:a xlink:href="kst-36677-23" xlink:type="simple">23</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15 april 2026.)</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In stemming komt de motie-Bikker (<text:a xlink:href="kst-36677-19" xlink:type="simple">36677</text:a>, nr. <text:a xlink:href="kst-36677-19" xlink:type="simple">19</text:a>).</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ze motie met algemene stemmen is aangenomen.</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In stemming komt de motie-Bikker (<text:a xlink:href="kst-36677-20" xlink:type="simple">36677</text:a>, nr. <text:a xlink:href="kst-36677-20" xlink:type="simple">20</text:a>).</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De <text:span text:style-name="nadrukvet">voorzitter</text:span>:</text:p>
            <text:p text:style-name="handelingen_al">Ik constateer dat de leden van de fracties van de SP, 50PLUS, D66, Volt, het CDA, DENK, de VVD, de SGP, de ChristenUnie,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In stemming komt de motie-Bikker (<text:a xlink:href="kst-36677-21" xlink:type="simple">36677</text:a>, nr. <text:a xlink:href="kst-36677-21" xlink:type="simple">21</text:a>).</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De <text:span text:style-name="nadrukvet">voorzitter</text:span>:</text:p>
            <text:p text:style-name="handelingen_al">Ik constateer dat deze motie met algemene stemmen is aangenomen.</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In stemming komt de motie-Vliegenthart (<text:a xlink:href="kst-36677-22" xlink:type="simple">36677</text:a>, nr. <text:a xlink:href="kst-36677-22" xlink:type="simple">22</text:a>).</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De <text:span text:style-name="nadrukvet">voorzitter</text:span>:</text:p>
            <text:p text:style-name="handelingen_al">Ik constateer dat de leden van de fracties van de SP, 50PLUS, GroenLinks-PvdA, D66, Volt, de PvdD, het CDA, DENK, de VVD, JA21, BBB en FVD voor deze motie hebben gestemd en de leden van de overige fracties ertegen, zodat zij is aangenomen.</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In stemming komt de motie-Vliegenthart (<text:a xlink:href="kst-36677-23" xlink:type="simple">36677</text:a>, nr. <text:a xlink:href="kst-36677-23" xlink:type="simple">23</text:a>).</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JA21, BBB, Lid Keijzer, de PVV en FVD voor deze motie hebben gestemd en de leden van de fractie van Groep Markuszower ertegen, zodat zij is aangenom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11</meta:user-defined>
    <meta:user-defined meta:name="DC.title">Stemmingen moties Wijziging van de Embryowet naar aanleiding van de derde wetsevaluatie</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677;19</meta:user-defined>
    <meta:user-defined meta:name="OVERHEIDop.behandeldDossier">36677;20</meta:user-defined>
    <meta:user-defined meta:name="OVERHEIDop.behandeldDossier">36677;21</meta:user-defined>
    <meta:user-defined meta:name="OVERHEIDop.behandeldDossier">36677;22</meta:user-defined>
    <meta:user-defined meta:name="OVERHEIDop.behandeldDossier">36677;23</meta:user-defined>
    <meta:user-defined meta:name="OVERHEID.TaxonomieBeleidsagenda/OVERHEID.category">Zorg en gezondheid | Organisatie en beleid</meta:user-defined>
    <meta:user-defined meta:name="OVERHEID.TaxonomieBeleidsagenda/OVERHEID.category">Zorg en gezondheid | Ethiek</meta:user-defined>
    <meta:user-defined meta:name="DCTERMS.W3CDTF/OVERHEIDop.datumVergadering">2026-06-02</meta:user-defined>
    <meta:user-defined meta:name="OVERHEIDop.handelingenItemNummer">11</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