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text:list-style style:name="id1-2-1-3-4-1-6">
      <text:list-level-style-bullet text:bullet-char="-" text:level="1">
        <style:list-level-properties text:min-label-width="10mm"/>
      </text:list-level-style-bullet>
    </text:list-style>
    <text:list-style style:name="id1-2-1-3-4-1-7">
      <text:list-level-style-bullet text:bullet-char="-" text:level="1">
        <style:list-level-properties text:min-label-width="10mm"/>
      </text:list-level-style-bullet>
    </text:list-style>
    <text:list-style style:name="id1-2-1-3-4-1-8">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8</text:span> </text:p>
        <text:p text:style-name="item-titel">Stemmingen moties Wet startprocedure b3-scholen en hardvochtigheden vso en pro</text:p>
        <text:section text:name="onderwerp_id1-2-1-3" text:style-name="onderwerp">
          <text:section text:name="al-groep_id1-2-1-3-1" text:style-name="handelingen_al-groep">
            <text:p text:style-name="handelingen_al">Stemmingen moties Wet startprocedure b3-scholen en hardvochtigheden vso en pro</text:p>
            <text:p text:style-name="handelingen_al-groep_bottom"/>
          </text:section>
          <text:section text:name="al-groep_id1-2-1-3-2" text:style-name="handelingen_al-groep">
            <text:p text:style-name="handelingen_al">Aan de orde zijn <text:span text:style-name="nadrukvet">de stemmingen over moties</text:span>, ingediend bij de behandeling van het wetsvoorstel <text:span text:style-name="nadrukvet">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Moorman/Ceder over de verschillen in arbeidsvoorwaarden in kaart brengen tussen leraren in het regulier onderwijs en leraren op privéscholen (<text:a xlink:href="kst-36745-13" xlink:type="simple">36745</text:a>, nr. <text:a xlink:href="kst-36745-13" xlink:type="simple">13</text:a>);</text:p>
              </text:list-item>
              <text:list-item text:style-override="id1-2-1-3-4-1-2">
                <text:number>-</text:number>
                <text:p text:style-name="handelingen_al">de motie-Kisteman/Rooderkerk over de pilot met onaangekondigde inspectiebezoeken in het bekostigd onderwijs uitbreiden naar b3-scholen (<text:a xlink:href="kst-36745-14" xlink:type="simple">36745</text:a>, nr. <text:a xlink:href="kst-36745-14" xlink:type="simple">14</text:a>);</text:p>
              </text:list-item>
              <text:list-item text:style-override="id1-2-1-3-4-1-3">
                <text:number>-</text:number>
                <text:p text:style-name="handelingen_al">de motie-Rooderkerk c.s. over periodiek beoordelen of de inspectiekaders voor burgerschapsonderwijs op b3-scholen nog voldoende waarborgen bieden voor democratisch en rechtsstatelijk onderwijs (<text:a xlink:href="kst-36745-15" xlink:type="simple">36745</text:a>, nr. <text:a xlink:href="kst-36745-15" xlink:type="simple">15</text:a>);</text:p>
              </text:list-item>
              <text:list-item text:style-override="id1-2-1-3-4-1-4">
                <text:number>-</text:number>
                <text:p text:style-name="handelingen_al">de motie-Stoffer c.s. over een effectmeting van voorafgaand toezicht bij bekostigde en niet-bekostigde scholen voor het detecteren van risico's (<text:a xlink:href="kst-36745-16" xlink:type="simple">36745</text:a>, nr. <text:a xlink:href="kst-36745-16" xlink:type="simple">16</text:a>);</text:p>
              </text:list-item>
              <text:list-item text:style-override="id1-2-1-3-4-1-5">
                <text:number>-</text:number>
                <text:p text:style-name="handelingen_al">de motie-Raijer over kwetsbare kinderen met een leer- of gedragsachterstand voorrang geven op nieuwkomers bij plaatsing in het praktijkonderwijs (<text:a xlink:href="kst-36745-17" xlink:type="simple">36745</text:a>, nr. <text:a xlink:href="kst-36745-17" xlink:type="simple">17</text:a>);</text:p>
              </text:list-item>
              <text:list-item text:style-override="id1-2-1-3-4-1-6">
                <text:number>-</text:number>
                <text:p text:style-name="handelingen_al">de motie-Raijer/Wilders over alle islamitische scholen per direct sluiten (<text:a xlink:href="kst-36745-18" xlink:type="simple">36745</text:a>, nr. <text:a xlink:href="kst-36745-18" xlink:type="simple">18</text:a>);</text:p>
              </text:list-item>
              <text:list-item text:style-override="id1-2-1-3-4-1-7">
                <text:number>-</text:number>
                <text:p text:style-name="handelingen_al">de motie-Boomsma/Rooderkerk over een enkelvoudig toetsadvies praktijkonderwijs voor het schooljaar 2026-2027 (<text:a xlink:href="kst-36745-19" xlink:type="simple">36745</text:a>, nr. <text:a xlink:href="kst-36745-19" xlink:type="simple">19</text:a>);</text:p>
              </text:list-item>
              <text:list-item text:style-override="id1-2-1-3-4-1-8">
                <text:number>-</text:number>
                <text:p text:style-name="handelingen_al">de motie-Van Duijvenvoorde over onderzoeken welke factoren bijdragen aan de groeiende vraag naar alternatieve onderwijsinitiatieven (<text:a xlink:href="kst-36745-20" xlink:type="simple">36745</text:a>, nr. <text:a xlink:href="kst-36745-20" xlink:type="simple">20</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13 me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De <text:span text:style-name="nadrukvet">voorzitter</text:span>:</text:p>
            <text:p text:style-name="handelingen_al">De motie-Kisteman/Rooderkerk (<text:a xlink:href="kst-36745-14" xlink:type="simple">36745</text:a>, nr. <text:a xlink:href="kst-36745-14" xlink:type="simple">14</text:a>) is in die zin gewijzigd dat zij thans luidt:</text:p>
            <text:p text:style-name="handelingen_al-groep_bottom"/>
          </text:section>
          <text:section text:name="motie_id1-2-1-5-2" text:style-name="motie">
            <text:p text:style-name="motie_top"/>
            <text:p text:style-name="titel">Motie</text:p>
            <text:section text:name="al-groep_id1-2-1-5-2-2" text:style-name="handelingen_al-groep">
              <text:p text:style-name="handelingen_al">De Kamer,</text:p>
              <text:p text:style-name="handelingen_al-groep_bottom"/>
            </text:section>
            <text:section text:name="al-groep_id1-2-1-5-2-3" text:style-name="handelingen_al-groep">
              <text:p text:style-name="handelingen_al">gehoord de beraadslaging,</text:p>
              <text:p text:style-name="handelingen_al-groep_bottom"/>
            </text:section>
            <text:section text:name="al-groep_id1-2-1-5-2-4" text:style-name="handelingen_al-groep">
              <text:p text:style-name="handelingen_al">overwegende dat er op verzoek van de leden Kisteman en Rooderkerk een pilot loopt naar onaangekondigde inspectiebezoeken in het bekostigd onderwijs;</text:p>
              <text:p text:style-name="handelingen_al-groep_bottom"/>
            </text:section>
            <text:section text:name="al-groep_id1-2-1-5-2-5" text:style-name="handelingen_al-groep">
              <text:p text:style-name="handelingen_al">overwegende dat de eerste resultaten hiervan zowel door de inspectie als leerkrachten positief zijn ontvangen en deze pilot in 2026 verder wordt uitgebreid;</text:p>
              <text:p text:style-name="handelingen_al-groep_bottom"/>
            </text:section>
            <text:section text:name="al-groep_id1-2-1-5-2-6" text:style-name="handelingen_al-groep">
              <text:p text:style-name="handelingen_al">overwegende dat er bij b3-scholen alleen aangekondigde inspectiebezoeken worden gedaan of onaangekondigd als er negatieve signalen zijn;</text:p>
              <text:p text:style-name="handelingen_al-groep_bottom"/>
            </text:section>
            <text:section text:name="al-groep_id1-2-1-5-2-7" text:style-name="handelingen_al-groep">
              <text:p text:style-name="handelingen_al">verzoekt, na afronding van de pilot voor de onaangekondigde inspectiebezoeken in het bekostigd onderwijs, te bezien hoe onaangekondigd bezoek uitgebreid kan worden naar de b3-scholen,</text:p>
              <text:p text:style-name="handelingen_al-groep_bottom"/>
            </text:section>
            <text:section text:name="al-groep_id1-2-1-5-2-8" text:style-name="handelingen_al-groep">
              <text:p text:style-name="handelingen_al">en gaat over tot de orde van de dag.</text:p>
              <text:p text:style-name="handelingen_al-groep_bottom"/>
            </text:section>
          </text:section>
          <text:section text:name="al-groep_id1-2-1-5-3" text:style-name="handelingen_al-groep">
            <text:p text:style-name="handelingen_al">Zij krijgt nr. <text:a xlink:href="kst-36745-21" xlink:type="simple">21</text:a>, was nr. 14 (<text:a xlink:href="kst-36745-21" xlink:type="simple">36745</text:a>).</text:p>
            <text:p text:style-name="handelingen_al-groep_bottom"/>
          </text:section>
          <text:section text:name="al-groep_id1-2-1-5-4" text:style-name="handelingen_al-groep">
            <text:p text:style-name="handelingen_al">Ik stel vast dat wij hier nu over kunnen stemmen.</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In stemming komt de motie-Moorman/Ceder (<text:a xlink:href="kst-36745-13" xlink:type="simple">36745</text:a>, nr. <text:a xlink:href="kst-36745-13" xlink:type="simple">13</text:a>).</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De <text:span text:style-name="nadrukvet">voorzitter</text:span>:</text:p>
            <text:p text:style-name="handelingen_al">Ik constateer dat de leden van de fracties van de SP, 50PLUS, GroenLinks-PvdA, Volt, de PvdD, DENK, de SGP en de ChristenUnie voor deze motie hebben gestemd en de leden van de overige fracties ertegen, zodat zij is verworpen.</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In stemming komt de gewijzigde motie-Kisteman/Rooderkerk (<text:a xlink:href="kst-36745-21" xlink:type="simple">36745</text:a>, nr. <text:a xlink:href="kst-36745-21" xlink:type="simple">21</text:a>, was nr. 14).</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De <text:span text:style-name="nadrukvet">voorzitter</text:span>:</text:p>
            <text:p text:style-name="handelingen_al">Ik constateer dat de leden van de fracties van de SP, 50PLUS, GroenLinks-PvdA, D66, Volt, de PvdD, het CDA, de VVD, JA21, BBB en de PVV voor deze gewijzigde motie hebben gestemd en de leden van de overige fracties ertegen, zodat zij is aangenomen.</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In stemming komt de motie-Rooderkerk c.s. (<text:a xlink:href="kst-36745-15" xlink:type="simple">36745</text:a>, nr. <text:a xlink:href="kst-36745-15" xlink:type="simple">15</text:a>).</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de SP, 50PLUS, GroenLinks-PvdA, D66, Volt, de PvdD, het CDA, de VVD, de ChristenUnie, JA21, BBB en de PVV voor deze motie hebben gestemd en de leden van de overige fracties ertegen, zodat zij is aangenomen.</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In stemming komt de motie-Stoffer c.s. (<text:a xlink:href="kst-36745-16" xlink:type="simple">36745</text:a>, nr. <text:a xlink:href="kst-36745-16" xlink:type="simple">16</text:a>).</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De <text:span text:style-name="nadrukvet">voorzitter</text:span>:</text:p>
            <text:p text:style-name="handelingen_al">Ik constateer dat de leden van de fracties van de SP, 50PLUS, Volt, het CDA, DENK,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In stemming komt de motie-Raijer (<text:a xlink:href="kst-36745-17" xlink:type="simple">36745</text:a>, nr. <text:a xlink:href="kst-36745-17" xlink:type="simple">17</text:a>).</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De <text:span text:style-name="nadrukvet">voorzitter</text:span>:</text:p>
            <text:p text:style-name="handelingen_al">Ik constateer dat de leden van de fracties van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In stemming komt de motie-Raijer/Wilders (<text:a xlink:href="kst-36745-18" xlink:type="simple">36745</text:a>, nr. <text:a xlink:href="kst-36745-18" xlink:type="simple">18</text:a>).</text:p>
            <text:p text:style-name="handelingen_al-groep_bottom"/>
          </text:section>
          <text:p text:style-name="handelingen_tekst_bottom"/>
        </text:section>
        <text:section text:name="tekst_id1-2-1-17" text:style-name="handelingen_tekst">
          <text:section text:name="al-groep_id1-2-1-17-1" text:style-name="handelingen_al-groep">
            <text:p text:style-name="handelingen_al">De <text:span text:style-name="nadrukvet">voorzitter</text:span>:</text:p>
            <text:p text:style-name="handelingen_al">Ik constateer dat de leden van de fracties van Groep Markuszower en de PVV voor deze motie hebben gestemd en de leden van de overige fracties ertegen, zodat zij is verworpen.</text:p>
            <text:p text:style-name="handelingen_al-groep_bottom"/>
          </text:section>
          <text:p text:style-name="handelingen_tekst_bottom"/>
        </text:section>
        <text:section text:name="tekst_id1-2-1-18" text:style-name="handelingen_tekst">
          <text:section text:name="al-groep_id1-2-1-18-1" text:style-name="handelingen_al-groep">
            <text:p text:style-name="handelingen_al">In stemming komt de motie-Boomsma/Rooderkerk (<text:a xlink:href="kst-36745-19" xlink:type="simple">36745</text:a>, nr. <text:a xlink:href="kst-36745-19" xlink:type="simple">19</text:a>).</text:p>
            <text:p text:style-name="handelingen_al-groep_bottom"/>
          </text:section>
          <text:p text:style-name="handelingen_tekst_bottom"/>
        </text:section>
        <text:section text:name="tekst_id1-2-1-19" text:style-name="handelingen_tekst">
          <text:section text:name="al-groep_id1-2-1-19-1" text:style-name="handelingen_al-groep">
            <text:p text:style-name="handelingen_al">De <text:span text:style-name="nadrukvet">voorzitter</text:span>:</text:p>
            <text:p text:style-name="handelingen_al">Ik constateer dat de leden van de fracties van de SP, 50PLUS, GroenLinks-PvdA, D66, Volt, de PvdD, het CDA,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In stemming komt de motie-Van Duijvenvoorde (<text:a xlink:href="kst-36745-20" xlink:type="simple">36745</text:a>, nr. <text:a xlink:href="kst-36745-20" xlink:type="simple">20</text:a>).</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De <text:span text:style-name="nadrukvet">voorzitter</text:span>:</text:p>
            <text:p text:style-name="handelingen_al">Ik constateer dat de leden van de fracties van 50PLUS, D66, Volt, het CDA, DENK, de VVD,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8</meta:user-defined>
    <meta:user-defined meta:name="DC.title">Stemmingen moties Wet startprocedure b3-scholen en hardvochtigheden vso en pro</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745;13</meta:user-defined>
    <meta:user-defined meta:name="OVERHEIDop.behandeldDossier">36745;14</meta:user-defined>
    <meta:user-defined meta:name="OVERHEIDop.behandeldDossier">36745;15</meta:user-defined>
    <meta:user-defined meta:name="OVERHEIDop.behandeldDossier">36745;16</meta:user-defined>
    <meta:user-defined meta:name="OVERHEIDop.behandeldDossier">36745;17</meta:user-defined>
    <meta:user-defined meta:name="OVERHEIDop.behandeldDossier">36745;18</meta:user-defined>
    <meta:user-defined meta:name="OVERHEIDop.behandeldDossier">36745;19</meta:user-defined>
    <meta:user-defined meta:name="OVERHEIDop.behandeldDossier">36745;20</meta:user-defined>
    <meta:user-defined meta:name="OVERHEIDop.behandeldDossier">36745;21</meta:user-defined>
    <meta:user-defined meta:name="OVERHEID.TaxonomieBeleidsagenda/OVERHEID.category">Onderwijs en wetenschap | Organisatie en beleid</meta:user-defined>
    <meta:user-defined meta:name="DCTERMS.W3CDTF/OVERHEIDop.datumVergadering">2026-05-26</meta:user-defined>
    <meta:user-defined meta:name="OVERHEIDop.handelingenItemNummer">8</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