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7</text:span> </text:p>
        <text:p text:style-name="item-titel">Stemming Wijziging begroting Klimaat en Groene Groei 2026 samenhangende met de Voorjaarsnota</text:p>
        <text:section text:name="onderwerp_id1-2-1-3" text:style-name="onderwerp">
          <text:section text:name="al-groep_id1-2-1-3-1" text:style-name="handelingen_al-groep">
            <text:p text:style-name="handelingen_al">Stemming Wijziging begroting Klimaat en Groene Groei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Klimaat en Groene Groei (XXIII) voor het jaar 2026 (wijziging samenhangende met de Voorjaarsnota) (</text:span><text:a xlink:href="dossier/36915-XXIII" xlink:type="simple"><text:span text:style-name="nadrukvet">36915-XXI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III, Wijziging van de begrotingsstaten van het Ministerie … Ik heb een X vergeten: wetsvoorstel 36915-XXIII, Wijziging van de begrotingsstaten van het Ministerie van Klimaat en Groene Groei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de ChristenUnie, het CDA, de SGP, D66, de VVD, de PVV, BBB, Fractie-Van de Sanden, 50PLUS, OPNL en Fractie-Van Gasteren voor dit wetsvoorstel hebben gestemd en de leden van de fracties van Volt, de SP, FVD, de PvdD, JA21, Fractie-Visseren-Hamakers, Fractie-Beukering en Fractie-Walenkamp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7</meta:user-defined>
    <meta:user-defined meta:name="DC.title">Stemming Wijziging begroting Klimaat en Groene Groei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XIII</meta:user-defined>
    <meta:user-defined meta:name="OVERHEID.TaxonomieBeleidsagenda/OVERHEID.category">Financiën | Begroting</meta:user-defined>
    <meta:user-defined meta:name="OVERHEID.TaxonomieBeleidsagenda/OVERHEID.category">Natuur en milieu | Organisatie en beleid</meta:user-defined>
    <meta:user-defined meta:name="DCTERMS.W3CDTF/OVERHEIDop.datumVergadering">2026-06-30</meta:user-defined>
    <meta:user-defined meta:name="OVERHEIDop.handelingenItemNummer">17</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