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4</text:span> </text:p>
        <text:p text:style-name="item-titel">Stemming Wijziging begroting Sociale Zaken en Werkgelegenheid 2026 samenhangende met de Voorjaarsnota</text:p>
        <text:section text:name="onderwerp_id1-2-1-3" text:style-name="onderwerp">
          <text:section text:name="al-groep_id1-2-1-3-1" text:style-name="handelingen_al-groep">
            <text:p text:style-name="handelingen_al">Stemming Wijziging begroting Sociale Zaken en Werkgelegenheid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ten van het Ministerie van Sociale Zaken en Werkgelegenheid (XV) voor het jaar 2026 (wijziging samenhangende met de Voorjaarsnota) (</text:span><text:a xlink:href="dossier/36915-XV" xlink:type="simple"><text:span text:style-name="nadrukvet">36915-XV</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XV, Wijziging van de begrotingsstaten van het Ministerie van Sociale Zaken en Werkgelegenheid voor het jaar 2026 (wijziging samenhangende met de Voorjaarsnota). Wenst een van de leden een stemverklaring af te leggen? Dat is het geval. Mevrouw Moonen van D66.</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Carla</text:span>
                  <text:span text:style-name="achternaam">Moonen</text:span>
               </text:span> (<text:span text:style-name="politiek">D66</text:span>):</text:p>
          <text:section text:name="tekst_id1-2-1-5-2" text:style-name="handelingen_tekst">
            <text:section text:name="al-groep_id1-2-1-5-2-1" text:style-name="handelingen_al-groep">
              <text:p text:style-name="handelingen_al">Mevrouw <text:span text:style-name="nadrukvet">Moonen</text:span> (D66):</text:p>
              <text:p text:style-name="handelingen_al">Dit kabinet trekt structureel 30 miljoen euro extra uit voor de aanpak van armoede en het verhogen van het sociaal minimum in Caribisch Nederland. Hierdoor is de motie-Moonen over het voorkomen van inkomensachteruitgang op de BES-eilanden overbodig geworden. Die motie wordt dus ingetrokken. Onze fractie stemt van harte in met de wijziging van de begrotingsstaten van Sociale Zaken en Werkgelegenheid.</text:p>
              <text:p text:style-name="handelingen_al-groep_bottom"/>
            </text:section>
            <text:section text:name="al-groep_id1-2-1-5-2-2" text:style-name="handelingen_al-groep">
              <text:p text:style-name="handelingen_al">De <text:span text:style-name="nadrukvet">voorzitter</text:span>:</text:p>
              <text:p text:style-name="handelingen_al">Aangezien de motie-Moonen (<text:a xlink:href="kst-36545-F" xlink:type="simple">36545</text:a>, letter <text:a xlink:href="kst-36545-F" xlink:type="simple">F</text:a>) is ingetrokken, maakt zij geen onderwerp van behandeling meer uit.</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an gaan wij stemmen over het wetsvoorstel 36915-XV, Wijziging van de begrotingsstaten van het Ministerie van Sociale Zaken en Werkgelegenheid voor het jaar 2026 (wijziging samenhangende met de Voorjaarsnota). Wenst een van de leden nog een stemverklaring af te leggen? Dat is niet het geval.</text:p>
              <text:p text:style-name="handelingen_al-groep_bottom"/>
            </text:section>
            <text:section text:name="al-groep_id1-2-1-6-2-2" text:style-name="handelingen_al-groep">
              <text:p text:style-name="handelingen_al">We stemmen bij zitten en opstaan.</text:p>
              <text:p text:style-name="handelingen_al-groep_bottom"/>
            </text:section>
            <text:p text:style-name="handelingen_tekst_bottom"/>
          </text:section>
        </text:section>
        <text:section text:name="tekst_id1-2-1-7" text:style-name="handelingen_tekst">
          <text:section text:name="al-groep_id1-2-1-7-1" text:style-name="handelingen_al-groep">
            <text:p text:style-name="handelingen_al">In stemming komt het wetsvoorstel.</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GroenLinks-PvdA, Volt, de ChristenUnie, het CDA, de SGP, D66, de VVD, de PVV, JA21, BBB, Fractie-Van de Sanden, 50PLUS, Fractie-Walenkamp, OPNL en Fractie-Van Gasteren voor dit wetsvoorstel hebben gestemd en de leden van de fracties van de SP, FVD, de PvdD, Fractie-Visseren-Hamakers en Fractie-Beukering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4</meta:user-defined>
    <meta:user-defined meta:name="DC.title">Stemming Wijziging begroting Sociale Zaken en Werkgelegenheid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XV</meta:user-defined>
    <meta:user-defined meta:name="OVERHEIDop.behandeldDossier">36545;F</meta:user-defined>
    <meta:user-defined meta:name="OVERHEID.TaxonomieBeleidsagenda/OVERHEID.category">Financiën | Begroting</meta:user-defined>
    <meta:user-defined meta:name="OVERHEID.TaxonomieBeleidsagenda/OVERHEID.category">Sociale zekerheid | Organisatie en beleid</meta:user-defined>
    <meta:user-defined meta:name="OVERHEID.TaxonomieBeleidsagenda/OVERHEID.category">Werk | Organisatie en beleid</meta:user-defined>
    <meta:user-defined meta:name="DCTERMS.W3CDTF/OVERHEIDop.datumVergadering">2026-06-30</meta:user-defined>
    <meta:user-defined meta:name="OVERHEIDop.handelingenItemNummer">14</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