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4</text:span> </text:p>
        <text:p text:style-name="item-titel">Herdenking van de heer Boorsma</text:p>
        <text:section text:name="onderwerp_id1-2-1-3" text:style-name="onderwerp">
          <text:section text:name="al-groep_id1-2-1-3-1" text:style-name="handelingen_al-groep">
            <text:p text:style-name="handelingen_al"><text:span text:style-name="nadrukvet">Voorzitter: Vos</text:span></text:p>
            <text:p text:style-name="handelingen_al-groep_bottom"/>
          </text:section>
          <text:section text:name="al-groep_id1-2-1-3-2" text:style-name="handelingen_al-groep">
            <text:p text:style-name="handelingen_al">Herdenking van de heer Boorsma</text:p>
            <text:p text:style-name="handelingen_al-groep_bottom"/>
          </text:section>
          <text:section text:name="al-groep_id1-2-1-3-3" text:style-name="handelingen_al-groep">
            <text:p text:style-name="handelingen_al">Aan de orde is <text:span text:style-name="nadrukvet">de herdenking van het oud-Eerste Kamerlid de heer dr. P.B. Boorsma (CDA)</text:span>.</text:p>
            <text:p text:style-name="handelingen_al-groep_bottom"/>
          </text:section>
        </text:section>
        <text:section text:name="tekst_id1-2-1-4" text:style-name="handelingen_tekst">
          <text:p text:style-name="handelingen_tekst_bottom"/>
        </text:section>
        <text:section text:name="spreekbeurt_id1-2-1-5">
          <text:p><text:span text:style-name="voorvoegsels">Mevrouw</text:span> <text:span text:style-name="naam">
                  <text:span text:style-name="voornaam">Mei Li</text:span>
                  <text:span text:style-name="achternaam">Vos</text:span>
               </text:span> (<text:span text:style-name="politiek">GroenLinks-PvdA</text:span>):</text:p>
          <text:section text:name="tekst_id1-2-1-5-2" text:style-name="handelingen_tekst">
            <text:section text:name="al-groep_id1-2-1-5-2-1" text:style-name="handelingen_al-groep">
              <text:p text:style-name="handelingen_al">De <text:span text:style-name="nadrukvet">voorzitter</text:span>:</text:p>
              <text:p text:style-name="handelingen_al">Ik heropen de vergadering. Aan de orde is de herdenking van het oud-Eerste Kamerlid de heer Boorsma. Ik verzoek de leden en alle overige aanwezigen in de zaal en op de publieke tribune die daartoe in de gelegenheid zijn, te gaan staan.</text:p>
              <text:p text:style-name="handelingen_al-groep_bottom"/>
            </text:section>
            <text:section text:name="al-groep_id1-2-1-5-2-2" text:style-name="handelingen_al-groep">
              <text:p text:style-name="handelingen_al">Collega's, wij hebben de goede gewoonte om oud-leden die ons zijn ontvallen hier te herdenken. Vandaag gedenken wij Peter Boorsma die op 23 maart jongstleden is overleden, op 81-jarige leeftijd. Hij was voor het CDA zestien jaar lid van de Eerste Kamer, van 23 juni 1987 tot 10 juni 2003.</text:p>
              <text:p text:style-name="handelingen_al-groep_bottom"/>
            </text:section>
            <text:section text:name="al-groep_id1-2-1-5-2-3" text:style-name="handelingen_al-groep">
              <text:p text:style-name="handelingen_al">Ik heet zijn familie van harte welkom bij deze herdenking.</text:p>
              <text:p text:style-name="handelingen_al-groep_bottom"/>
            </text:section>
            <text:section text:name="al-groep_id1-2-1-5-2-4" text:style-name="handelingen_al-groep">
              <text:p text:style-name="handelingen_al">Peter Bauke Boorsma werd op 15 juli 1944 geboren in Bergen. Na de middelbare school in Alkmaar ging hij economie studeren aan de Vrije Universiteit. In 1973 promoveerde hij in de economische wetenschappen op een onderzoek naar oligopolie, een marktvorm waarbij een klein aantal grote aanbieders het overgrote deel van de markt in handen heeft.</text:p>
              <text:p text:style-name="handelingen_al-groep_bottom"/>
            </text:section>
            <text:section text:name="al-groep_id1-2-1-5-2-5" text:style-name="handelingen_al-groep">
              <text:p text:style-name="handelingen_al">Een jaar na zijn promotie werd hij hoofd van de afdeling Begrotingsvoorbereiding op het ministerie van Financiën. De wetenschap bleef trekken en na vier jaar werd Peter Boorsma lector openbare financiën aan de Universiteit Twente en later hoogleraar, iets wat hij al wilde worden sinds zijn studie, vertelde hij aan NRC Handelsblad. Hij sloot zijn wetenschappelijke carrière in Enschede af als directeur van de masteropleiding risicomanagement.</text:p>
              <text:p text:style-name="handelingen_al-groep_bottom"/>
            </text:section>
            <text:section text:name="al-groep_id1-2-1-5-2-6" text:style-name="handelingen_al-groep">
              <text:p text:style-name="handelingen_al">In 1982 werd hij lid van het CDA omdat hij het no-nonsensebeleid van Lubbers en Ruding als een verademing ervoer. Toen hij op zijn 43ste lid van de Eerste Kamer werd voor het CDA, koos zijn fractie hem als financieel woordvoerder en specialist op het gebied van volksgezondheid. Hij sprak met gezag, ook al riepen zijn opvattingen soms spanningen op bij de regeringen waarvan zijn partij deel uitmaakte. In het debat stond hij bekend als voortvarend en vasthoudend, en tegelijk vriendelijk en voorkomend.</text:p>
              <text:p text:style-name="handelingen_al-groep_bottom"/>
            </text:section>
            <text:section text:name="al-groep_id1-2-1-5-2-7" text:style-name="handelingen_al-groep">
              <text:p text:style-name="handelingen_al">Al snel nadat hij zijn intrede had gedaan in de senaat kwam Boorsma in aanvaring met de kabinetten-Lubbers II en III. In 1988 kapittelde hij Onno Ruding: de sanering van de overheidsuitgaven ging veel te langzaam en van privatisering kwam nauwelijks iets terecht. Boorsma pleitte voor een deltaplan om de overheidsopgaven terug te dringen. "Linkser dan links", noemde hij twee jaar later de eerste Miljoenennota van Rudings opvolger Kok. Hij hekelde vooral het feit dat het kabinet-Lubbers III de lastendruk te hoog liet oplopen. Zijn kritische optredens als coalitiesenator vielen op. Er verschenen artikelen met als kop "Senator Boorsma is jong en wil wat" en "Ambitieus en ontwapenend".</text:p>
              <text:p text:style-name="handelingen_al-groep_bottom"/>
            </text:section>
            <text:section text:name="al-groep_id1-2-1-5-2-8" text:style-name="handelingen_al-groep">
              <text:p text:style-name="handelingen_al">Zelf zei hij over zijn invulling van het Kamerlidmaatschap: "Mijn ideaal is 'speaking truth to power' en ik wil niet op voorhand al gaan matigen en nuanceren. Dat is de dood in de pot." Om daaraan toe te voegen: "We zijn volksvertegenwoordigers en moeten ervoor waken dat we geloofwaardig blijven. De Eerste Kamer mag geen jaknikkersclub zijn en ook niet voor het eerste het beste tegenwindje opzijgaan." </text:p>
              <text:p text:style-name="handelingen_al-groep_bottom"/>
            </text:section>
            <text:section text:name="al-groep_id1-2-1-5-2-9" text:style-name="handelingen_al-groep">
              <text:p text:style-name="handelingen_al">Boorsma was acht jaar voorzitter van de commissie voor Financiën en twee jaar eerste ondervoorzitter. Bij zijn afscheid van de senaat in 2003 zei Eerste Kamervoorzitter Braks dat het "misschien een goed idee zou zijn als de Eerste Kamer in deze tijden van bezuinigingen nog eens een beroep doet op zijn deskundigheid als hoogleraar openbare financiën".</text:p>
              <text:p text:style-name="handelingen_al-groep_bottom"/>
            </text:section>
            <text:section text:name="al-groep_id1-2-1-5-2-10" text:style-name="handelingen_al-groep">
              <text:p text:style-name="handelingen_al">Peter Boorsma was een wetenschapper en volksvertegenwoordiger die met lef en intuïtie de kloof tussen burger en politiek minder groot maakte. Dat ons respect voor zijn persoon en zijn verdiensten voor de samenleving en de Nederlandse parlementaire democratie tot steun mag zijn voor zijn familie en vrienden.</text:p>
              <text:p text:style-name="handelingen_al-groep_bottom"/>
            </text:section>
            <text:section text:name="al-groep_id1-2-1-5-2-11" text:style-name="handelingen_al-groep">
              <text:p text:style-name="handelingen_al">Ik verzoek eenieder om een moment stilte in acht te nemen.</text:p>
              <text:p text:style-name="handelingen_al-groep_bottom"/>
            </text:section>
            <text:section text:name="al-groep_id1-2-1-5-2-12" text:style-name="handelingen_al-groep">
              <text:p text:style-name="handelingen_al">(De aanwezigen nemen enkele ogenblikken stilte in acht.)</text:p>
              <text:p text:style-name="handelingen_al-groep_bottom"/>
            </text:section>
            <text:p text:style-name="handelingen_tekst_bottom"/>
          </text:section>
        </text:section>
        <text:section text:name="spreekbeurt_id1-2-1-6">
          <text:p><text:span text:style-name="voorvoegsels">Mevrouw</text:span> <text:span text:style-name="naam">
                  <text:span text:style-name="voornaam">Mei Li</text:span>
                  <text:span text:style-name="achternaam">Vos</text:span>
               </text:span> (<text:span text:style-name="politiek">GroenLinks-PvdA</text:span>):</text:p>
          <text:section text:name="tekst_id1-2-1-6-2" text:style-name="handelingen_tekst">
            <text:section text:name="al-groep_id1-2-1-6-2-1" text:style-name="handelingen_al-groep">
              <text:p text:style-name="handelingen_al">De <text:span text:style-name="nadrukvet">voorzitter</text:span>:</text:p>
              <text:p text:style-name="handelingen_al">Dank u wel. Ik nodig u uit om de condoleances over te brengen aan de familie. Wij gaan rond 13.45 uur verder met de stemmingen. Let u daarbij op de stemmingsbel.</text:p>
              <text:p text:style-name="handelingen_al-groep_bottom"/>
            </text:section>
            <text:p text:style-name="handelingen_tekst_bottom"/>
          </text:section>
        </text:section>
        <text:section text:name="tekst_id1-2-1-7" text:style-name="handelingen_tekst">
          <text:section text:name="al-groep_id1-2-1-7-1" text:style-name="handelingen_al-groep">
            <text:p text:style-name="handelingen_al">De vergadering wordt enkele ogenblikken geschorst.</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3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34-4</meta:user-defined>
    <meta:user-defined meta:name="DC.title">Herdenking van de heer Boorsma</meta:user-defined>
    <meta:user-defined meta:name="OVERHEID.Informatietype/DC.type">officiële publicatie</meta:user-defined>
    <meta:user-defined meta:name="OVERHEIDop.Parlementair/DC.type">Handeling</meta:user-defined>
    <meta:user-defined meta:name="OVERHEIDop.HandelingTypen/DC.type">Herdenking</meta:user-defined>
    <meta:user-defined meta:name="DCTERMS.W3CDTF/DCTERMS.available">2026-07-29</meta:user-defined>
    <meta:user-defined meta:name="DCTERMS.W3CDTF/DCTERMS.issued">2026-06-16</meta:user-defined>
    <dc:language>nl</dc:language>
    <meta:user-defined meta:name="OVERHEID.TaxonomieBeleidsagenda/OVERHEID.category">Bestuur | Parlement</meta:user-defined>
    <meta:user-defined meta:name="OVERHEID.Organisatietype/OVERHEID.organisationType">staten generaal</meta:user-defined>
    <meta:user-defined meta:name="DCTERMS.W3CDTF/OVERHEIDop.datumVergadering">2026-06-16</meta:user-defined>
    <meta:user-defined meta:name="OVERHEIDop.handelingenItemNummer">4</meta:user-defined>
    <meta:user-defined meta:name="OVERHEIDop.publicationIssue">34</meta:user-defined>
    <meta:user-defined meta:name="OVERHEIDop.publicationName">Handelingen</meta:user-defined>
    <meta:user-defined meta:name="OVERHEIDop.vergaderjaar">2025-2026</meta:user-defined>
    <meta:user-defined meta:name="OVERHEIDop.versieInformatie"/>
  </office:meta>
</office:document-meta>
</file>