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Ingediende aanvraag omgevingsvergunning Leenderweg 186A, 5555CJ Valkenswaar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7-02-2026 14:18 een aanvraag omgevingsvergunning ontvangen.</text:p>
            <text:p text:style-name="common-al">Het betreft een aanvraag op locatie Leenderweg 186A, 5555CJ Valkenswaard met omschrijving "realiseren aanbouw" en zaaknummer <text:span text:style-name="nadrukvet">462707</text:span>.</text:p>
            <text:p text:style-name="common-al">De zaak is geregistreerd onder nummer 462707 en is aangevraagd voor de volgende onderdelen: Bouwen.</text:p>
            <text:p text:style-name="last-al">Het betreft hier de kennisgeving van de ontvangst van een aanvraag. Hierop kan niet formeel gereageerd worden, de plannen liggen niet ter inzag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alkenswaard</text:p>
            </table:table-cell>
            <table:table-cell office:value-type="string" table:style-name="header.C">
              <text:p text:style-name="headerright"><text:span text:style-name="nr">Nr. 98150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8150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8150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Valkens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alkenswaard</meta:user-defined>
    <meta:user-defined meta:name="OVERHEID.Gemeente/OVERHEID.authority">Valkens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462707</meta:user-defined>
    <meta:user-defined meta:name="DCTERMS.abstract">realiseren aanbouw, Leenderweg 186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diende aanvraag omgevingsvergunning Leenderweg 186A, 5555CJ Valkenswaard</meta:user-defined>
    <meta:user-defined meta:name="DCTERMS.W3CDTF/DCTERMS.available">2026-03-04</meta:user-defined>
    <meta:user-defined meta:name="DCTERMS.W3CDTF/OVERHEIDop.jaargang">2026</meta:user-defined>
    <meta:user-defined meta:name="OVERHEIDop.publicationIssue">98150</meta:user-defined>
    <meta:user-defined meta:name="OVERHEIDop.GmbID/DC.identifier">gmb-2026-98150</meta:user-defined>
    <meta:user-defined meta:name="OVERHEIDop.versieInformatie"/>
  </office:meta>
</office:document-meta>
</file>