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Gondel 14, 3904 ZX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Gondel 14, 3904 ZX Veenendaal</text:span>
          </text:p>
            <text:p text:style-name="common-al">De gemeente Veenendaal heeft een aanvraag voor een omgevingsvergunning ontvangen. De vergunning is op 28-02-2026 aangevraagd voor het plaatsen van een dakkapel aan de voorzijde van de woning voor de locatie Gondel 14, 3904 ZX Veenendaal en is geregistreerd onder het nummer CLZ-00014812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OB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97745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74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74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812</meta:user-defined>
    <dc:language>nl</dc:language>
    <meta:user-defined meta:name="OVERHEIDop.locatietype/OVERHEIDop.gebiedsmarkering">Punt</meta:user-defined>
    <meta:user-defined meta:name="DC.title">Publicatie aanvraag omgevingsvergunning Gondel 14, 3904 ZX Veenendaal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745</meta:user-defined>
    <meta:user-defined meta:name="OVERHEIDop.GmbID/DC.identifier">gmb-2026-97745</meta:user-defined>
    <meta:user-defined meta:name="OVERHEIDop.versieInformatie"/>
  </office:meta>
</office:document-meta>
</file>