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Deken Zondaglaan 9, 2114EA Vogelenza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7 februari 2026 een aanvraag omgevingsvergunning voor het plaatsen van dakkapellen aan de voor- en achterzijde op het adres Deken Zondaglaan 9, 2114EA Vogelenzang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97506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506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506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73</meta:user-defined>
    <meta:user-defined meta:name="DCTERMS.abstract">Betreft: aanvraag op het adres Deken Zondaglaan 9, 2114EA Vogelenzang voor Deken Zondaglaan 9 Vogelenzang</meta:user-defined>
    <dc:language>nl</dc:language>
    <meta:user-defined meta:name="OVERHEIDop.locatietype/OVERHEIDop.gebiedsmarkering">Vlak</meta:user-defined>
    <meta:user-defined meta:name="DC.title">Aanvraag omgevingsvergunning voor Deken Zondaglaan 9, 2114EA Vogelenzang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506</meta:user-defined>
    <meta:user-defined meta:name="OVERHEIDop.GmbID/DC.identifier">gmb-2026-97506</meta:user-defined>
    <meta:user-defined meta:name="OVERHEIDop.versieInformatie"/>
  </office:meta>
</office:document-meta>
</file>