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isoleren van de buitengevel, Hogenoord 17, 3513GX Utrecht, GU-Z2026-00470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7019</text:p>
            <text:p text:style-name="common-al">Toelichting: het isoleren van de buitengevel</text:p>
            <text:p text:style-name="common-al">Datum ontvangst aanvraag: 25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7247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24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24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7019</meta:user-defined>
    <meta:user-defined meta:name="DCTERMS.abstract">Toelichting: het isoleren van de buitengevel</meta:user-defined>
    <dc:language>nl</dc:language>
    <meta:user-defined meta:name="OVERHEIDop.locatietype/OVERHEIDop.gebiedsmarkering">Vlak</meta:user-defined>
    <meta:user-defined meta:name="DC.title">Aanvraag omgevingsvergunning, het isoleren van de buitengevel, Hogenoord 17, 3513GX Utrecht, GU-Z2026-0047019</meta:user-defined>
    <meta:user-defined meta:name="OVERHEIDop.datumEindeReactietermijn">2026-05-20</meta:user-defined>
    <meta:user-defined meta:name="OVERHEIDop.terinzageleggingBG">https://jeleefomgeving.nl/inzien/002220647/f80e7f90-3654-4efb-9f06-b76c7d57b82a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247</meta:user-defined>
    <meta:user-defined meta:name="OVERHEIDop.GmbID/DC.identifier">gmb-2026-97247</meta:user-defined>
    <meta:user-defined meta:name="OVERHEIDop.versieInformatie"/>
  </office:meta>
</office:document-meta>
</file>