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rt Knolweg 67, 8501 MJ Joure: aanvraag omgevingsvergunning voor het bouwen van een schuur ter vervanging van de bestaande. (Z.8848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2-2026 is een omgevingsvergunning aangevraagd voor deze locatie. De aanvraag omvat het bouwen van een schuur ter vervanging van de bestaand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97243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4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4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84841</meta:user-defined>
    <dc:language>nl</dc:language>
    <meta:user-defined meta:name="OVERHEIDop.locatietype/OVERHEIDop.gebiedsmarkering">Punt</meta:user-defined>
    <meta:user-defined meta:name="DC.title">Geert Knolweg 67, 8501 MJ Joure: aanvraag omgevingsvergunning voor het bouwen van een schuur ter vervanging van de bestaande. (Z.884841)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243</meta:user-defined>
    <meta:user-defined meta:name="OVERHEIDop.GmbID/DC.identifier">gmb-2026-97243</meta:user-defined>
    <meta:user-defined meta:name="OVERHEIDop.versieInformatie"/>
  </office:meta>
</office:document-meta>
</file>