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llen van 3 bomen op de locatie van Beeverlaan 3, 1251ES te Laren, ingekomen 28 februari 2026 (zaaknummer OMG 2026-010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aren heeft een aanvraag voor een omgevingsvergunning ontvangen. De aanvraag is voor het vellen van 3 bomen op de locatie van Beeverlaan 3, 1251ES te Lare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ren</text:p>
            </table:table-cell>
            <table:table-cell office:value-type="string" table:style-name="header.C">
              <text:p text:style-name="headerright"><text:span text:style-name="nr">Nr. 97217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7217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7217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La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ren</meta:user-defined>
    <meta:user-defined meta:name="OVERHEID.Gemeente/OVERHEID.authority">La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vellen van 3 bomen op de locatie van Beeverlaan 3, 1251ES te Laren, ingekomen 28 februari 2026 (zaaknummer OMG 2026-0107)</meta:user-defined>
    <meta:user-defined meta:name="DCTERMS.W3CDTF/DCTERMS.available">2026-03-04</meta:user-defined>
    <meta:user-defined meta:name="DCTERMS.W3CDTF/OVERHEIDop.jaargang">2026</meta:user-defined>
    <meta:user-defined meta:name="OVERHEIDop.publicationIssue">97217</meta:user-defined>
    <meta:user-defined meta:name="OVERHEIDop.GmbID/DC.identifier">gmb-2026-97217</meta:user-defined>
    <meta:user-defined meta:name="OVERHEIDop.versieInformatie"/>
  </office:meta>
</office:document-meta>
</file>