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kappen van een boom en herplanten van zeven bomen, Zandweg 212, 3454HE De Meern, GU-Z2026-004708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47081</text:p>
            <text:p text:style-name="common-al">Toelichting: het kappen van een boom en herplanten van zeven bomen</text:p>
            <text:p text:style-name="common-al">Datum ontvangst aanvraag: 26 februar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6805</text:span><text:line-break/><text:date style:data-style-name="dag" text:fixed="true" text:date-value="2026-03-03"/><text:line-break/><text:date style:data-style-name="jaar" text:fixed="true" text:date-value="2026-03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6805</text:span><text:date style:data-style-name="nicedate" text:fixed="true" text:date-value="2026-03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6805</text:span><text:date style:data-style-name="nicedate" text:fixed="true" text:date-value="2026-03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GU-Z2026-0047081</meta:user-defined>
    <meta:user-defined meta:name="DCTERMS.abstract">Toelichting: het kappen van een boom en herplanten van zeven bomen</meta:user-defined>
    <dc:language>nl</dc:language>
    <meta:user-defined meta:name="OVERHEIDop.locatietype/OVERHEIDop.gebiedsmarkering">Vlak</meta:user-defined>
    <meta:user-defined meta:name="DC.title">Aanvraag omgevingsvergunning, het kappen van een boom en herplanten van zeven bomen, Zandweg 212, 3454HE De Meern, GU-Z2026-0047081</meta:user-defined>
    <meta:user-defined meta:name="OVERHEIDop.datumEindeReactietermijn">2026-04-23</meta:user-defined>
    <meta:user-defined meta:name="OVERHEIDop.terinzageleggingBG">https://jeleefomgeving.nl/inzien/002220647/cc1b1a4e-8916-44dc-be89-b0c1860e087a</meta:user-defined>
    <meta:user-defined meta:name="DCTERMS.W3CDTF/DCTERMS.available">2026-03-03</meta:user-defined>
    <meta:user-defined meta:name="DCTERMS.W3CDTF/OVERHEIDop.jaargang">2026</meta:user-defined>
    <meta:user-defined meta:name="OVERHEIDop.publicationIssue">96805</meta:user-defined>
    <meta:user-defined meta:name="OVERHEIDop.GmbID/DC.identifier">gmb-2026-96805</meta:user-defined>
    <meta:user-defined meta:name="OVERHEIDop.versieInformatie"/>
  </office:meta>
</office:document-meta>
</file>