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ubliceren bij Uitgifte onroerend goed één op één - Voorgenomen verhuur gedeelte perceel K 3123 (Lingeweg)</text:p>
      <text:section text:name="regeling_id1-3-2" text:style-name="regeling">
        <text:section text:name="aanhef_id1-3-2-1" text:style-name="aanhef">
          <text:section text:name="preambule_id1-3-2-1-1" text:style-name="preambule">
            <text:p text:style-name="al">De gemeente Tiel geeft hierbij kennis van haar voornemen tot verhuur van een gedeelte van het perceel Lingeweg te Tiel, kadastraal bekend gemeente Tiel, sectie K, nummer 3123, locatie met huisnummers 89 t/m 101 (o) aan de woningcorporatie Kleurrijk Wonen ten behoeve van de realisatie van zes woonunits en een zorgunit Anders Wonen. </text:p>
            <text:p text:style-name="al">
            <text:span text:style-name="nadrukvet">Motivering</text:span>
          </text:p>
            <text:p text:style-name="al">Gemeente Tiel meent dat Kleurrijk Wonen de enige serieuze gegadigde is die in aanmerking komt voor de beoogde huur van voormelde perceel. Deze gegadigde is de realisator en exploitant van zes woonunits en een zorgunit ten behoeve van de huisvesting van kandidaten voor de onderste trede van de woonladder. </text:p>
            <text:p text:style-name="al">
            <text:span text:style-name="nadrukvet">Vervaltermijn</text:span>
          </text:p>
            <text:p text:style-name="al"> Als u het niet eens bent met de voorgenomen verhuur, dan dient u dat binnen 20 kalenderdagen na deze publicatie kenbaar te maken door een kort geding aanhangig te maken bij de voorzieningenrechter van de rechtbank Gelderland.</text:p>
            <text:p text:style-name="al">Als u vragen heeft over deze beoogde verhuur dan kunt u per e-mail contact opnemen met <text:a xlink:href="mailto:vastgoed@tiel.nl" xlink:type="simple">vastgoed@tiel.nl</text:a></text:p>
            <text:p text:style-name="al">De gemeente Tiel geeft hiermee uitvoering aan de uitspraak van de Hoge Raad in het 'Didam'-arrest van 26 november 2021. Lees meer over deze uitspraak en de consequenties op de <text:a xlink:href="https://www.rijksoverheid.nl/documenten/rapporten/2022/01/10/factsheet-didam-arrest---advies-van-landsadvocaat" xlink:type="simple">website van de Rijksoverheid </text:a></text:p>
          </text:section>
        </text:section>
        <text:section text:name="regeling-tekst_id1-3-2-2" text:style-name="regeling-tekst">
          <text:section text:name="artikel_id1-3-2-2-1" text:style-name="artikel">
            <text:p text:style-name="artikel_kop_titel"><text:span text:style-name="artikel_kop_label"/> </text:p>
            <text:p text:style-name="al">Tiel, 3 maart 2026</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el</text:p>
            </table:table-cell>
            <table:table-cell office:value-type="string" table:style-name="header.C">
              <text:p text:style-name="headerright"><text:span text:style-name="nr">Nr. 96629</text:span><text:line-break/><text:date style:data-style-name="dag" text:fixed="true" text:date-value="2026-03-03"/><text:line-break/><text:date style:data-style-name="jaar" text:fixed="true" text:date-value="2026-03-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96629</text:span><text:date style:data-style-name="nicedate" text:fixed="true" text:date-value="2026-03-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96629</text:span><text:date style:data-style-name="nicedate" text:fixed="true" text:date-value="2026-03-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1/xml/MC-DRP-OverigeInformatie-Web-CB.xml</meta:user-defined>
    <meta:user-defined meta:name="OVERHEID.Gemeente/DC.creator">Tiel</meta:user-defined>
    <meta:user-defined meta:name="OVERHEID.Informatietype/DC.type">officiële publicatie</meta:user-defined>
    <meta:user-defined meta:name="OVERHEIDop.Rubriek/DC.type">overige overheidsinformatie</meta:user-defined>
    <meta:user-defined meta:name="OVERHEID.Gemeente/OVERHEID.authority">Tiel</meta:user-defined>
    <meta:user-defined meta:name="OVERHEID.Gemeente/DCTERMS.publisher">Tiel</meta:user-defined>
    <meta:user-defined meta:name="OVERHEID.TaxonomieBeleidsagendaDecentraal/OVERHEID.category">Ruimte en infrastructuur | Organisatie en beleid</meta:user-defined>
    <meta:user-defined meta:name="DCTERMS.abstract">Publiceren bij Uitgifte onroerend goed één op één - Voorgenomen verhuur gedeelte perceel K 3123 (Lingeweg). </meta:user-defined>
    <dc:language>nl</dc:language>
    <meta:user-defined meta:name="OVERHEIDop.locatietype/OVERHEIDop.gebiedsmarkering">Gemeente</meta:user-defined>
    <meta:user-defined meta:name="DC.title">Publiceren bij Uitgifte onroerend goed één op één - Voorgenomen verhuur gedeelte perceel K 3123 (Lingeweg)</meta:user-defined>
    <meta:user-defined meta:name="DCTERMS.W3CDTF/DCTERMS.available">2026-03-03</meta:user-defined>
    <meta:user-defined meta:name="DCTERMS.W3CDTF/OVERHEIDop.jaargang">2026</meta:user-defined>
    <meta:user-defined meta:name="OVERHEIDop.publicationIssue">96629</meta:user-defined>
    <meta:user-defined meta:name="OVERHEIDop.GmbID/DC.identifier">gmb-2026-96629</meta:user-defined>
    <meta:user-defined meta:name="OVERHEIDop.versieInformatie"/>
  </office:meta>
</office:document-meta>
</file>