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Pieter Pauwstraat 22-H 1017ZK Amsterda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mschrijving: isoleren en wijzigen van een gedeelte van de zijgevel van het gebouw</text:p>
            <text:p text:style-name="common-al">Zaakadres: Pieter Pauwstraat 22-H 1017ZK Amsterdam</text:p>
            <text:p text:style-name="common-al">Datum ontvangst: 05-02-2026 16:21</text:p>
            <text:p text:style-name="common-al">Zaaknummer: Z2026-005744</text:p>
            <text:p text:style-name="common-al">DSO-nummer: 2026020501783</text:p>
            <text:p text:style-name="last-al">Dit is een kennisgeving. Indien u belanghebbende bent, kunt later in de procedure bezwaar indienen. Misschien hebt u nog vragen. Neem dan contact met ons op via telefoonnummer 14020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Amsterdam</text:p>
            </table:table-cell>
            <table:table-cell office:value-type="string" table:style-name="header.C">
              <text:p text:style-name="headerright"><text:span text:style-name="nr">Nr. 96351</text:span><text:line-break/><text:date style:data-style-name="dag" text:fixed="true" text:date-value="2026-03-03"/><text:line-break/><text:date style:data-style-name="jaar" text:fixed="true" text:date-value="2026-03-03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351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96351</text:span><text:date style:data-style-name="nicedate" text:fixed="true" text:date-value="2026-03-03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Amsterdam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Amsterdam</meta:user-defined>
    <meta:user-defined meta:name="OVERHEID.Gemeente/OVERHEID.authority">Amsterdam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Z2026-005744</meta:user-defined>
    <meta:user-defined meta:name="DCTERMS.abstract">isoleren en wijzigen van een gedeelte van de zijgevel van het gebouw</meta:user-defined>
    <dc:language>nl</dc:language>
    <meta:user-defined meta:name="OVERHEIDop.locatietype/OVERHEIDop.gebiedsmarkering">Punt</meta:user-defined>
    <meta:user-defined meta:name="OVERHEIDop.locatietype/OVERHEIDop.gebiedsmarkering">Vlak</meta:user-defined>
    <meta:user-defined meta:name="DC.title">Aanvraag omgevingsvergunning Pieter Pauwstraat 22-H 1017ZK Amsterdam</meta:user-defined>
    <meta:user-defined meta:name="DCTERMS.W3CDTF/DCTERMS.available">2026-03-03</meta:user-defined>
    <meta:user-defined meta:name="DCTERMS.W3CDTF/OVERHEIDop.jaargang">2026</meta:user-defined>
    <meta:user-defined meta:name="OVERHEIDop.publicationIssue">96351</meta:user-defined>
    <meta:user-defined meta:name="OVERHEIDop.GmbID/DC.identifier">gmb-2026-96351</meta:user-defined>
    <meta:user-defined meta:name="OVERHEIDop.versieInformatie"/>
  </office:meta>
</office:document-meta>
</file>