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Assendelverstraat 41 2013SJ Haarlem, 0392-2026-0032613, realiseren van een dakopbouw, ontvangen op 27-02-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95701</text:span><text:line-break/><text:date style:data-style-name="dag" text:fixed="true" text:date-value="2026-03-03"/><text:line-break/><text:date style:data-style-name="jaar" text:fixed="true" text:date-value="2026-03-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5701</text:span><text:date style:data-style-name="nicedate" text:fixed="true" text:date-value="2026-03-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5701</text:span><text:date style:data-style-name="nicedate" text:fixed="true" text:date-value="2026-03-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4/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032613</meta:user-defined>
    <meta:user-defined meta:name="DCTERMS.abstract">realiseren van een dakopbouw</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Gemeente Haarlem, ingekomen aanvraag omgevingsvergunning, Assendelverstraat 41 2013SJ Haarlem, 0392-2026-0032613, realiseren van een dakopbouw, ontvangen op 27-02-2026</meta:user-defined>
    <meta:user-defined meta:name="DCTERMS.W3CDTF/DCTERMS.available">2026-03-03</meta:user-defined>
    <meta:user-defined meta:name="DCTERMS.W3CDTF/OVERHEIDop.jaargang">2026</meta:user-defined>
    <meta:user-defined meta:name="OVERHEIDop.publicationIssue">95701</meta:user-defined>
    <meta:user-defined meta:name="OVERHEIDop.GmbID/DC.identifier">gmb-2026-95701</meta:user-defined>
    <meta:user-defined meta:name="OVERHEIDop.versieInformatie"/>
  </office:meta>
</office:document-meta>
</file>