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Gijsbert van Swietenstraat 24, 9079 LW St.-Jacobiparochie, Verzoeklocatie 2026022500215</text:p>
      <text:section text:name="zakelijke-mededeling_id1-3-2" text:style-name="zakelijke-mededeling">
        <text:section text:name="zakelijke-mededeling-tekst_id1-3-2-1" text:style-name="zakelijke-mededeling-tekst">
          <text:section text:name="tekst_id1-3-2-1-1" text:style-name="tekst">
            <text:p text:style-name="common-al">Op 25-02-2026 hebben burgemeester en wethouders van de gemeente Waadhoeke een aanvraag ontvangen voor een omgevingsvergunning op het adres Gijsbert van Swietenstraat 24, 9079 LW St.-Jacobiparochie, Verzoeklocatie 2026022500215. De vergunning is aangevraagd voor Het uitbreiden van een woning. De aanvraag is geregistreerd onder zaaknummer 2026-050620.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95650</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650</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5650</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50620</meta:user-defined>
    <meta:user-defined meta:name="DCTERMS.abstract">Aanvraag omgevingsvergunning voor Het uitbreiden van een woning op locatie Gijsbert van Swietenstraat 24, 9079 LW St.-Jacobiparochie, Verzoeklocatie 2026022500215.</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Gijsbert van Swietenstraat 24, 9079 LW St.-Jacobiparochie, Verzoeklocatie 2026022500215</meta:user-defined>
    <meta:user-defined meta:name="DCTERMS.W3CDTF/DCTERMS.available">2026-03-03</meta:user-defined>
    <meta:user-defined meta:name="DCTERMS.W3CDTF/OVERHEIDop.jaargang">2026</meta:user-defined>
    <meta:user-defined meta:name="OVERHEIDop.publicationIssue">95650</meta:user-defined>
    <meta:user-defined meta:name="OVERHEIDop.GmbID/DC.identifier">gmb-2026-95650</meta:user-defined>
    <meta:user-defined meta:name="OVERHEIDop.versieInformatie"/>
  </office:meta>
</office:document-meta>
</file>