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dakkapel op de rechterzijde van de woning, Benthuizenstraat 24, 2729 AA te Zoetermeer op 26-02-2026</text:p>
      <text:section text:name="zakelijke-mededeling_id1-3-2" text:style-name="zakelijke-mededeling">
        <text:section text:name="zakelijke-mededeling-tekst_id1-3-2-1" text:style-name="zakelijke-mededeling-tekst">
          <text:section text:name="tekst_id1-3-2-1-1" text:style-name="tekst">
            <text:p text:style-name="common-al">Op 26-02-2026 is een aanvraag omgevingsvergunning ontvangen voor het plaatsen van een dakkapel op de rechterzijde van de woning op locatie Benthuizenstraat 24, 2729 AA te Zoetermeer. De aanvraag is geregistreerd onder zaaknummer 2026-027823.</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95463</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463</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463</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27823</meta:user-defined>
    <meta:user-defined meta:name="DCTERMS.abstract">het plaatsen van een dakkapel op de rechterzijde van de woning</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plaatsen van een dakkapel op de rechterzijde van de woning, Benthuizenstraat 24, 2729 AA te Zoetermeer op 26-02-2026</meta:user-defined>
    <meta:user-defined meta:name="DCTERMS.W3CDTF/DCTERMS.available">2026-03-03</meta:user-defined>
    <meta:user-defined meta:name="DCTERMS.W3CDTF/OVERHEIDop.jaargang">2026</meta:user-defined>
    <meta:user-defined meta:name="OVERHEIDop.publicationIssue">95463</meta:user-defined>
    <meta:user-defined meta:name="OVERHEIDop.GmbID/DC.identifier">gmb-2026-95463</meta:user-defined>
    <meta:user-defined meta:name="OVERHEIDop.versieInformatie"/>
  </office:meta>
</office:document-meta>
</file>