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8972a92-3d8c-453b-9196-45562410f3c1.png" manifest:media-type="image/png"/>
  <manifest:file-entry manifest:full-path="Pictures/Afbeelding2ie3e14bf0-2127-421a-80d4-af496f1eb93f.png" manifest:media-type="image/png"/>
  <manifest:file-entry manifest:full-path="Pictures/Afbeelding3i2f78348d-e32c-4b0c-ac71-24983603034d.png" manifest:media-type="image/png"/>
  <manifest:file-entry manifest:full-path="Pictures/Afbeelding4ia5bce6f1-8d87-4a34-a122-048210b8dd24.png" manifest:media-type="image/png"/>
  <manifest:file-entry manifest:full-path="Pictures/Afbeelding5iecabcf2e-42a0-4d13-9faa-5be1f9f5e29e.png" manifest:media-type="image/png"/>
  <manifest:file-entry manifest:full-path="Pictures/Afbeelding6i7692695b-118a-458c-a45e-6d1ef0f2890f.png" manifest:media-type="image/png"/>
  <manifest:file-entry manifest:full-path="Pictures/Afbeelding7iae17fe61-8bcd-4f7a-9065-fd6e9b6aa5f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2-2-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6-3">
      <text:list-level-style-bullet text:bullet-char="•" text:level="1">
        <style:list-level-properties text:min-label-width="10mm"/>
      </text:list-level-style-bullet>
    </text:list-style>
    <text:list-style style:name="id1-3-2-2-2-2-6-3-1">
      <text:list-level-style-bullet text:bullet-char="•" text:level="1">
        <style:list-level-properties text:min-label-width="10mm"/>
      </text:list-level-style-bullet>
    </text:list-style>
    <text:list-style style:name="id1-3-2-2-2-2-6-3-2">
      <text:list-level-style-bullet text:bullet-char="•" text:level="1">
        <style:list-level-properties text:min-label-width="10mm"/>
      </text:list-level-style-bullet>
    </text:list-style>
    <text:list-style style:name="id1-3-2-2-2-2-6-5">
      <text:list-level-style-bullet text:bullet-char="•" text:level="1">
        <style:list-level-properties text:min-label-width="10mm"/>
      </text:list-level-style-bullet>
    </text:list-style>
    <text:list-style style:name="id1-3-2-2-2-2-6-5-1">
      <text:list-level-style-bullet text:bullet-char="•" text:level="1">
        <style:list-level-properties text:min-label-width="10mm"/>
      </text:list-level-style-bullet>
    </text:list-style>
    <text:list-style style:name="id1-3-2-2-2-2-6-5-2">
      <text:list-level-style-bullet text:bullet-char="•" text:level="1">
        <style:list-level-properties text:min-label-width="10mm"/>
      </text:list-level-style-bullet>
    </text:list-style>
    <text:list-style style:name="id1-3-2-2-2-2-6-5-3">
      <text:list-level-style-bullet text:bullet-char="•" text:level="1">
        <style:list-level-properties text:min-label-width="10mm"/>
      </text:list-level-style-bullet>
    </text:list-style>
    <text:list-style style:name="id1-3-2-2-2-2-7-3">
      <text:list-level-style-bullet text:bullet-char="•" text:level="1">
        <style:list-level-properties text:min-label-width="10mm"/>
      </text:list-level-style-bullet>
    </text:list-style>
    <text:list-style style:name="id1-3-2-2-2-2-7-3-1">
      <text:list-level-style-bullet text:bullet-char="•" text:level="1">
        <style:list-level-properties text:min-label-width="10mm"/>
      </text:list-level-style-bullet>
    </text:list-style>
    <text:list-style style:name="id1-3-2-2-2-2-7-3-2">
      <text:list-level-style-bullet text:bullet-char="•" text:level="1">
        <style:list-level-properties text:min-label-width="10mm"/>
      </text:list-level-style-bullet>
    </text:list-style>
    <text:list-style style:name="id1-3-2-2-2-2-7-3-3">
      <text:list-level-style-bullet text:bullet-char="•" text:level="1">
        <style:list-level-properties text:min-label-width="10mm"/>
      </text:list-level-style-bullet>
    </text:list-style>
    <text:list-style style:name="id1-3-2-2-2-2-7-3-4">
      <text:list-level-style-bullet text:bullet-char="•" text:level="1">
        <style:list-level-properties text:min-label-width="10mm"/>
      </text:list-level-style-bullet>
    </text:list-style>
    <text:list-style style:name="id1-3-2-2-2-2-7-7">
      <text:list-level-style-bullet text:bullet-char="•" text:level="1">
        <style:list-level-properties text:min-label-width="10mm"/>
      </text:list-level-style-bullet>
    </text:list-style>
    <text:list-style style:name="id1-3-2-2-2-2-7-7-1">
      <text:list-level-style-bullet text:bullet-char="•" text:level="1">
        <style:list-level-properties text:min-label-width="10mm"/>
      </text:list-level-style-bullet>
    </text:list-style>
    <text:list-style style:name="id1-3-2-2-2-2-8-4">
      <text:list-level-style-bullet text:bullet-char="•" text:level="1">
        <style:list-level-properties text:min-label-width="10mm"/>
      </text:list-level-style-bullet>
    </text:list-style>
    <text:list-style style:name="id1-3-2-2-2-2-8-4-1">
      <text:list-level-style-bullet text:bullet-char="•" text:level="1">
        <style:list-level-properties text:min-label-width="10mm"/>
      </text:list-level-style-bullet>
    </text:list-style>
    <text:list-style style:name="id1-3-2-2-2-2-8-4-2">
      <text:list-level-style-bullet text:bullet-char="•" text:level="1">
        <style:list-level-properties text:min-label-width="10mm"/>
      </text:list-level-style-bullet>
    </text:list-style>
    <text:list-style style:name="id1-3-2-2-2-2-8-4-3">
      <text:list-level-style-bullet text:bullet-char="•" text:level="1">
        <style:list-level-properties text:min-label-width="10mm"/>
      </text:list-level-style-bullet>
    </text:list-style>
    <text:list-style style:name="id1-3-2-2-2-2-8-4-4">
      <text:list-level-style-bullet text:bullet-char="•" text:level="1">
        <style:list-level-properties text:min-label-width="10mm"/>
      </text:list-level-style-bullet>
    </text:list-style>
    <text:list-style style:name="id1-3-2-2-2-2-8-4-5">
      <text:list-level-style-bullet text:bullet-char="•" text:level="1">
        <style:list-level-properties text:min-label-width="10mm"/>
      </text:list-level-style-bullet>
    </text:list-style>
    <text:list-style style:name="id1-3-2-2-2-2-8-4-6">
      <text:list-level-style-bullet text:bullet-char="•" text:level="1">
        <style:list-level-properties text:min-label-width="10mm"/>
      </text:list-level-style-bullet>
    </text:list-style>
    <text:list-style style:name="id1-3-2-2-2-2-8-6">
      <text:list-level-style-bullet text:bullet-char="•" text:level="1">
        <style:list-level-properties text:min-label-width="10mm"/>
      </text:list-level-style-bullet>
    </text:list-style>
    <text:list-style style:name="id1-3-2-2-2-2-8-6-1">
      <text:list-level-style-bullet text:bullet-char="•" text:level="1">
        <style:list-level-properties text:min-label-width="10mm"/>
      </text:list-level-style-bullet>
    </text:list-style>
    <text:list-style style:name="id1-3-2-2-2-2-8-6-2">
      <text:list-level-style-bullet text:bullet-char="•" text:level="1">
        <style:list-level-properties text:min-label-width="10mm"/>
      </text:list-level-style-bullet>
    </text:list-style>
    <text:list-style style:name="id1-3-2-2-2-2-8-6-3">
      <text:list-level-style-bullet text:bullet-char="•" text:level="1">
        <style:list-level-properties text:min-label-width="10mm"/>
      </text:list-level-style-bullet>
    </text:list-style>
    <text:list-style style:name="id1-3-2-2-2-2-11-4">
      <text:list-level-style-bullet text:bullet-char="•" text:level="1">
        <style:list-level-properties text:min-label-width="10mm"/>
      </text:list-level-style-bullet>
    </text:list-style>
    <text:list-style style:name="id1-3-2-2-2-2-11-4-1">
      <text:list-level-style-bullet text:bullet-char="•" text:level="1">
        <style:list-level-properties text:min-label-width="10mm"/>
      </text:list-level-style-bullet>
    </text:list-style>
    <text:list-style style:name="id1-3-2-2-2-2-11-4-2">
      <text:list-level-style-bullet text:bullet-char="•" text:level="1">
        <style:list-level-properties text:min-label-width="10mm"/>
      </text:list-level-style-bullet>
    </text:list-style>
    <text:list-style style:name="id1-3-2-2-2-2-11-4-3">
      <text:list-level-style-bullet text:bullet-char="•" text:level="1">
        <style:list-level-properties text:min-label-width="10mm"/>
      </text:list-level-style-bullet>
    </text:list-style>
    <text:list-style style:name="id1-3-2-2-2-2-11-4-4">
      <text:list-level-style-bullet text:bullet-char="•" text:level="1">
        <style:list-level-properties text:min-label-width="10mm"/>
      </text:list-level-style-bullet>
    </text:list-style>
    <text:list-style style:name="id1-3-2-2-2-2-11-4-5">
      <text:list-level-style-bullet text:bullet-char="•" text:level="1">
        <style:list-level-properties text:min-label-width="10mm"/>
      </text:list-level-style-bullet>
    </text:list-style>
    <text:list-style style:name="id1-3-2-2-3-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7">
      <text:list-level-style-bullet text:bullet-char="•" text:level="1">
        <style:list-level-properties text:min-label-width="10mm"/>
      </text:list-level-style-bullet>
    </text:list-style>
    <text:list-style style:name="id1-3-2-2-3-5-7-1">
      <text:list-level-style-bullet text:bullet-char="•" text:level="1">
        <style:list-level-properties text:min-label-width="10mm"/>
      </text:list-level-style-bullet>
    </text:list-style>
    <text:list-style style:name="id1-3-2-2-3-5-7-2">
      <text:list-level-style-bullet text:bullet-char="•" text:level="1">
        <style:list-level-properties text:min-label-width="10mm"/>
      </text:list-level-style-bullet>
    </text:list-style>
    <text:list-style style:name="id1-3-2-2-3-5-7-3">
      <text:list-level-style-bullet text:bullet-char="•" text:level="1">
        <style:list-level-properties text:min-label-width="10mm"/>
      </text:list-level-style-bullet>
    </text:list-style>
    <text:list-style style:name="id1-3-2-2-3-5-7-4">
      <text:list-level-style-bullet text:bullet-char="•" text:level="1">
        <style:list-level-properties text:min-label-width="10mm"/>
      </text:list-level-style-bullet>
    </text:list-style>
    <text:list-style style:name="id1-3-2-2-4-2-2-8">
      <text:list-level-style-bullet text:bullet-char="•" text:level="1">
        <style:list-level-properties text:min-label-width="10mm"/>
      </text:list-level-style-bullet>
    </text:list-style>
    <text:list-style style:name="id1-3-2-2-4-2-2-8-1">
      <text:list-level-style-bullet text:bullet-char="•" text:level="1">
        <style:list-level-properties text:min-label-width="10mm"/>
      </text:list-level-style-bullet>
    </text:list-style>
    <text:list-style style:name="id1-3-2-2-4-2-2-8-2">
      <text:list-level-style-bullet text:bullet-char="•" text:level="1">
        <style:list-level-properties text:min-label-width="10mm"/>
      </text:list-level-style-bullet>
    </text:list-style>
    <text:list-style style:name="id1-3-2-2-4-2-2-8-3">
      <text:list-level-style-bullet text:bullet-char="•" text:level="1">
        <style:list-level-properties text:min-label-width="10mm"/>
      </text:list-level-style-bullet>
    </text:list-style>
    <text:list-style style:name="id1-3-2-2-4-2-2-8-4">
      <text:list-level-style-bullet text:bullet-char="•" text:level="1">
        <style:list-level-properties text:min-label-width="10mm"/>
      </text:list-level-style-bullet>
    </text:list-style>
    <text:list-style style:name="id1-3-2-2-4-2-2-8-5">
      <text:list-level-style-bullet text:bullet-char="•" text:level="1">
        <style:list-level-properties text:min-label-width="10mm"/>
      </text:list-level-style-bullet>
    </text:list-style>
    <text:list-style style:name="id1-3-2-2-4-2-2-8-6">
      <text:list-level-style-bullet text:bullet-char="•" text:level="1">
        <style:list-level-properties text:min-label-width="10mm"/>
      </text:list-level-style-bullet>
    </text:list-style>
    <text:list-style style:name="id1-3-2-2-4-2-2-8-7">
      <text:list-level-style-bullet text:bullet-char="•" text:level="1">
        <style:list-level-properties text:min-label-width="10mm"/>
      </text:list-level-style-bullet>
    </text:list-style>
    <text:list-style style:name="id1-3-2-2-4-2-2-8-8">
      <text:list-level-style-bullet text:bullet-char="•" text:level="1">
        <style:list-level-properties text:min-label-width="10mm"/>
      </text:list-level-style-bullet>
    </text:list-style>
    <text:list-style style:name="id1-3-2-2-4-2-2-8-9">
      <text:list-level-style-bullet text:bullet-char="•" text:level="1">
        <style:list-level-properties text:min-label-width="10mm"/>
      </text:list-level-style-bullet>
    </text:list-style>
    <text:list-style style:name="id1-3-2-2-4-2-2-8-10">
      <text:list-level-style-bullet text:bullet-char="•" text:level="1">
        <style:list-level-properties text:min-label-width="10mm"/>
      </text:list-level-style-bullet>
    </text:list-style>
    <text:list-style style:name="id1-3-2-2-4-2-2-8-11">
      <text:list-level-style-bullet text:bullet-char="•" text:level="1">
        <style:list-level-properties text:min-label-width="10mm"/>
      </text:list-level-style-bullet>
    </text:list-style>
    <text:list-style style:name="id1-3-2-2-4-2-6-5">
      <text:list-level-style-bullet text:bullet-char="•" text:level="1">
        <style:list-level-properties text:min-label-width="10mm"/>
      </text:list-level-style-bullet>
    </text:list-style>
    <text:list-style style:name="id1-3-2-2-4-2-6-5-1">
      <text:list-level-style-bullet text:bullet-char="•" text:level="1">
        <style:list-level-properties text:min-label-width="10mm"/>
      </text:list-level-style-bullet>
    </text:list-style>
    <text:list-style style:name="id1-3-2-2-4-2-6-5-2">
      <text:list-level-style-bullet text:bullet-char="•" text:level="1">
        <style:list-level-properties text:min-label-width="10mm"/>
      </text:list-level-style-bullet>
    </text:list-style>
    <text:list-style style:name="id1-3-2-2-4-2-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6-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6-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5-3">
      <text:list-level-style-bullet text:bullet-char="•" text:level="1">
        <style:list-level-properties text:min-label-width="10mm"/>
      </text:list-level-style-bullet>
    </text:list-style>
    <text:list-style style:name="id1-3-2-2-5-3-5-3-1">
      <text:list-level-style-bullet text:bullet-char="•" text:level="1">
        <style:list-level-properties text:min-label-width="10mm"/>
      </text:list-level-style-bullet>
    </text:list-style>
    <text:list-style style:name="id1-3-2-2-5-3-5-3-2">
      <text:list-level-style-bullet text:bullet-char="•" text:level="1">
        <style:list-level-properties text:min-label-width="10mm"/>
      </text:list-level-style-bullet>
    </text:list-style>
    <text:list-style style:name="id1-3-2-2-5-3-5-3-3">
      <text:list-level-style-bullet text:bullet-char="•" text:level="1">
        <style:list-level-properties text:min-label-width="10mm"/>
      </text:list-level-style-bullet>
    </text:list-style>
    <text:list-style style:name="id1-3-2-2-5-3-5-3-4">
      <text:list-level-style-bullet text:bullet-char="•" text:level="1">
        <style:list-level-properties text:min-label-width="10mm"/>
      </text:list-level-style-bullet>
    </text:list-style>
    <text:list-style style:name="id1-3-2-2-5-3-5-3-5">
      <text:list-level-style-bullet text:bullet-char="•" text:level="1">
        <style:list-level-properties text:min-label-width="10mm"/>
      </text:list-level-style-bullet>
    </text:list-style>
    <text:list-style style:name="id1-3-2-2-5-3-5-3-6">
      <text:list-level-style-bullet text:bullet-char="•" text:level="1">
        <style:list-level-properties text:min-label-width="10mm"/>
      </text:list-level-style-bullet>
    </text:list-style>
    <text:list-style style:name="id1-3-2-2-5-3-5-3-7">
      <text:list-level-style-bullet text:bullet-char="•" text:level="1">
        <style:list-level-properties text:min-label-width="10mm"/>
      </text:list-level-style-bullet>
    </text:list-style>
    <text:list-style style:name="id1-3-2-2-5-3-6-3">
      <text:list-level-style-bullet text:bullet-char="•" text:level="1">
        <style:list-level-properties text:min-label-width="10mm"/>
      </text:list-level-style-bullet>
    </text:list-style>
    <text:list-style style:name="id1-3-2-2-5-3-6-3-1">
      <text:list-level-style-bullet text:bullet-char="•" text:level="1">
        <style:list-level-properties text:min-label-width="10mm"/>
      </text:list-level-style-bullet>
    </text:list-style>
    <text:list-style style:name="id1-3-2-2-5-3-6-3-2">
      <text:list-level-style-bullet text:bullet-char="•" text:level="1">
        <style:list-level-properties text:min-label-width="10mm"/>
      </text:list-level-style-bullet>
    </text:list-style>
    <text:list-style style:name="id1-3-2-2-5-3-6-3-3">
      <text:list-level-style-bullet text:bullet-char="•" text:level="1">
        <style:list-level-properties text:min-label-width="10mm"/>
      </text:list-level-style-bullet>
    </text:list-style>
    <text:list-style style:name="id1-3-2-2-5-3-6-3-4">
      <text:list-level-style-bullet text:bullet-char="•" text:level="1">
        <style:list-level-properties text:min-label-width="10mm"/>
      </text:list-level-style-bullet>
    </text:list-style>
    <text:list-style style:name="id1-3-2-2-5-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8-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8-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8-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8-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8-4-5-3-3-3">
      <text:list-level-style-bullet text:bullet-char="•" text:level="1">
        <style:list-level-properties text:min-label-width="10mm"/>
      </text:list-level-style-bullet>
    </text:list-style>
    <text:list-style style:name="id1-3-2-2-5-3-8-4-5-3-3-3-1">
      <text:list-level-style-bullet text:bullet-char="•" text:level="1">
        <style:list-level-properties text:min-label-width="10mm"/>
      </text:list-level-style-bullet>
    </text:list-style>
    <text:list-style style:name="id1-3-2-2-5-3-8-4-5-3-3-3-2">
      <text:list-level-style-bullet text:bullet-char="•" text:level="1">
        <style:list-level-properties text:min-label-width="10mm"/>
      </text:list-level-style-bullet>
    </text:list-style>
    <text:list-style style:name="id1-3-2-2-5-3-8-4-5-3-3-3-3">
      <text:list-level-style-bullet text:bullet-char="•" text:level="1">
        <style:list-level-properties text:min-label-width="10mm"/>
      </text:list-level-style-bullet>
    </text:list-style>
    <text:list-style style:name="id1-3-2-2-5-3-8-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8-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8-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9-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9-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9-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
      <text:list-level-style-bullet text:bullet-char="•" text:level="1">
        <style:list-level-properties text:min-label-width="10mm"/>
      </text:list-level-style-bullet>
    </text:list-style>
    <text:list-style style:name="id1-3-2-5-3-3">
      <text:list-level-style-bullet text:bullet-char="•" text:level="1">
        <style:list-level-properties text:min-label-width="10mm"/>
      </text:list-level-style-bullet>
    </text:list-style>
    <text:list-style style:name="id1-3-2-5-3-4">
      <text:list-level-style-bullet text:bullet-char="•" text:level="1">
        <style:list-level-properties text:min-label-width="10mm"/>
      </text:list-level-style-bullet>
    </text:list-style>
    <text:list-style style:name="id1-3-2-5-3-5">
      <text:list-level-style-bullet text:bullet-char="•" text:level="1">
        <style:list-level-properties text:min-label-width="10mm"/>
      </text:list-level-style-bullet>
    </text:list-style>
    <text:list-style style:name="id1-3-2-5-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7">
      <text:list-level-style-bullet text:bullet-char="•" text:level="1">
        <style:list-level-properties text:min-label-width="10mm"/>
      </text:list-level-style-bullet>
    </text:list-style>
    <text:list-style style:name="id1-3-2-5-3-8">
      <text:list-level-style-bullet text:bullet-char="•" text:level="1">
        <style:list-level-properties text:min-label-width="10mm"/>
      </text:list-level-style-bullet>
    </text:list-style>
    <text:list-style style:name="id1-3-2-5-3-9">
      <text:list-level-style-bullet text:bullet-char="•" text:level="1">
        <style:list-level-properties text:min-label-width="10mm"/>
      </text:list-level-style-bullet>
    </text:list-style>
    <text:list-style style:name="id1-3-2-5-3-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13">
      <text:list-level-style-bullet text:bullet-char="•" text:level="1">
        <style:list-level-properties text:min-label-width="10mm"/>
      </text:list-level-style-bullet>
    </text:list-style>
    <text:list-style style:name="id1-3-2-5-3-14">
      <text:list-level-style-bullet text:bullet-char="•" text:level="1">
        <style:list-level-properties text:min-label-width="10mm"/>
      </text:list-level-style-bullet>
    </text:list-style>
    <text:list-style style:name="id1-3-2-5-3-15">
      <text:list-level-style-bullet text:bullet-char="•" text:level="1">
        <style:list-level-properties text:min-label-width="10mm"/>
      </text:list-level-style-bullet>
    </text:list-style>
    <text:list-style style:name="id1-3-2-5-3-16">
      <text:list-level-style-bullet text:bullet-char="•" text:level="1">
        <style:list-level-properties text:min-label-width="10mm"/>
      </text:list-level-style-bullet>
    </text:list-style>
    <text:list-style style:name="id1-3-2-5-3-17">
      <text:list-level-style-bullet text:bullet-char="•" text:level="1">
        <style:list-level-properties text:min-label-width="10mm"/>
      </text:list-level-style-bullet>
    </text:list-style>
    <text:list-style style:name="id1-3-2-5-3-1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1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2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3-2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3-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style:style style:family="table-column" style:parent-style-name="colspec" style:name="id1-3-2-7-3-1-1">
      <style:table-column-properties style:rel-column-width="31*"/>
    </style:style>
    <style:style style:family="table-column" style:parent-style-name="colspec" style:name="id1-3-2-7-3-1-2">
      <style:table-column-properties style:rel-column-width="12*"/>
    </style:style>
    <style:style style:family="table-column" style:parent-style-name="colspec" style:name="id1-3-2-7-3-1-3">
      <style:table-column-properties style:rel-column-width="19*"/>
    </style:style>
    <style:style style:family="table-column" style:parent-style-name="colspec" style:name="id1-3-2-7-3-1-4">
      <style:table-column-properties style:rel-column-width="21*"/>
    </style:style>
    <style:style style:family="table-column" style:parent-style-name="colspec" style:name="id1-3-2-7-3-1-5">
      <style:table-column-properties style:rel-column-width="21*"/>
    </style:style>
    <style:style style:family="table-column" style:parent-style-name="colspec" style:name="id1-3-2-7-5-1-1">
      <style:table-column-properties style:rel-column-width="31*"/>
    </style:style>
    <style:style style:family="table-column" style:parent-style-name="colspec" style:name="id1-3-2-7-5-1-2">
      <style:table-column-properties style:rel-column-width="12*"/>
    </style:style>
    <style:style style:family="table-column" style:parent-style-name="colspec" style:name="id1-3-2-7-5-1-3">
      <style:table-column-properties style:rel-column-width="19*"/>
    </style:style>
    <style:style style:family="table-column" style:parent-style-name="colspec" style:name="id1-3-2-7-5-1-4">
      <style:table-column-properties style:rel-column-width="21*"/>
    </style:style>
    <style:style style:family="table-column" style:parent-style-name="colspec" style:name="id1-3-2-7-5-1-5">
      <style:table-column-properties style:rel-column-width="21*"/>
    </style:style>
    <style:style style:family="table-column" style:parent-style-name="colspec" style:name="id1-3-2-7-7-1-1">
      <style:table-column-properties style:rel-column-width="31*"/>
    </style:style>
    <style:style style:family="table-column" style:parent-style-name="colspec" style:name="id1-3-2-7-7-1-2">
      <style:table-column-properties style:rel-column-width="12*"/>
    </style:style>
    <style:style style:family="table-column" style:parent-style-name="colspec" style:name="id1-3-2-7-7-1-3">
      <style:table-column-properties style:rel-column-width="19*"/>
    </style:style>
    <style:style style:family="table-column" style:parent-style-name="colspec" style:name="id1-3-2-7-7-1-4">
      <style:table-column-properties style:rel-column-width="21*"/>
    </style:style>
    <style:style style:family="table-column" style:parent-style-name="colspec" style:name="id1-3-2-7-7-1-5">
      <style:table-column-properties style:rel-column-width="21*"/>
    </style:style>
  </office:automatic-styles>
  <office:body>
    <office:text>
      <text:p text:style-name="new_page_staatscourant"/>
      <text:p text:style-name="single-kop-titel">Nadere regels Wet Maatschappelijke Ondersteuning Meierijstad 2026</text:p>
      <text:section text:name="regeling_id1-3-2" text:style-name="regeling">
        <text:section text:name="aanhef_id1-3-2-1" text:style-name="aanhef">
          <text:section text:name="preambule_id1-3-2-1-1" text:style-name="preambule">
            <text:p text:style-name="al">Het college van burgemeester en wethouders van de gemeente Meierijstad; </text:p>
            <text:p text:style-name="al">gelet op de artikelen 1.3 - 2.2.1 - 3.6.1 - 3.6.4 - 5.1.1 - 5.2.1 - 5.4.1 - 8.1.3 - 8.1.4 - 8.2.1 van de Verordening Sociaal Domein Meierijstad;</text:p>
            <text:p text:style-name="al">gelet op artikel 156 van de Gemeentewet;</text:p>
            <text:p text:style-name="al">b e s l u i t </text:p>
            <text:p text:style-name="al">vast te stellen:</text:p>
            <text:p text:style-name="al">Nadere regels Wet Maatschappelijke Ondersteuning Meierijstad 2026</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Definities</text:p>
              <text:p text:style-name="al">In deze nadere regels wordt verstaan onder: </text:p>
              <text:list text:style-name="id1-3-2-2-1-2-3">
                <text:list-item text:style-override="id1-3-2-2-1-2-3-1">
                  <text:number>•</text:number>
                  <text:p text:style-name="al">inwoner: de persoon die zijn woonplaats heeft binnen de gemeente en die daar rechtmatig verblijft. Onder rechtmatig verblijf wordt verstaan: verblijf dat geen wettelijke belemmering oplevert voor ondersteuning door de gemeente</text:p>
                </text:list-item>
                <text:list-item text:style-override="id1-3-2-2-1-2-3-2">
                  <text:number>•</text:number>
                  <text:p text:style-name="al">verordening: de Verordening Sociaal Domein 2026</text:p>
                </text:list-item>
                <text:list-item text:style-override="id1-3-2-2-1-2-3-3">
                  <text:number>•</text:number>
                  <text:p text:style-name="al">wet: Wet maatschappelijke ondersteuning (Wmo 2015)</text:p>
                </text:list-item>
              </text:list>
              <text:p text:style-name="al">Alle begrippen die in deze nadere regels worden gebruikt en die niet nader omschreven zijn, hebben dezelfde betekenis als in de wet, het Uitvoeringsbesluit Wmo 2015, de Algemene wet bestuursrecht, de Algemene Verordening Gegevensbescherming of de Verordening Sociaal Domein 2026.</text:p>
            </text:section>
            <text:p text:style-name="hoofdstuk_bottom"/>
          </text:section>
          <text:section text:name="hoofdstuk_id1-3-2-2-2" text:style-name="hoofdstuk">
            <text:p text:style-name="hoofdstuk_kop"><text:span text:style-name="label">Hoofdstuk</text:span> <text:span text:style-name="nr">2.</text:span> Voorwaarden voor ondersteuning</text:p>
            <text:section text:name="paragraaf_id1-3-2-2-2-2" text:style-name="paragraaf">
              <text:p text:style-name="paragraaf_kop"><text:span text:style-name="label">Artikel</text:span> <text:span text:style-name="nr">2.1</text:span> Toetsingskaders</text:p>
              <text:section text:name="artikel_id1-3-2-2-2-2-2" text:style-name="artikel">
                <text:p text:style-name="artikel_kop_titel"><text:span text:style-name="artikel_kop_label">Artikel</text:span> <text:span text:style-name="artikel_kop_nr">2.1.1</text:span> Inwoner</text:p>
                <text:p text:style-name="al">Er bestaat geen aanspraak op een ondersteuning op maat als de aanvrager geen inwoner is van de gemeente Meierijstad. Een belangrijk uitgangspunt voor het vaststellen van de doelgroep heeft te maken met het begrip inwoner. Een gemeente is voor zelfredzaamheid en participatie namelijk alleen verantwoordelijk als iemand inwoner is van die gemeente. Bij de verschillende producten van beschermd wonen en opvang geldt niet dat iemand inwoner hoeft te zijn. Hier geldt namelijk landelijke toegankelijkheid. </text:p>
              </text:section>
              <text:section text:name="artikel_id1-3-2-2-2-2-3" text:style-name="artikel">
                <text:p text:style-name="artikel_kop_titel"><text:span text:style-name="artikel_kop_label">Artikel</text:span> <text:span text:style-name="artikel_kop_nr">2.1.2</text:span> Eigen kracht</text:p>
                <text:p text:style-name="al">Er bestaat geen aanspraak op een ondersteuning op maat als de inwoner gebruik kan maken van zijn eigen kracht. De eigen kracht van de inwoner is een belangrijke pijler van de wet. Het uitgangspunt van de wet is namelijk dat de inwoner eerst kijkt in hoeverre hij zelf iets kan doen aan zijn situatie of samen met zijn directe omgeving een bijdrage kan leveren aan het verbeteren van zijn situatie. </text:p>
                <text:p text:style-name="al">De gemeente stimuleert de inwoner zelf de regie te voeren en van eigen mogelijkheden gebruik te maken. Hier hoort ook bij dat de inwoner een beroep doet op familie en vrienden (eigen sociaal netwerk), voordat de inwoner bij de gemeente aanklopt voor hulp. Het is namelijk normaal dat mensen iets doen voor hun partner, familielid of goede vriend, als die niet helemaal op eigen kracht kan deelnemen aan de samenleving. </text:p>
                <text:p text:style-name="al">Uitgangspunt is dus dat iedere inwoner eerst kijkt wat hij zelf kan doen of wat zijn sociale omgeving voor hem kan doen. Oplossingen die een inwoner zoveel als het kan zelf kan realiseren, gaan vóór op het krijgen van ondersteuning op maat. Eigen verantwoordelijkheid betekent bijvoorbeeld het kopen en het gebruik van technische hulpmiddelen om onnodig beroep op ondersteuning te voorkomen. Denk aan een vaatwasser en wasdroger. Hierbij kan het ook gaan om nieuwe technische mogelijkheden. </text:p>
                <text:p text:style-name="al">Via algemene voorlichting kunnen inwoners informatie krijgen over hun eigen verantwoordelijkheid voor het op tijd nemen van maatregelen, die leiden tot zelfredzaamheid en participatie. Bijvoorbeeld bij het organiseren van zorg en het geschikt maken en houden van hun woningen. Ook komt de eigen verantwoordelijkheid tijdens het gesprek met de inwoner aan de orde. </text:p>
              </text:section>
              <text:section text:name="artikel_id1-3-2-2-2-2-4" text:style-name="artikel">
                <text:p text:style-name="artikel_kop_titel"><text:span text:style-name="artikel_kop_label">Artikel</text:span> <text:span text:style-name="artikel_kop_nr">2.1.3</text:span> Sociaal netwerk</text:p>
                <text:p text:style-name="al">Er bestaat geen aanspraak op een ondersteuning op maat als de inwoner gebruik kan maken van zijn sociaal netwerk. Het sociaal netwerk bestaat uit familieleden, huisgenoten, (voormalig) partner en mantelzorgers en andere personen met wie de inwoner een sociale relatie onderhoudt. Dit laatste zijn personen met wie de inwoner regelmatig contacten heeft, zoals buren en medeleden van een vereniging.</text:p>
              </text:section>
              <text:section text:name="artikel_id1-3-2-2-2-2-5" text:style-name="artikel">
                <text:p text:style-name="artikel_kop_titel"><text:span text:style-name="artikel_kop_label">Artikel</text:span> <text:span text:style-name="artikel_kop_nr">2.1.4</text:span> Gebruikelijke hulp</text:p>
                <text:p text:style-name="al">Er bestaat geen aanspraak op een ondersteuning op maat als de inwoner huisgenoten heeft die hulp kunnen bieden, zoals bij het voeren van een gestructureerd huishouden of het uitvoeren van de noodzakelijke algemene dagelijkse levensverrichtingen. Dit noemen we gebruikelijke hulp.</text:p>
                <text:p text:style-name="al">Bij gebruikelijke hulp houden we rekening met relevante omstandigheden van de huisgenoot of huisgenoten van de inwoner die redelijkerwijs van invloed kunnen zijn op de mogelijkheid om de inwoner hulp te bieden.</text:p>
                <text:p text:style-name="al">Gebruikelijke hulp gaat uit van de mogelijkheid om naast een volledige baan een huishouden te kunnen voeren. Alleen bij daadwerkelijke afwezigheid van de huisgenoot tijdens zeven aaneengesloten dagen en nachten kunnen de niet-uitstelbare taken in aanmerking komen voor compensatie. Het afnemen van stof in de woonkamer is uitstelbare hulp, het bereiden van maaltijden is niet-uitstelbare hulp. </text:p>
                <text:p text:style-name="al">Afhankelijk van de situatie kan compensatie voor het bereiden van maaltijden worden ingezet. Bij zwaar en licht huishoudelijk werk gaat het meestal om uitstelbare taken. Alleen als schoonmaakwerkzaamheden niet kunnen blijven liggen (regelmatig geknoeide vloeistoffen en eten), zal dat direct moeten gebeuren. Hier kan dan ondanks de gedeeltelijke gebruikelijke hulp wel voor geïndiceerd worden. </text:p>
                <text:p text:style-name="al">
                <text:span text:style-name="nadrukvet">Uitzonderingen</text:span>
              </text:p>
                <text:p text:style-name="al">Het uitgangspunt bij gebruikelijke hulp is dat deze van huisgenoten verwacht mag worden als deze huisgenoten beschikbaar zijn, niet overbelast zijn en deze hulp in praktische zin kunnen uitvoeren.</text:p>
                <text:p text:style-name="al">In sommige situaties geldt gebruikelijke hulp niet of moet er soepeler mee omgegaan worden. Die situaties zijn: </text:p>
                <text:list text:style-name="id1-3-2-2-2-2-5-9">
                  <text:list-item text:style-override="id1-3-2-2-2-2-5-9-1">
                    <text:number>1.</text:number>
                    <text:p text:style-name="al">Als de huisgenoot geobjectiveerde beperkingen heeft en/of kennis en vaardigheden mist om gebruikelijke hulp voor de inwoner uit te voeren en deze vaardigheden niet kan aanleren. In dat geval wordt van hem of haar geen bijdrage verwacht. </text:p>
                  </text:list-item>
                  <text:list-item text:style-override="id1-3-2-2-2-2-5-9-2">
                    <text:number>2.</text:number>
                    <text:p text:style-name="al">Als een huisgenoot overbelast raakt of dreigt te raken, wordt van hem of haar geen gebruikelijke hulp verwacht. Dit geldt totdat deze dreigende overbelasting is afgelopen. Daarbij geldt het volgende:</text:p>
                    <text:list text:style-name="id1-3-2-2-2-2-5-9-2-3">
                      <text:list-item text:style-override="id1-3-2-2-2-2-5-9-2-3-1">
                        <text:number>a.</text:number>
                        <text:p text:style-name="al">Als er voor de volwassen huisgenoot eigen mogelijkheden of andere oplossingen zijn om de (dreigende) overbelasting te stoppen, moet hij deze gebruiken. Als het gaat om (dreigende) overbelasting door het zelf leveren van ondersteuning, moet de persoon die overbelasting stopzetten door deze ondersteuning door een ander uit te laten voeren. Dit kan bijvoorbeeld door een aanbieder. </text:p>
                      </text:list-item>
                      <text:list-item text:style-override="id1-3-2-2-2-2-5-9-2-3-2">
                        <text:number>b.</text:number>
                        <text:p text:style-name="al">Als de (dreigende) overbelasting wordt veroorzaakt door maatschappelijke activiteiten buiten de gebruikelijke hulp, mogelijk in combinatie met een volledige school- of werkweek, gaat het geven van gebruikelijke hulp vóór op die maatschappelijke activiteiten.</text:p>
                      </text:list-item>
                    </text:list>
                  </text:list-item>
                </text:list>
              </text:section>
              <text:section text:name="artikel_id1-3-2-2-2-2-6" text:style-name="artikel">
                <text:p text:style-name="artikel_kop_titel"><text:span text:style-name="artikel_kop_label">Artikel</text:span> <text:span text:style-name="artikel_kop_nr">2.1.5</text:span> Voorliggende voorzieningen</text:p>
                <text:p text:style-name="al">Er bestaat geen aanspraak op ondersteuning op maat als er een voorliggende voorziening beschikbaar is. Voorliggende voorzieningen zijn voorzieningen uit een andere wet die vóór gaan op het ontvangen van ondersteuning op maat uit de Wet maatschappelijke ondersteuning (Wmo). Een voorliggende voorziening gaat vóór op ondersteuning uit de Wmo als deze voorliggende voorziening:</text:p>
                <text:list text:style-name="id1-3-2-2-2-2-6-3">
                  <text:list-item text:style-override="id1-3-2-2-2-2-6-3-1">
                    <text:number>•</text:number>
                    <text:p text:style-name="al">Een passende en toereikende oplossing biedt; of</text:p>
                  </text:list-item>
                  <text:list-item text:style-override="id1-3-2-2-2-2-6-3-2">
                    <text:number>•</text:number>
                    <text:p text:style-name="al">Als deze voorliggende voorziening als niet noodzakelijk is aangemerkt in deze andere wet. Dit laatste is bijvoorbeeld het geval bij een rollator die in de Zorgverzekeringswet (Zvw) als niet noodzakelijk is aangemerkt.</text:p>
                  </text:list-item>
                </text:list>
                <text:p text:style-name="al">Bij voorliggende voorzieningen kan bijvoorbeeld gedacht worden aan:</text:p>
                <text:list text:style-name="id1-3-2-2-2-2-6-5">
                  <text:list-item text:style-override="id1-3-2-2-2-2-6-5-1">
                    <text:number>•</text:number>
                    <text:p text:style-name="al">Zittend ziekenvervoer door de Zvw;</text:p>
                  </text:list-item>
                  <text:list-item text:style-override="id1-3-2-2-2-2-6-5-2">
                    <text:number>•</text:number>
                    <text:p text:style-name="al">Hulpmiddelen door de Zvw;</text:p>
                  </text:list-item>
                  <text:list-item text:style-override="id1-3-2-2-2-2-6-5-3">
                    <text:number>•</text:number>
                    <text:p text:style-name="al">Verblijfsindicatie door de Wet langdurige zorg (Wlz). </text:p>
                  </text:list-item>
                </text:list>
                <text:p text:style-name="al">Er moet in elke individuele situatie worden beoordeeld of de voorliggende voorziening toereikend en passend is. Is dat niet of voor een deel het geval, dan moet toch ondersteuning op maat (aanvullend) worden geboden. Als de inwoner geen gebruik wil maken van een voorliggende voorziening, kan dat niet tot het verstrekken van een ondersteuning op maat leiden. Of de inwoner daadwerkelijk de genoemde voorliggende voorziening zal gaan gebruiken, hoort tot de eigen verantwoordelijkheid van de inwoner.</text:p>
              </text:section>
              <text:section text:name="artikel_id1-3-2-2-2-2-7" text:style-name="artikel">
                <text:p text:style-name="artikel_kop_titel"><text:span text:style-name="artikel_kop_label">Artikel</text:span> <text:span text:style-name="artikel_kop_nr">2.1.6</text:span> Algemeen gebruikelijke voorzieningen</text:p>
                <text:p text:style-name="al">Er bestaat geen aanspraak op ondersteuning op maat als er een algemeen gebruikelijke voorziening beschikbaar is. Een algemene gebruikelijke voorziening betekent dat deze: </text:p>
                <text:list text:style-name="id1-3-2-2-2-2-7-3">
                  <text:list-item text:style-override="id1-3-2-2-2-2-7-3-1">
                    <text:number>•</text:number>
                    <text:p text:style-name="al">in de reguliere handel verkrijgbaar is;</text:p>
                  </text:list-item>
                  <text:list-item text:style-override="id1-3-2-2-2-2-7-3-2">
                    <text:number>•</text:number>
                    <text:p text:style-name="al">niet speciaal bedoeld is voor mensen met een beperking;</text:p>
                  </text:list-item>
                  <text:list-item text:style-override="id1-3-2-2-2-2-7-3-3">
                    <text:number>•</text:number>
                    <text:p text:style-name="al">een passende bijdrage is voor de zelfredzaamheid en participatie van de inwoner;</text:p>
                  </text:list-item>
                  <text:list-item text:style-override="id1-3-2-2-2-2-7-3-4">
                    <text:number>•</text:number>
                    <text:p text:style-name="al">betaalbaar is met een inkomen op minimumniveau. Hiervan is sprake als binnen een termijn van 36 maanden kan worden terugbetaald bij een aflossing van 5% van de van toepassing zijnde bijstandsnorm. Hiermee voorkomen we dat we een ondersteuning op maat geven, waarover de inwoner (ook als de inwoner geen beperking heeft) had kunnen beschikken. </text:p>
                  </text:list-item>
                </text:list>
                <text:p text:style-name="al">Om te kunnen spreken van een algemeen gebruikelijke voorziening, moeten alle bovengenoemde punten van toepassing zijn.</text:p>
                <text:p text:style-name="al">
                <text:span text:style-name="nadrukvet">Uitzondering</text:span>
              </text:p>
                <text:p text:style-name="al">
                <text:span text:style-name="nadrukvet"/>Een uitzondering kan zich voordoen als:</text:p>
                <text:list text:style-name="id1-3-2-2-2-2-7-7">
                  <text:list-item text:style-override="id1-3-2-2-2-2-7-7-1">
                    <text:number>•</text:number>
                    <text:p text:style-name="al">De inwoner een besteedbaar inkomen heeft dat door bewezen onvermijdbare (zorg)kosten op of onder de voor hem/haar geldende bijstandsnorm ligt. De inwoner moet dit zelf met bewijzen aantonen. </text:p>
                  </text:list-item>
                </text:list>
              </text:section>
              <text:section text:name="artikel_id1-3-2-2-2-2-8" text:style-name="artikel">
                <text:p text:style-name="artikel_kop_titel"><text:span text:style-name="artikel_kop_label">Artikel</text:span> <text:span text:style-name="artikel_kop_nr">2.1.7</text:span> Algemene voorzieningen</text:p>
                <text:p text:style-name="al">Er bestaat geen aanspraak op ondersteuning op maat als er een algemene voorziening beschikbaar is. Een algemene voorziening is een aanbod van diensten of activiteiten dat toegankelijk is en dat focust op maatschappelijke ondersteuning, zonder voorafgaand uitgebreid onderzoek naar de behoeften, persoonskenmerken en mogelijkheden van de gebruikers. Bij algemene voorzieningen gaat het vaak om voorzieningen die op een laagdrempelige manier via dienstverlening worden aangeboden. </text:p>
                <text:p text:style-name="al">Van een algemene voorziening is alleen sprake bij een relatie met de gemeente in de vorm van een overeenkomst of subsidie. Als een private partij een voorziening levert en er geen overeenkomst is tussen de gemeente en de private partij, is dit geen algemene voorziening. Voorbeelden van algemene voorzieningen kunnen zijn:</text:p>
                <text:list text:style-name="id1-3-2-2-2-2-8-4">
                  <text:list-item text:style-override="id1-3-2-2-2-2-8-4-1">
                    <text:number>•</text:number>
                    <text:p text:style-name="al">rolstoel- of scootmobielpools </text:p>
                  </text:list-item>
                  <text:list-item text:style-override="id1-3-2-2-2-2-8-4-2">
                    <text:number>•</text:number>
                    <text:p text:style-name="al">klussendienst</text:p>
                  </text:list-item>
                  <text:list-item text:style-override="id1-3-2-2-2-2-8-4-3">
                    <text:number>•</text:number>
                    <text:p text:style-name="al">buurtinloopactiviteiten</text:p>
                  </text:list-item>
                  <text:list-item text:style-override="id1-3-2-2-2-2-8-4-4">
                    <text:number>•</text:number>
                    <text:p text:style-name="al">cliëntondersteuning</text:p>
                  </text:list-item>
                  <text:list-item text:style-override="id1-3-2-2-2-2-8-4-5">
                    <text:number>•</text:number>
                    <text:p text:style-name="al">maatschappelijk werk</text:p>
                  </text:list-item>
                  <text:list-item text:style-override="id1-3-2-2-2-2-8-4-6">
                    <text:number>•</text:number>
                    <text:p text:style-name="al">welzijnswerk</text:p>
                  </text:list-item>
                </text:list>
                <text:p text:style-name="al">De inwoner komt niet in aanmerking voor een ondersteuning op maat als er een algemene voorziening is die:</text:p>
                <text:list text:style-name="id1-3-2-2-2-2-8-6">
                  <text:list-item text:style-override="id1-3-2-2-2-2-8-6-1">
                    <text:number>•</text:number>
                    <text:p text:style-name="al">daadwerkelijk beschikbaar is voor de inwoner;</text:p>
                  </text:list-item>
                  <text:list-item text:style-override="id1-3-2-2-2-2-8-6-2">
                    <text:number>•</text:number>
                    <text:p text:style-name="al">de inwoner financieel kan dragen; (Het college moet beoordelen of de inwoner in redelijkheid de algemene voorziening kan betalen. Het is vervolgens aan de inwoner om dit te weerleggen. De inwoner moet aannemelijk maken dat hij de algemene voorziening financieel niet kan dragen.)</text:p>
                  </text:list-item>
                  <text:list-item text:style-override="id1-3-2-2-2-2-8-6-3">
                    <text:number>•</text:number>
                    <text:p text:style-name="al">passend en toereikend is voor de inwoner. </text:p>
                  </text:list-item>
                </text:list>
              </text:section>
              <text:section text:name="artikel_id1-3-2-2-2-2-9" text:style-name="artikel">
                <text:p text:style-name="artikel_kop_titel"><text:span text:style-name="artikel_kop_label">Artikel</text:span> <text:span text:style-name="artikel_kop_nr">2.2</text:span> Algemene Toetsingscriteria</text:p>
                <text:p text:style-name="al">Bij een Wmo onderzoek is algemeen uitgangspunt dat ondersteuning op maat alleen wordt verstrekt wanneer sprake is van een langdurige noodzaak. Deze bepaling heeft twee begrenzingen over het verstrekken van voorzieningen, namelijk een begrenzing in tijd en in noodzakelijkheid. Ook is voor het uitgangspunt ‘langdurig noodzakelijk’ gekozen vanwege het nadrukkelijkere beroep op de inwoner om problemen zelf of met het netwerk op te lossen. Zeker als de problemen van de inwoner kortdurend zijn.</text:p>
              </text:section>
              <text:section text:name="artikel_id1-3-2-2-2-2-10" text:style-name="artikel">
                <text:p text:style-name="artikel_kop_titel"><text:span text:style-name="artikel_kop_label">Artikel</text:span> <text:span text:style-name="artikel_kop_nr">2.2.1</text:span> Begrenzing in tijd</text:p>
                <text:p text:style-name="al">Wat langdurig noodzakelijk is, is afhankelijk van de concrete situatie. Kenmerkend voor langdurige noodzaak is dat de ondervonden beperking onomkeerbaar is, naar de stand van de medische wetenschap op het moment van aanvraag. Er is dus redelijkerwijs geen verbetering te verwachten in de situatie van de inwoner. In dit kader zal de prognose van groot belang zijn. Als de prognose zegt dat de inwoner na enige tijd zonder de benodigde hulpmiddelen of aanpassingen kan functioneren, mag men van een kortdurende noodzaak uitgaan. Bij een wisselend beeld, waarbij periodes van verbetering en terugval elkaar opvolgen, kan men echter uitgaan van een langdurige noodzaak. Bij een inwoner die nog een korte levensverwachting heeft, is er sprake van een langdurige noodzaak. </text:p>
                <text:p text:style-name="al">Situaties waarin voor een korte, afgebakende periode hulp bij het huishouden nodig is (bijvoorbeeld bij een ontregeld huishouden), kunnen een uitzondering vormen op de regel dat de aangevraagde voorziening langdurig noodzakelijk moet zijn. Bij ontslag na een ziekenhuisopname hoort het regelen van hulp bij de huishoudelijke taken tot de eigen verantwoordelijkheid. Van de inwoner mag worden verwacht dat hij zelf een oplossing vindt voor deze tijdelijke situatie. Als de inwoner hier geen mogelijkheden voor heeft en voorliggende voorzieningen niet beschikbaar zijn, kan de inwoner toch in aanmerking komen voor een voorziening.</text:p>
              </text:section>
              <text:section text:name="artikel_id1-3-2-2-2-2-11" text:style-name="artikel">
                <text:p text:style-name="artikel_kop_titel"><text:span text:style-name="artikel_kop_label">Artikel</text:span> <text:span text:style-name="artikel_kop_nr">2.2.2</text:span> Begrenzing in noodzakelijkheid</text:p>
                <text:p text:style-name="al">Een voorziening wordt alleen verstrekt, wanneer deze noodzakelijk is. Dit is niet het geval als er sprake is van een gewenste of makkelijke voorziening.</text:p>
                <text:p text:style-name="al">Ook is geen sprake van een noodzakelijke voorziening als de inwoner mogelijkheden heeft om de ervaren beperking(en) in zelfredzaamheid of participatie op te heffen door middel van:</text:p>
                <text:list text:style-name="id1-3-2-2-2-2-11-4">
                  <text:list-item text:style-override="id1-3-2-2-2-2-11-4-1">
                    <text:number>•</text:number>
                    <text:p text:style-name="al">Eigen kracht</text:p>
                  </text:list-item>
                  <text:list-item text:style-override="id1-3-2-2-2-2-11-4-2">
                    <text:number>•</text:number>
                    <text:p text:style-name="al">Gebruikelijke hulp</text:p>
                  </text:list-item>
                  <text:list-item text:style-override="id1-3-2-2-2-2-11-4-3">
                    <text:number>•</text:number>
                    <text:p text:style-name="al">Mantelzorg</text:p>
                  </text:list-item>
                  <text:list-item text:style-override="id1-3-2-2-2-2-11-4-4">
                    <text:number>•</text:number>
                    <text:p text:style-name="al">Gebruik maken van een algemene voorziening</text:p>
                  </text:list-item>
                  <text:list-item text:style-override="id1-3-2-2-2-2-11-4-5">
                    <text:number>•</text:number>
                    <text:p text:style-name="al">Gebruik maken van een voorliggende voorziening </text:p>
                  </text:list-item>
                </text:list>
              </text:section>
              <text:section text:name="artikel_id1-3-2-2-2-2-12" text:style-name="artikel">
                <text:p text:style-name="artikel_kop_titel"><text:span text:style-name="artikel_kop_label">Artikel</text:span> <text:span text:style-name="artikel_kop_nr">2.2.3</text:span> Goedkoopst compenserende voorziening</text:p>
                <text:p text:style-name="al">Ondersteuning op maat die wordt verstrekt, moet naar objectieve maatstaven zowel compenserend als de meest goedkope ondersteuning op maat zijn. Zijn er twee of meer ondersteuningen op maat compenserend, dan wordt voor de goedkoopste ondersteuning op maat gekozen. Als de inwoner een duurdere voorziening wil (die ook compenserend is) komen de meerkosten van die duurdere voorziening voor rekening van de inwoner. In dergelijke situaties zal de verstrekking plaatsvinden in de vorm van een persoonsgebonden budget (pgb) gebaseerd op de goedkoopst compenserende voorziening. Het is hierbij van belang dat de inwoner met een pgb kan omgaan, dus pgb vaardig is.</text:p>
              </text:section>
              <text:section text:name="artikel_id1-3-2-2-2-2-13" text:style-name="artikel">
                <text:p text:style-name="artikel_kop_titel"><text:span text:style-name="artikel_kop_label">Artikel</text:span> <text:span text:style-name="artikel_kop_nr">2.2.4</text:span> Vermijdbaarheid en voorzienbaarheid</text:p>
                <text:p text:style-name="al">De inwoner kan alleen voor ondersteuning op maat in aanmerking komen als de noodzaak tot ondersteuning redelijkerwijs niet vermijdbaar of voorzienbaar was. Dit betekent dat van iedereen mag worden verwacht op tijd te anticiperen op ondersteuningsvragen die te voorzien zijn. Zo moet iemand die weet dat traplopen, wat al lastig is, op (korte) termijn onmogelijk gaat worden, op tijd maatregelen nemen en bijvoorbeeld gaan zoeken naar een alternatieve woning. Wachten tot het niet langer kan, gaat voorbij aan de eigen verantwoordelijkheid. Dit leidt tot een afwijzing van Wmo ondersteuning op maat. Het zonder voorafgaande schriftelijke toestemming van de gemeente verhuizen naar een woning waarvan bij verhuizing duidelijk is dat deze niet geschikt is voor de inwoner en/of zijn huisgenoten, betekent ook dat er geen aanspraak bestaat op woonvoorzieningen en/ of woningaanpassing(en). </text:p>
                <text:p text:style-name="al">Het enkele feit dat mensen ouder worden, is geen grond voor voorzienbaarheid van noodzaak tot ondersteuning. Hiervoor is het te onzeker óf met de jaren beperkingen ontstaan en welke.</text:p>
                <text:p text:style-name="al">Als er een voorziening in de woning is aangebracht (bijvoorbeeld een douchescherm of een bad) en het was op dat moment te voorzien dat deze voorziening in de toekomst niet meer adequaat zou zijn, bestaat geen aanspraak op compensatie in het kader van de wet. Voorzienbaarheid moet goed onderzocht worden en in kaart worden gebracht. Van belang is wanneer en wat de inwoner had kunnen weten. </text:p>
                <text:p text:style-name="al">Als een inwoner een aantal jaar geleden een bad heeft laten plaatsen en in de jaren daarna pas gezondheidsklachten heeft ontwikkeld, kan gesteld worden dat de problemen niet te voorzien waren voor de inwoner. Echter is het wel mogelijk dat op het moment dat de gezondheidsklachten ontstonden, de inwoner al had kunnen voorzien dat er problemen met de woning zouden ontstaan. Van een inwoner kan verwacht worden dat hij rekening houdend met deze verwachting nagedacht zou hebben over bijvoorbeeld verhuizen of andere aanpassingen in het huis.</text:p>
              </text:section>
              <text:section text:name="artikel_id1-3-2-2-2-2-14" text:style-name="artikel">
                <text:p text:style-name="artikel_kop_titel"><text:span text:style-name="artikel_kop_label">Artikel</text:span> <text:span text:style-name="artikel_kop_nr">2.2.5</text:span> Eerder verstrekte voorziening</text:p>
                <text:p text:style-name="al">Er bestaat geen aanspraak op ondersteuning op maat als de aanvraag gaat over een eerder verstrekte voorziening in het kader van enige wettelijke bepaling of regeling én de normale afschrijvingstermijn van de voorziening nog niet is verstreken. </text:p>
                <text:p text:style-name="al">Er kan sprake zijn van een uitzondering als de eerder verstrekte voorziening verloren is gegaan door omstandigheden die niet aan de inwoner zijn toe te rekenen of als deze voorziening niet meer passend is. Het is ook redelijk te achten dat de inwoner – als een andere dan hemzelf schade heeft veroorzaakt – diegene aansprakelijk stelt.</text:p>
              </text:section>
              <text:section text:name="artikel_id1-3-2-2-2-2-15" text:style-name="artikel">
                <text:p text:style-name="artikel_kop_titel"><text:span text:style-name="artikel_kop_label">Artikel</text:span> <text:span text:style-name="artikel_kop_nr">2.2.6</text:span> Normale afschrijvingstermijn </text:p>
                <text:p text:style-name="al">Het college verstaat onder de normale afschrijvingsduur de technische afschrijvingsduur. Dit houdt in dat het college niet verplicht is een economisch afgeschreven voorziening in te nemen en een nieuwe ondersteuning op maat te verstrekken, als de huidige voorziening nog in goede staat is en passend is voor de inwoner.</text:p>
              </text:section>
              <text:section text:name="artikel_id1-3-2-2-2-2-16" text:style-name="artikel">
                <text:p text:style-name="artikel_kop_titel"><text:span text:style-name="artikel_kop_label">Artikel</text:span> <text:span text:style-name="artikel_kop_nr">2.2.7</text:span> Geen aanleiding voor verhuizen, tenzij belangrijke reden</text:p>
                <text:p text:style-name="al">Als een inwoner verhuist van een (door hem zelf) geschikt gemaakte woning naar een ongeschikte woning, worden oorspronkelijke aanpassingen uit de oude woning, niet vergoed in de nieuwe ongeschikte woning. Dat is anders als er een belangrijke reden voor de verhuizing bestaat. </text:p>
                <text:p text:style-name="al">Voorbeelden van belangrijke reden zijn: het gaan samenwonen, huwelijk of (echt)scheiding en het aanvaarden van werk op een zodanige afstand dat verhuizen noodzakelijk is. De beoordeling of sprake is van een belangrijke reden hangt steeds af van een weging van alle van belang zijnde feiten en omstandigheden. </text:p>
                <text:p text:style-name="al">Er is alleen sprake van een belangrijke reden die aanleiding vormt voor toewijzing van de ondersteuning op maat als de inwoner geen in redelijkheid van hem te vragen eigen mogelijkheden heeft om zelf voor een passende oplossing te zorgen. In deze uitzonderingssituaties mag van de inwoner verwacht worden dat de inwoner vooraf contact opneemt met de gemeente, zodat de gemeente mee kan bepalen wat de goedkoopst passende oplossing is.</text:p>
              </text:section>
            </text:section>
            <text:p text:style-name="hoofdstuk_bottom"/>
          </text:section>
          <text:section text:name="hoofdstuk_id1-3-2-2-3" text:style-name="hoofdstuk">
            <text:p text:style-name="hoofdstuk_kop"><text:span text:style-name="label">Hoofdstuk</text:span> <text:span text:style-name="nr">3.</text:span> Meedoen in de samenleving</text:p>
            <text:section text:name="artikel_id1-3-2-2-3-2" text:style-name="artikel">
              <text:p text:style-name="artikel_kop_titel"><text:span text:style-name="artikel_kop_label">Artikel</text:span> <text:span text:style-name="artikel_kop_nr">3.1</text:span> Individuele begeleiding </text:p>
              <text:p text:style-name="al">Begeleiding kan worden ingezet om te ondersteunen bij het aanbrengen van structuur of het voeren van regie. Begeleiding kan ook verstrekt worden voor het oefenen van vaardigheden of handelingen of voor het houden van toezicht op een inwoner.</text:p>
              <text:p text:style-name="al">
              <text:span text:style-name="nadrukvet">Criteria</text:span>
            </text:p>
              <text:p text:style-name="al">
              <text:span text:style-name="nadrukvet"/>Om in aanmerking te komen voor begeleiding moet uit de stappen van zorgvuldige onderzoek blijken dat er sprake is van een beperking op onder andere de volgende vier terreinen. </text:p>
              <text:list text:style-name="id1-3-2-2-3-2-5">
                <text:list-item text:style-override="id1-3-2-2-3-2-5-1">
                  <text:number>1.</text:number>
                  <text:p text:style-name="al">sociale redzaamheid; </text:p>
                </text:list-item>
                <text:list-item text:style-override="id1-3-2-2-3-2-5-2">
                  <text:number>2.</text:number>
                  <text:p text:style-name="al">probleemgedrag; </text:p>
                </text:list-item>
                <text:list-item text:style-override="id1-3-2-2-3-2-5-3">
                  <text:number>3.</text:number>
                  <text:p text:style-name="al">psychisch functioneren; of</text:p>
                </text:list-item>
                <text:list-item text:style-override="id1-3-2-2-3-2-5-4">
                  <text:number>4.</text:number>
                  <text:p text:style-name="al">geheugen- en oriëntatiestoornissen.</text:p>
                </text:list-item>
              </text:list>
            </text:section>
            <text:section text:name="artikel_id1-3-2-2-3-3" text:style-name="artikel">
              <text:p text:style-name="artikel_kop_titel"><text:span text:style-name="artikel_kop_label">Artikel</text:span> <text:span text:style-name="artikel_kop_nr">3.2</text:span> Hulphond</text:p>
              <text:p text:style-name="al">Dit artikel is alleen van toepassing op die honden die niet vallen binnen de afspraken zoals gemaakt in de Zorgverzekeringswet.</text:p>
              <text:p text:style-name="al">Als een hulphond als maatwerkvoorziening wordt ingezet, moet deze worden afgenomen van een erkend opleidingsinstituut. Een eigen hond van de inwoner wordt niet opgeleid tot hulphond. </text:p>
              <text:p text:style-name="al">De kosten van aanschaf, opleiding en onderhoud van de hulphond komen voor vergoeding in aanmerking. Voor kosten van onderhoud wordt aangesloten bij het tarief van zorgverzekeraar VGZ. In 2026 bedraagt de vergoeding €1.179,12 per jaar (bron: Reglement hulpmiddelen 2026 VGZ). De tegemoetkoming wordt uitgekeerd nadat is geconstateerd dat de inwoner nog steeds gebruik maakt van de hulphond.</text:p>
              <text:p text:style-name="al">Indien de gevraagde hond als taak heeft het geven van positieve aandacht aan de inwoner, het bieden van een gevoel van veiligheid en geruststellend aanwezig zijn, volstaat een ‘gewone’ hond. De kosten voor deze ‘gewone’ hond zijn voor eigen rekening.</text:p>
            </text:section>
            <text:section text:name="artikel_id1-3-2-2-3-4" text:style-name="artikel">
              <text:p text:style-name="artikel_kop_titel"><text:span text:style-name="artikel_kop_label">Artikel</text:span> <text:span text:style-name="artikel_kop_nr">3.3</text:span> Groepsbegeleiding (dagbesteding)</text:p>
              <text:p text:style-name="al">Dagbesteding betekent een structurele tijdsbesteding met een welomschreven, beoogd resultaat die de inwoner actief betrekt en die hem zingeving verleent. Dagbesteding omvat niet:</text:p>
              <text:list text:style-name="id1-3-2-2-3-4-3">
                <text:list-item text:style-override="id1-3-2-2-3-4-3-1">
                  <text:number>•</text:number>
                  <text:p text:style-name="al">een reguliere dagstructurering, aangeboden in de woon-/verblijfssituatie;</text:p>
                </text:list-item>
                <text:list-item text:style-override="id1-3-2-2-3-4-3-2">
                  <text:number>•</text:number>
                  <text:p text:style-name="al">een welzijnsactiviteit zoals zang, bingo, uitstapjes en dergelijke.</text:p>
                </text:list-item>
              </text:list>
              <text:p text:style-name="al">
              <text:span text:style-name="nadrukvet">Criteria</text:span>
            </text:p>
              <text:p text:style-name="al">
              <text:span text:style-name="nadrukvet"/>Om in aanmerking te komen voor dagbesteding moet uit de stappen van zorgvuldig onderzoek blijken dat er sprake is van een beperking op onder andere de volgende vier terreinen. </text:p>
              <text:list text:style-name="id1-3-2-2-3-4-6">
                <text:list-item text:style-override="id1-3-2-2-3-4-6-1">
                  <text:number>1.</text:number>
                  <text:p text:style-name="al">sociale redzaamheid; </text:p>
                </text:list-item>
                <text:list-item text:style-override="id1-3-2-2-3-4-6-2">
                  <text:number>2.</text:number>
                  <text:p text:style-name="al">probleemgedrag;</text:p>
                </text:list-item>
                <text:list-item text:style-override="id1-3-2-2-3-4-6-3">
                  <text:number>3.</text:number>
                  <text:p text:style-name="al">psychisch functioneren; of</text:p>
                </text:list-item>
                <text:list-item text:style-override="id1-3-2-2-3-4-6-4">
                  <text:number>4.</text:number>
                  <text:p text:style-name="al">geheugen- en oriëntatiestoornissen.</text:p>
                </text:list-item>
              </text:list>
              <text:p text:style-name="al">Bij groepsbegeleiding kan een indicatie voor vervoer worden afgegeven. Dat gebeurt alleen als de inwoner zich niet zelfstandig, met behulp van het netwerk of met behulp van een algemene voorziening van zijn woning naar de locatie voor groepsbegeleiding kan verplaatsen. De aanbieder moet het vervoer van en naar de dagbesteding aanbieden volgens contract.</text:p>
            </text:section>
            <text:section text:name="artikel_id1-3-2-2-3-5" text:style-name="artikel">
              <text:p text:style-name="artikel_kop_titel"><text:span text:style-name="artikel_kop_label">Artikel</text:span> <text:span text:style-name="artikel_kop_nr">3.4</text:span> Vervoer op maat</text:p>
              <text:p text:style-name="al">Een vervoersvoorziening is een voorziening ter compensatie van beperkingen bij het zich lokaal verplaatsen in de directe woon- en leefomgeving. Dit betreft een maximum afstand van 3000 km per jaar. Hierbij mag rekening gehouden worden met de combinatie van de beschikbare voorzieningen, zoals een rolstoel, een scootmobiel of collectief vervoer.</text:p>
              <text:p text:style-name="al">
              <text:span text:style-name="nadrukvet">Criteria</text:span>
            </text:p>
              <text:p text:style-name="al">De inwoner komt in aanmerking voor een vervoersvoorziening, als hij het openbaar vervoer niet kan bereiken of gebruiken. De Centrale Raad van Beroep (CRvB) heeft het criterium ‘bereiken van het openbaar vervoer’ geoperationaliseerd met het loopafstandscriterium ‘maximale’ loopafstand van 800 meter. Als de inwoner 800 meter zelfstandig (al dan niet met hulpmiddelen) en in een redelijk tempo kan lopen, wordt verwacht dat de inwoner het openbaar vervoer kan bereiken. Als de inwoner het openbaar vervoer kan bereiken, maar niet in staat is het openbaar vervoer te gebruiken (bijvoorbeeld omdat de inwoner niet in het openbaar vervoer kan komen), dan kan er aanleiding zijn wel een vervoersvoorziening te treffen.</text:p>
              <text:p text:style-name="al">Er vindt altijd een individuele beoordeling plaats, waarbij wordt gekeken naar de vervoersbehoefte, de daadwerkelijke afstand tot de bushalte, enzovoorts.</text:p>
              <text:p text:style-name="al">Bij de inzet van vervoersvoorzieningen gelden een aantal algemene uitgangspunten:</text:p>
              <text:list text:style-name="id1-3-2-2-3-5-7">
                <text:list-item text:style-override="id1-3-2-2-3-5-7-1">
                  <text:number>•</text:number>
                  <text:p text:style-name="al">Gebruik van algemeen gebruikelijke voorzieningen is door een beperking niet mogelijk. </text:p>
                </text:list-item>
                <text:list-item text:style-override="id1-3-2-2-3-5-7-2">
                  <text:number>•</text:number>
                  <text:p text:style-name="al">Bij een individuele ondersteuning op maat, zoals een driewielfiets of scootmobiel, moet er voldoende verkeersinzicht zijn om veilig aan het verkeer te kunnen deelnemen. </text:p>
                </text:list-item>
                <text:list-item text:style-override="id1-3-2-2-3-5-7-3">
                  <text:number>•</text:number>
                  <text:p text:style-name="al">Om een scootmobiel te kunnen rijden, is het van belang dat de gebruiker voldoende arm-/handfunctie en rompbalans heeft, zodat de gebruiker de scootmobiel kan bedienen en het stuur kan gebruiken.</text:p>
                </text:list-item>
                <text:list-item text:style-override="id1-3-2-2-3-5-7-4">
                  <text:number>•</text:number>
                  <text:p text:style-name="al">Voor een elektrische rolstoel geldt dat de inwoner voor de meeste dagelijkse verplaatsingen afhankelijk is van een hulpmiddel.</text:p>
                </text:list-item>
              </text:list>
            </text:section>
            <text:section text:name="artikel_id1-3-2-2-3-6" text:style-name="artikel">
              <text:p text:style-name="artikel_kop_titel"><text:span text:style-name="artikel_kop_label">Artikel</text:span> <text:span text:style-name="artikel_kop_nr">3.5</text:span> Vervoersbehoefte</text:p>
              <text:p text:style-name="al">De vervoersbehoefte is mede bepalend voor de vraag of aanspraak bestaat op een (maatwerk)voorziening en – in geval van een ondersteuning op maat – waaruit deze moet bestaan.</text:p>
              <text:p text:style-name="al">Kinderen tot 12 jaar hebben in het algemeen geen zelfstandige vervoersbehoefte. Zij kunnen met de ouders mee, al dan niet met het openbaar vervoer, zonder dat een voorziening nodig is. Als een kind gebruik moet maken van een speciale wandelwagen of rolstoel, betreft het een uitzondering. Het kan zijn dat normaal openbaar vervoer niet kan. Mogelijk kan wel een aangepaste fiets (drie-, vierwieler of tandem) worden verstrekt.</text:p>
            </text:section>
            <text:section text:name="artikel_id1-3-2-2-3-7" text:style-name="artikel">
              <text:p text:style-name="artikel_kop_titel"><text:span text:style-name="artikel_kop_label">Artikel</text:span> <text:span text:style-name="artikel_kop_nr">3.6</text:span> Sportvoorzieningen </text:p>
              <text:p text:style-name="al">De inwoner komt voor een sportvoorziening in aanmerking als sporten zonder sportvoorziening niet mogelijk is door beperkingen. Bij veel (gehandicapten)sportverenigingen bestaat de mogelijkheid een sportvoorziening te lenen om uit te proberen of een bepaalde sport die aantrekkelijk lijkt ook bij iemand past. Dit kan nuttig zijn om te voorkomen dat de inwoner een aangeschafte sportvoorziening uiteindelijk niet of nauwelijks gebruikt.</text:p>
              <text:p text:style-name="al">Topsport zal net als bij niet-gehandicapten, vaak hoge uitgaven vragen voor sporthulpmiddelen. Deze regeling geldt daar niet voor. Topsport zal vaak een beroep op sponsoring noodzakelijk maken.</text:p>
            </text:section>
            <text:p text:style-name="hoofdstuk_bottom"/>
          </text:section>
          <text:section text:name="hoofdstuk_id1-3-2-2-4" text:style-name="hoofdstuk">
            <text:p text:style-name="hoofdstuk_kop"><text:span text:style-name="label">Hoofdstuk</text:span> <text:span text:style-name="nr">4.</text:span> Wonen in een veilige en gezonde omgeving</text:p>
            <text:section text:name="paragraaf_id1-3-2-2-4-2" text:style-name="paragraaf">
              <text:p text:style-name="paragraaf_kop"><text:span text:style-name="label">Artikel</text:span> <text:span text:style-name="nr">4.1</text:span> Zelfstandig en veilig wonen</text:p>
              <text:section text:name="artikel_id1-3-2-2-4-2-2" text:style-name="artikel">
                <text:p text:style-name="artikel_kop_titel"><text:span text:style-name="artikel_kop_label">Artikel</text:span> <text:span text:style-name="artikel_kop_nr">4.1.1</text:span> Geschikte woning</text:p>
                <text:p text:style-name="al">Het gaat om het compenseren van de beperkingen die een inwoner bij het normale gebruik van zijn woning ondervindt. Het normale gebruik van de woning betekent dat een persoon de woning kan bereiken, gebruiken en zich in en om deze woning kan verplaatsen. De persoon moet de elementaire woonfuncties kunnen uitvoeren. In andere woorden de activiteiten die de gemiddelde bewoner in zijn woning in elk geval uitvoert. Het gaat daarbij onder andere om slapen, lichaamsreiniging, toiletgang, het bereiden en consumeren van maaltijden en het zich verplaatsen in de woning. Voor kinderen komt daar bij het veilig kunnen spelen in de woonruimte.</text:p>
                <text:p text:style-name="al">Als de woning niet of alleen tegen zeer hoge kosten aangepast kan worden, verwacht de gemeente in principe dat de inwoner verhuist naar een geschikte(re) woning, tenzij uit onderzoek blijkt dat dit verhuisprimaat niet van toepassing is. </text:p>
                <text:p text:style-name="al">Als het verhuisprimaat van toepassing is, krijgt de inwoner een vergoeding voor de verhuizing en de inrichting van de nieuwe woning. Deze vergoeding wordt jaarlijks geïndexeerd op basis van consumentenprijzenindex van het CBS en is voor 2026 vastgesteld op € 3.213,14.</text:p>
                <text:p text:style-name="al">Zeer hoge kosten zijn kosten van meer dan € 18.000,- in de periode van de komende 5 jaar. De gemeente kijkt bij de eerste melding in het uitgevoerde onderzoek of door de gezondheidssituatie van de inwoner of door de situatie van de woning in een periode van 5 jaar nog meerdere aanpassingen verwacht worden die het bedrag van € 18.000,- gaan overschrijden. </text:p>
                <text:p text:style-name="al">De verhuiskostenvergoeding kan pas worden toegekend als uit onderzoek blijkt dat dit ook de juiste voorziening is. </text:p>
                <text:p text:style-name="al">De gemeente verricht dit onderzoek zonodig met medewerking van een externe deskundige. In het onderzoek komt in ieder geval aan de orde (zie ook bijlage 2):</text:p>
                <text:list text:style-name="id1-3-2-2-4-2-2-8">
                  <text:list-item text:style-override="id1-3-2-2-4-2-2-8-1">
                    <text:number>•</text:number>
                    <text:p text:style-name="al">De aanwezigheid van aangepaste of eenvoudig aan te passen woningen</text:p>
                  </text:list-item>
                  <text:list-item text:style-override="id1-3-2-2-4-2-2-8-2">
                    <text:number>•</text:number>
                    <text:p text:style-name="al">Kostenvergelijking tussen aanpassen en verhuizen</text:p>
                  </text:list-item>
                  <text:list-item text:style-override="id1-3-2-2-4-2-2-8-3">
                    <text:number>•</text:number>
                    <text:p text:style-name="al">Volkshuisvestelijke factor</text:p>
                  </text:list-item>
                  <text:list-item text:style-override="id1-3-2-2-4-2-2-8-4">
                    <text:number>•</text:number>
                    <text:p text:style-name="al">De woning moet binnen een medisch aanvaardbare termijn beschikbaar zijn</text:p>
                  </text:list-item>
                  <text:list-item text:style-override="id1-3-2-2-4-2-2-8-5">
                    <text:number>•</text:number>
                    <text:p text:style-name="al">Sociale omstandigheden</text:p>
                  </text:list-item>
                  <text:list-item text:style-override="id1-3-2-2-4-2-2-8-6">
                    <text:number>•</text:number>
                    <text:p text:style-name="al">Afstemming met andere voorzieningen</text:p>
                  </text:list-item>
                  <text:list-item text:style-override="id1-3-2-2-4-2-2-8-7">
                    <text:number>•</text:number>
                    <text:p text:style-name="al">Werksituatie</text:p>
                  </text:list-item>
                  <text:list-item text:style-override="id1-3-2-2-4-2-2-8-8">
                    <text:number>•</text:number>
                    <text:p text:style-name="al">Verandering in woonlasten</text:p>
                  </text:list-item>
                  <text:list-item text:style-override="id1-3-2-2-4-2-2-8-9">
                    <text:number>•</text:number>
                    <text:p text:style-name="al">Wooncomfort</text:p>
                  </text:list-item>
                  <text:list-item text:style-override="id1-3-2-2-4-2-2-8-10">
                    <text:number>•</text:number>
                    <text:p text:style-name="al">Is de inwoner huurder of eigenaar van de woning?</text:p>
                  </text:list-item>
                  <text:list-item text:style-override="id1-3-2-2-4-2-2-8-11">
                    <text:number>•</text:number>
                    <text:p text:style-name="al">De wil van de inwoner om te verhuizen </text:p>
                  </text:list-item>
                </text:list>
                <text:p text:style-name="al">De gemeente kan voor een aantal van deze onderdelen een sociaal-medisch adviseur inschakelen om deze onderdelen te onderzoeken.</text:p>
              </text:section>
              <text:section text:name="artikel_id1-3-2-2-4-2-3" text:style-name="artikel">
                <text:p text:style-name="artikel_kop_titel"><text:span text:style-name="artikel_kop_label">Artikel</text:span> <text:span text:style-name="artikel_kop_nr">4.1.2</text:span> Wanneer geen aanpassing</text:p>
                <text:p text:style-name="al">Een woning wordt niet aangepast als de inwoner verblijft in een hotel of pension, een tweede woning, een trekkerwoonwagen, een klooster, een vakantiewoning, een recreatiewoning, een ADL-clusterwoning of een gehuurde woonruimte waarvoor de inwoner geen huurtoeslag kan krijgen. </text:p>
              </text:section>
              <text:section text:name="artikel_id1-3-2-2-4-2-4" text:style-name="artikel">
                <text:p text:style-name="artikel_kop_titel"><text:span text:style-name="artikel_kop_label">Artikel</text:span> <text:span text:style-name="artikel_kop_nr">4.1.3</text:span> Bezoekbaar maken</text:p>
                <text:p text:style-name="al">Het college kan bijdragen aan het bezoekbaar maken van één woning in de gemeente, als de inwoner in een instelling verblijft die valt onder de Wet langdurige zorg (Wlz). Het betreft hier een buitenwettelijke voorziening, omdat de inwoner geen inwoner is van de gemeente of niet zijn hoofdverblijf heeft in de woning die bezoekbaar wordt gemaakt. Onder bezoekbaar maken valt het met een woonvoorziening bewerkstelligen dat de inwoner de woonruimte, de woonkamer en een toilet kan bereiken.</text:p>
              </text:section>
              <text:section text:name="artikel_id1-3-2-2-4-2-5" text:style-name="artikel">
                <text:p text:style-name="artikel_kop_titel"><text:span text:style-name="artikel_kop_label">Artikel</text:span> <text:span text:style-name="artikel_kop_nr">4.1.4</text:span> Wmo hulpmiddelen thuis na verhuizing</text:p>
                <text:p text:style-name="al">Voor inwoners die verhuizen naar een intramurale instelling en tenminste 18 dagen per jaar thuis logeren, kunnen Wmo-hulpmiddelen die moeilijk vervoerd kunnen worden van thuis naar de instelling (zoals een tillift of douchebrancard) en een traplift, thuis kosteloos blijven staan. </text:p>
              </text:section>
              <text:section text:name="artikel_id1-3-2-2-4-2-6" text:style-name="artikel">
                <text:p text:style-name="artikel_kop_titel"><text:span text:style-name="artikel_kop_label">Artikel</text:span> <text:span text:style-name="artikel_kop_nr">4.2</text:span> Een schone en leefbare woning</text:p>
                <text:p text:style-name="al">Ondersteuning en regie bij het voeren van een huishouden (hierna: hulp bij huishouden of HbH) is aan de orde als er beperkingen zijn bij het voeren van een gestructureerd huishouden. Dat kan zich uiten door (dreigende) vervuiling van de woning of kleding, doordat de inwoner het huishouden niet meer (voldoende) zelf kan doen. In noodsituaties (bijvoorbeeld plotselinge uitval van de verzorgers door ziekenhuisopname) kan ondersteuning worden geboden voor de verzorging van minderjarige kinderen.</text:p>
                <text:p text:style-name="al">Hulp bij huishouden op onderstaande resultaten wordt alleen geboden, wanneer er geen andere oplossingen zijn die de problemen die de inwoner ondervindt kunnen voorkomen of oplossen. In de dagelijkse praktijk betekent dit dat (waar mogelijk) de inwoner, zijn leefeenheid of netwerk de huishoudelijke werkzaamheden (blijven) uitvoeren. Aanvullend hierop wordt ondersteuning bij het huishouden geboden. Van een inwoner wordt medewerking gevraagd om deze ondersteuning zo efficiënt mogelijk te kunnen organiseren. Dit betekent dat van de betrokkene mag worden verwacht dat de inwoner hiermee rekening houdt bij de inrichting van de woning en planning van huishoudelijke werkzaamheden. </text:p>
                <text:p text:style-name="al">Als voorbeeld: </text:p>
                <text:list text:style-name="id1-3-2-2-4-2-6-5">
                  <text:list-item text:style-override="id1-3-2-2-4-2-6-5-1">
                    <text:number>•</text:number>
                    <text:p text:style-name="al">De inwoner mag uiteraard de woning gezellig maken door het plaatsen van snuisterijen of beeldjes. Maar als de woning hier vol mee staat, belemmert dit de voortgang van de werkzaamheden. Dit kan betekenen dat we de inwoner vragen voor de komst van de hulp de spulletjes alvast van het dressoir of de tafel te halen en later weer terug te plaatsen. De inwoner kan de spullen ook opruimen. De inwoner kan ervoor kiezen dit niet te doen, maar dat kan effect hebben op de manier waarop bijvoorbeeld wordt gestoft. </text:p>
                  </text:list-item>
                  <text:list-item text:style-override="id1-3-2-2-4-2-6-5-2">
                    <text:number>•</text:number>
                    <text:p text:style-name="al">De inwoner mag gevraagd worden van schoonmaakdag te wisselen of zijn weekprogramma hierop aan te passen.</text:p>
                  </text:list-item>
                </text:list>
                <text:p text:style-name="al">Het gaat bij hulp bij huishouden om de volgende resultaten:</text:p>
                <text:list text:style-name="id1-3-2-2-4-2-6-7">
                  <text:list-item text:style-override="id1-3-2-2-4-2-6-7-1">
                    <text:number>1.</text:number>
                    <text:p text:style-name="al">Het huis is schoon en leefbaar;</text:p>
                  </text:list-item>
                  <text:list-item text:style-override="id1-3-2-2-4-2-6-7-2">
                    <text:number>2.</text:number>
                    <text:p text:style-name="al">De inwoner beschikt over schone en draagbare kleding;</text:p>
                  </text:list-item>
                  <text:list-item text:style-override="id1-3-2-2-4-2-6-7-3">
                    <text:number>3.</text:number>
                    <text:p text:style-name="al">De inwoner beschikt over primaire levensbehoeften en maaltijden;</text:p>
                  </text:list-item>
                  <text:list-item text:style-override="id1-3-2-2-4-2-6-7-4">
                    <text:number>4.</text:number>
                    <text:p text:style-name="al">Er wordt thuis gezorgd voor de minderjarige kinderen die tot het huishouden behoren;</text:p>
                  </text:list-item>
                  <text:list-item text:style-override="id1-3-2-2-4-2-6-7-5">
                    <text:number>5.</text:number>
                    <text:p text:style-name="al">Er is sprake van regie over het doen van het huishouden.</text:p>
                  </text:list-item>
                </text:list>
                <text:p text:style-name="al">HbH kent een algemene voorziening en een maatwerkvoorziening. De algemene voorziening is voorliggend op de maatwerkvoorziening. De algemene voorziening is bedoeld voor inwoners die zelf de regie kunnen voeren op het huishouden. De omvang bedraagt maximaal 52 uur per jaar verdeeld. Uitgangspunt is dat, tenzij aanbieder en inwoner een andere afspraak maken, de hulp verdeeld over een jaar 1 keer per 2 weken wordt ingezet. De inwoner betaalt voor de algemene voorziening een eigen bijdrage conform het abonnementstarief (voor 2026 maximaal € 21,80 per maand). Wanneer de algemene voorziening niet meer toereikend is, kan de maatwerkvoorziening hulp bij huishouden worden aangevraagd.</text:p>
                <text:p text:style-name="al">Binnen de resultaten onderscheiden we diverse HbH-activiteiten waarop de hulp bij huishouden zich kan richten. Per individuele situatie stelt de gemeente in overleg met de inwoner en de door hem gekozen zorgaanbieder vast hoeveel uur nodig zijn om de woning schoon en leefbaar te houden. </text:p>
                <text:p text:style-name="al">Mocht hierover verschil van inzicht bestaan bij de betrokken partijen, dan kan worden teruggevallen op het Normenkader huishoudelijke ondersteuning 2025 van bureau HHM dat objectieve criteria en concrete normen bevat voor een schone en leefbare woning. </text:p>
                <text:p text:style-name="al">Zie bijlage 1</text:p>
              </text:section>
            </text:section>
            <text:section text:name="paragraaf_id1-3-2-2-4-3" text:style-name="paragraaf">
              <text:p text:style-name="paragraaf_kop"><text:span text:style-name="label">Artikel</text:span> <text:span text:style-name="nr">4.3</text:span> Beschermd wonen en maatschappelijke opvang</text:p>
              <text:section text:name="artikel_id1-3-2-2-4-3-2" text:style-name="artikel">
                <text:p text:style-name="artikel_kop_titel"><text:span text:style-name="artikel_kop_label">Artikel</text:span> <text:span text:style-name="artikel_kop_nr">4.3.1</text:span> Centrale toegang</text:p>
                <text:p text:style-name="al">De sociale (wijk)teams verlenen toegang tot beschermd wonen en maatschappelijke opvang. Hierbij worden zij geadviseerd door het regionaal Netwerk Opvang en Wonen. </text:p>
              </text:section>
              <text:section text:name="artikel_id1-3-2-2-4-3-3" text:style-name="artikel">
                <text:p text:style-name="artikel_kop_titel"><text:span text:style-name="artikel_kop_label">Artikel</text:span> <text:span text:style-name="artikel_kop_nr">4.3.2</text:span> Verhuizing binnen samenwerkende regio (Meierij en Bommelerwaard)</text:p>
                <text:p text:style-name="al">Als sprake is van verhuizing van een inwoner binnen de regio Meierij en Bommelerwaard, neemt de ontvangende gemeente de lopende beschikking automatisch over. De vertrekkende gemeente beëindigt tegelijkertijd de beschikking.</text:p>
              </text:section>
              <text:section text:name="artikel_id1-3-2-2-4-3-4" text:style-name="artikel">
                <text:p text:style-name="artikel_kop_titel"><text:span text:style-name="artikel_kop_label">Artikel</text:span> <text:span text:style-name="artikel_kop_nr">4.3.3</text:span> Kleinschalige opvang</text:p>
                <text:p text:style-name="al">De kleinschalige opvang is voor mensen en gezinnen die dakloos worden en met (lichte), ambulante begeleiding weer tot rust kunnen komen en hun leven weer op de rit kunnen krijgen. Zij hebben vaak nog werk of zijn in staat om te werken of een zinvolle daginvulling te krijgen. Zij ontvangen ambulante begeleiding vanuit een maatschappelijke opvang organisatie.</text:p>
                <text:p text:style-name="al">Uitgangspunt is een verblijf van 6 maanden. </text:p>
                <text:p text:style-name="al">Een belanghebbende komt in aanmerking voor kleinschalige opvang als:</text:p>
                <text:list text:style-name="id1-3-2-2-4-3-4-5">
                  <text:list-item text:style-override="id1-3-2-2-4-3-4-5-1">
                    <text:number>1.</text:number>
                    <text:p text:style-name="al">Een belanghebbende werk of daginvulling (bijvoorbeeld studie) heeft of in staat is zelfstandig of met lichte begeleiding aan werk of daginvulling te komen binnen één maand; of</text:p>
                  </text:list-item>
                  <text:list-item text:style-override="id1-3-2-2-4-3-4-5-2">
                    <text:number>2.</text:number>
                    <text:p text:style-name="al">Een belanghebbende voldoende zelfredzaam is en voldoende woonvaardigheden heeft om zelfstandig op kamers te wonen.</text:p>
                  </text:list-item>
                </text:list>
                <text:p text:style-name="al">Werkwijze aanmeldingsprocedure kleinschalige maatschappelijke opvang:</text:p>
                <text:list text:style-name="id1-3-2-2-4-3-4-7">
                  <text:list-item text:style-override="id1-3-2-2-4-3-4-7-1">
                    <text:number>1.</text:number>
                    <text:p text:style-name="al">Een belanghebbende of verwijzer dient een (schriftelijke) aanvraag voor een kleinschalige maatschappelijke opvangvoorziening in Meierijstad in via het daartoe bestemde contactformulier op de website. Voor vragen of informatie is mailadres maatschappelijkeopvang@meierijstad.nl beschikbaar.</text:p>
                  </text:list-item>
                  <text:list-item text:style-override="id1-3-2-2-4-3-4-7-2">
                    <text:number>2.</text:number>
                    <text:p text:style-name="al">Het sociale team beoordeelt samen met de maatschappelijke opvang organisatie het verzoek aan de hand van de criteria in paragraaf 5.5 van de verordening en aan de hand van de zelfredzaamheidsmatrix (ZRM). Bij toewijzing verstrekt de gemeente een beschikking.</text:p>
                  </text:list-item>
                </text:list>
                <text:p text:style-name="al">De toelatingsbeschikking beschrijft voor hoeveel maanden iemand toegang krijgt tot de opvangvoorziening. Twee weken voor het aflopen van de beschikking, wordt de belanghebbende opnieuw besproken als verlenging gewenst is.</text:p>
              </text:section>
              <text:section text:name="artikel_id1-3-2-2-4-3-5" text:style-name="artikel">
                <text:p text:style-name="artikel_kop_titel"><text:span text:style-name="artikel_kop_label">Artikel</text:span> <text:span text:style-name="artikel_kop_nr">4.3.4</text:span> Eigen bijdrage</text:p>
                <text:p text:style-name="al">Inwoners betalen zelf de huur, waarvoor een overeenkomst afgesloten wordt. </text:p>
              </text:section>
            </text:section>
            <text:section text:name="paragraaf_id1-3-2-2-4-4" text:style-name="paragraaf">
              <text:p text:style-name="paragraaf_kop"><text:span text:style-name="label">Artikel</text:span> <text:span text:style-name="nr">4.4</text:span> Ondersteuning mantelzorg</text:p>
              <text:section text:name="artikel_id1-3-2-2-4-4-2" text:style-name="artikel">
                <text:p text:style-name="artikel_kop_titel"><text:span text:style-name="artikel_kop_label">Artikel</text:span> <text:span text:style-name="artikel_kop_nr">4.4.1</text:span> Kortdurend verblijf</text:p>
                <text:p text:style-name="al">Kortdurend verblijf is bedoeld ter ontlasting van de mantelzorger (maar ook van huisgenoten die gebruikelijke hulp leveren). Het zwaartepunt ligt bij kortdurend verblijf vooral op het logeren ergens anders met als beoogd resultaat het overnemen van het intensieve toezicht op de inwoner ter ontlasting van de gebruikelijke hulp of mantelzorg. Het kortdurend verblijf is dus te karakteriseren als logeren ter aanvulling op het wonen in de thuissituatie. </text:p>
                <text:p text:style-name="al">Het doel van de 'time-out' is preventie en meerledig. De inzet is erop gericht om te voorkomen dat de mantelzorger overbelast raakt en zelf gezondheidsproblemen krijgt. Voor de zorgvrager kan inzet van zwaardere zorgvormen worden uitgesteld of voorkomen. Positief neveneffect is dat de inwoner laagdrempelig kennis kan maken met het verblijven in een intramurale verblijfssetting.</text:p>
                <text:p text:style-name="al">Kortdurend verblijf is geen oplossing voor crisissituaties, verblijf voor een medisch herstel (het Eerstelijns Verblijf (ELV) uit de Zvw) of overbruggingszorg naar bijvoorbeeld de Wlz.</text:p>
                <text:p text:style-name="al">
                <text:span text:style-name="nadrukvet">Criteria</text:span>
              </text:p>
                <text:p text:style-name="al">
                <text:span text:style-name="nadrukvet"/>De inwoner komt in aanmerking voor kortdurend verblijf als hij voldoet aan alle hieronder genoemde voorwaarden:</text:p>
                <text:list text:style-name="id1-3-2-2-4-4-2-7">
                  <text:list-item text:style-override="id1-3-2-2-4-4-2-7-1">
                    <text:number>1.</text:number>
                    <text:p text:style-name="al">De inwoner heeft bijvoorbeeld een somatische, psychiatrische, psycho-geriatrische beperking of een verstandelijke, lichamelijke of zintuiglijke beperking;</text:p>
                  </text:list-item>
                  <text:list-item text:style-override="id1-3-2-2-4-4-2-7-2">
                    <text:number>2.</text:number>
                    <text:p text:style-name="al">De inwoner is gedurende maximaal twee etmalen per week aangewezen op kortdurend verblijf. Het is mogelijk om etmalen te sparen, zodat een inwoner bijvoorbeeld in verband met vakantie meer etmalen per week af kan nemen. De maximale aaneengesloten periode kortdurend verblijf is 28 dagen. Wel geldt dat het maximum aantal etmalen per jaar 52 bedraagt. Het meenemen naar een volgend kalenderjaar is niet mogelijk.;</text:p>
                  </text:list-item>
                  <text:list-item text:style-override="id1-3-2-2-4-4-2-7-3">
                    <text:number>3.</text:number>
                    <text:p text:style-name="al">De ontlasting van de persoon die gebruikelijke hulp of mantelzorg aan de inwoner levert, is noodzakelijk;</text:p>
                  </text:list-item>
                  <text:list-item text:style-override="id1-3-2-2-4-4-2-7-4">
                    <text:number>4.</text:number>
                    <text:p text:style-name="al">De inwoner is, gezien de ondersteunings- en zorgbehoefte, aangewezen op ondersteuning gepaard gaand met intensief toezicht;</text:p>
                  </text:list-item>
                  <text:list-item text:style-override="id1-3-2-2-4-4-2-7-5">
                    <text:number>5.</text:number>
                    <text:p text:style-name="al">De inwoner kan geen beroep doen op de Wet langdurige zorg of zijn aanvullende zorgverzekering.</text:p>
                  </text:list-item>
                </text:list>
                <text:p text:style-name="al">Bij kortdurend verblijf kan een indicatie voor vervoer gegeven worden. Dat kan alleen als de inwoner niet zelfstandig, met behulp van het netwerk of met behulp van een algemene voorziening zich van de woning van de inwoner naar de locatie voor kortdurend verblijf kan verplaatsen.</text:p>
              </text:section>
            </text:section>
            <text:p text:style-name="hoofdstuk_bottom"/>
          </text:section>
          <text:section text:name="hoofdstuk_id1-3-2-2-5" text:style-name="hoofdstuk">
            <text:p text:style-name="hoofdstuk_kop"><text:span text:style-name="label">Hoofdstuk</text:span> <text:span text:style-name="nr">5.</text:span> De vorm van de ondersteuning</text:p>
            <text:section text:name="artikel_id1-3-2-2-5-2" text:style-name="artikel">
              <text:p text:style-name="artikel_kop_titel"><text:span text:style-name="artikel_kop_label"/> <text:span text:style-name="artikel_kop_nr"/> Inleiding</text:p>
              <text:p text:style-name="al">Op basis van de wet zijn er twee vormen van verstrekking voor ondersteuning op maat. De eerste mogelijkheid is zorg in natura. Dit houdt in dat het college de inwoner een voorziening verstrekt, die hij of zij kant-en-klaar krijgt. De voorziening die de inwoner in natura krijgt, moet het probleem voldoende oplossen.</text:p>
              <text:p text:style-name="al">De tweede mogelijkheid is de in de wet genoemde ondersteuning in de vorm van een persoonsgebonden budget (pgb). Voor het pgb geldt het trekkingsrecht. Dat wil zeggen dat de betaling van hulpverleners verloopt via de Sociale Verzekeringsbank (SVB). Een uitzondering geldt voor een eenmalig pgb, dit kan de gemeente zelf uitbetalen.</text:p>
            </text:section>
            <text:section text:name="paragraaf_id1-3-2-2-5-3" text:style-name="paragraaf">
              <text:p text:style-name="paragraaf_kop"><text:span text:style-name="label">Artikel</text:span> <text:span text:style-name="nr">5.1</text:span> Afwegingskader</text:p>
              <text:section text:name="artikel_id1-3-2-2-5-3-2" text:style-name="artikel">
                <text:p text:style-name="artikel_kop_titel"><text:span text:style-name="artikel_kop_label">Artikel</text:span> <text:span text:style-name="artikel_kop_nr">5.1.1</text:span> De zorg in natura</text:p>
                <text:p text:style-name="al">Het college verstrekt zorg in natura met een beschikking. Deze beschikking bevat de voorwaarden waaronder verstrekking plaatsvindt. </text:p>
              </text:section>
              <text:section text:name="artikel_id1-3-2-2-5-3-3" text:style-name="artikel">
                <text:p text:style-name="artikel_kop_titel"><text:span text:style-name="artikel_kop_label">Artikel</text:span> <text:span text:style-name="artikel_kop_nr">5.1.2</text:span> Het persoonsgebonden budget</text:p>
                <text:p text:style-name="al">Het college verstrekt een pgb met een beschikking. Deze beschikking bevat de voorwaarden waaronder verstrekking plaatsvindt. Een persoonsgebonden budget (pgb) kan een geschikt instrument zijn voor de inwoner om zijn leven naar eigen wensen en behoeften in te vullen. Het is een vorm van verstrekken die bij uitstek geschikt is voor de inwoner die zelf de regie over zijn leven kan voeren. De gemeente zet daarom in op de keuzevrijheid voor een persoonsgebonden budget. Hiervoor gebruikt de gemeente een stevige voorlichting en intakegesprek vooraf en een toets aan pgb-vaardigheid.</text:p>
              </text:section>
              <text:section text:name="artikel_id1-3-2-2-5-3-4" text:style-name="artikel">
                <text:p text:style-name="artikel_kop_titel"><text:span text:style-name="artikel_kop_label">Artikel</text:span> <text:span text:style-name="artikel_kop_nr">5.2</text:span> Voorwaarden om in aanmerking te komen voor een pgb </text:p>
                <text:p text:style-name="al">De wet en de verordening bevatten een aantal voorwaarden waaraan een inwoner moet voldoen om voor een pgb in aanmerking te komen. </text:p>
              </text:section>
              <text:section text:name="artikel_id1-3-2-2-5-3-5" text:style-name="artikel">
                <text:p text:style-name="artikel_kop_titel"><text:span text:style-name="artikel_kop_label">Artikel</text:span> <text:span text:style-name="artikel_kop_nr">5.2.1</text:span> Bekwaamheid inwoner en/of zijn vertegenwoordiger</text:p>
                <text:p text:style-name="al">Een van de voorwaarden is dat de inwoner en/of zijn vertegenwoordiger bekwaam is. Dit betekent dat deze op eigen kracht of met hulp van iemand uit zijn sociaal netwerk of een vertegenwoordiger op een verantwoorde manier kan omgaan met een pgb. De gemeente beoordeelt deze bekwaamheid vooraf. We gebruiken hiervoor de toets op pgb-vaardigheid (zie bijlage 3). Bij deze toets kijken we of de inwoner en/of zijn vertegenwoordiger de volgende taken kunnen, mogen en willen uitvoeren:</text:p>
                <text:list text:style-name="id1-3-2-2-5-3-5-3">
                  <text:list-item text:style-override="id1-3-2-2-5-3-5-3-1">
                    <text:number>•</text:number>
                    <text:p text:style-name="al">Aanvragen van het pgb</text:p>
                  </text:list-item>
                  <text:list-item text:style-override="id1-3-2-2-5-3-5-3-2">
                    <text:number>•</text:number>
                    <text:p text:style-name="al">Inkopen van de zorg</text:p>
                  </text:list-item>
                  <text:list-item text:style-override="id1-3-2-2-5-3-5-3-3">
                    <text:number>•</text:number>
                    <text:p text:style-name="al">Goed werkgeverschap</text:p>
                  </text:list-item>
                  <text:list-item text:style-override="id1-3-2-2-5-3-5-3-4">
                    <text:number>•</text:number>
                    <text:p text:style-name="al">Coördinatie zorgverleners, familie en mantelzorg</text:p>
                  </text:list-item>
                  <text:list-item text:style-override="id1-3-2-2-5-3-5-3-5">
                    <text:number>•</text:number>
                    <text:p text:style-name="al">Voeren van een administratie</text:p>
                  </text:list-item>
                  <text:list-item text:style-override="id1-3-2-2-5-3-5-3-6">
                    <text:number>•</text:number>
                    <text:p text:style-name="al">Verantwoording afleggen</text:p>
                  </text:list-item>
                  <text:list-item text:style-override="id1-3-2-2-5-3-5-3-7">
                    <text:number>•</text:number>
                    <text:p text:style-name="al">Overkoepelende taken</text:p>
                  </text:list-item>
                </text:list>
                <text:p text:style-name="al">Als er een vermoeden is dat de inwoner – ook met hulp uit zijn sociaal netwerk of zijn vertegenwoordiger – problemen zal hebben met het omgaan met persoonsgebonden budget, vindt geen verstrekking van een persoonsgebonden budget plaats.</text:p>
              </text:section>
              <text:section text:name="artikel_id1-3-2-2-5-3-6" text:style-name="artikel">
                <text:p text:style-name="artikel_kop_titel"><text:span text:style-name="artikel_kop_label">Artikel</text:span> <text:span text:style-name="artikel_kop_nr">5.2.2</text:span> Kwaliteit van de dienstverlening </text:p>
                <text:p text:style-name="al">Afhankelijk van het type hulp en ondersteuning stelt de gemeente eisen aan de kwaliteit van hulp en ondersteuning die wordt geboden met een pgb. In alle gevallen zijn de volgende kwaliteitseisen van toepassing: </text:p>
                <text:list text:style-name="id1-3-2-2-5-3-6-3">
                  <text:list-item text:style-override="id1-3-2-2-5-3-6-3-1">
                    <text:number>•</text:number>
                    <text:p text:style-name="al">De zorgovereenkomst moet zijn afgestemd op het ondersteuningsplan dat met de inwoner is opgesteld en moet leiden tot de daarin afgesproken resultaten;</text:p>
                  </text:list-item>
                  <text:list-item text:style-override="id1-3-2-2-5-3-6-3-2">
                    <text:number>•</text:number>
                    <text:p text:style-name="al">De persoon die ondersteuning verleent, moet over een passende opleiding/registratie beschikken;</text:p>
                  </text:list-item>
                  <text:list-item text:style-override="id1-3-2-2-5-3-6-3-3">
                    <text:number>•</text:number>
                    <text:p text:style-name="al">De persoon die ondersteuning verleent, neemt bij zijn werkzaamheden de zorg voor een goede hulpverlening in acht. De persoon handelt daarbij in overeenstemming met de op hem rustende verantwoordelijkheid. Deze komt voort uit de voor de hulpverlener geldende professionele standaard, uiteraard voor zover de hulpverlener een professional is;</text:p>
                  </text:list-item>
                  <text:list-item text:style-override="id1-3-2-2-5-3-6-3-4">
                    <text:number>•</text:number>
                    <text:p text:style-name="al">Het college toetst periodiek de voortgang en de mate waarin de resultaten worden bereikt. </text:p>
                  </text:list-item>
                </text:list>
              </text:section>
              <text:section text:name="artikel_id1-3-2-2-5-3-7" text:style-name="artikel">
                <text:p text:style-name="artikel_kop_titel"><text:span text:style-name="artikel_kop_label">Artikel</text:span> <text:span text:style-name="artikel_kop_nr">5.3</text:span> Verantwoording en controle </text:p>
                <text:list text:style-name="id1-3-2-2-5-3-7-2">
                  <text:list-item text:style-override="id1-3-2-2-5-3-7-2-1">
                    <text:number>1.</text:number>
                    <text:p text:style-name="al">Iedere budgethouder legt verantwoording af over (de besteding van) het persoonsgebonden budget (pgb).</text:p>
                  </text:list-item>
                  <text:list-item text:style-override="id1-3-2-2-5-3-7-2-2">
                    <text:number>2.</text:number>
                    <text:p text:style-name="al">De controle van de verantwoording van het pgb door de budgethouder aan het college kan steekproefsgewijs plaatsvinden. Dit vindt plaats na afloop van de verstrekking of na afloop van een kalenderjaar.</text:p>
                  </text:list-item>
                </text:list>
              </text:section>
              <text:section text:name="artikel_id1-3-2-2-5-3-8" text:style-name="artikel">
                <text:p text:style-name="artikel_kop_titel"><text:span text:style-name="artikel_kop_label">Artikel</text:span> <text:span text:style-name="artikel_kop_nr">5.4</text:span> Hoogte en tarief pgb</text:p>
                <text:p text:style-name="al">De budgethouder maakt een pgb-plan waarin staat welke ondersteuning hij/zij vanuit het pgb wil betalen en wie de ondersteuning geeft.</text:p>
                <text:p text:style-name="al">Stappen om tot een pgb te komen:</text:p>
                <text:list text:style-name="id1-3-2-2-5-3-8-4">
                  <text:list-item text:style-override="id1-3-2-2-5-3-8-4-1">
                    <text:number>1.</text:number>
                    <text:p text:style-name="al">De consulent (toegang) onderzoekt de hulpvraag en beoordeeld of een voorziening nodig is.</text:p>
                  </text:list-item>
                  <text:list-item text:style-override="id1-3-2-2-5-3-8-4-2">
                    <text:number>2.</text:number>
                    <text:p text:style-name="al">Als er ondersteuning op maat nodig is, bepaalt de consulent (toegang) het juiste product, juiste productzwaarte en aantal uren per maand, zoals omschreven in de verordening, in artikel 2.2.1. </text:p>
                  </text:list-item>
                  <text:list-item text:style-override="id1-3-2-2-5-3-8-4-3">
                    <text:number>3.</text:number>
                    <text:p text:style-name="al">Vervolgens bepaalt de consulent of de aanvrager en/of zijn vertegenwoordiger pgb-vaardig zijn. Hiervoor gebruikt de consulent de toets op de pgb-vaardigheid.</text:p>
                  </text:list-item>
                  <text:list-item text:style-override="id1-3-2-2-5-3-8-4-4">
                    <text:number>4.</text:number>
                    <text:p text:style-name="al">Als de aanvrager en/of zijn vertegenwoordiger niet pgb-vaardig zijn, krijgt deze geen pgb. De inwoner kan dan kiezen voor zorg in natura bij een gecontracteerde aanbieder of afzien van de aanvraag.</text:p>
                  </text:list-item>
                  <text:list-item text:style-override="id1-3-2-2-5-3-8-4-5">
                    <text:number>5.</text:number>
                    <text:p text:style-name="al">Als de aanvrager en/of zijn vertegenwoordiger wel pgb-vaardig zijn, controleert de consulent de volgende gegevens van de beoogde pgb-zorgaanbieder:</text:p>
                    <text:list text:style-name="id1-3-2-2-5-3-8-4-5-3">
                      <text:list-item text:style-override="id1-3-2-2-5-3-8-4-5-3-1">
                        <text:number>a.</text:number>
                        <text:p text:style-name="al">Is dit een formele of informele zorgaanbieder, zoals omschreven in artikel 8.1.4 van de verordening?</text:p>
                      </text:list-item>
                      <text:list-item text:style-override="id1-3-2-2-5-3-8-4-5-3-2">
                        <text:number>b.</text:number>
                        <text:p text:style-name="al">Als sprake is van een formele zorgaanbieder, is dit een reguliere of micro-onderneming?</text:p>
                      </text:list-item>
                      <text:list-item text:style-override="id1-3-2-2-5-3-8-4-5-3-3">
                        <text:number>c.</text:number>
                        <text:p text:style-name="al">Als sprake is van een formele zorgaanbieder, beschikt deze dan over de benodigde kwaliteitseisen zoals boven omschreven: </text:p>
                        <text:list text:style-name="id1-3-2-2-5-3-8-4-5-3-3-3">
                          <text:list-item text:style-override="id1-3-2-2-5-3-8-4-5-3-3-3-1">
                            <text:number>•</text:number>
                            <text:p text:style-name="al">De persoon die ondersteuning verleent, moet een VOG kunnen overleggen. </text:p>
                          </text:list-item>
                          <text:list-item text:style-override="id1-3-2-2-5-3-8-4-5-3-3-3-2">
                            <text:number>•</text:number>
                            <text:p text:style-name="al">De persoon die ondersteuning verleent, moet over een passende opleiding/registratie beschikken.</text:p>
                          </text:list-item>
                          <text:list-item text:style-override="id1-3-2-2-5-3-8-4-5-3-3-3-3">
                            <text:number>•</text:number>
                            <text:p text:style-name="al">Als de zorgaanbieder niet voldoet aan de kwaliteitseisen, mag de inwoner geen zorg bij deze zorgaanbieder inkopen. De inwoner kan nog wel een pgb ontvangen. De inwoner kan dan kiezen voor een andere, wel gekwalificeerde zorgaanbieder of toch kiezen voor zorg in natura (ZIN) via een gecontracteerde zorgaanbieder.</text:p>
                          </text:list-item>
                        </text:list>
                      </text:list-item>
                    </text:list>
                  </text:list-item>
                  <text:list-item text:style-override="id1-3-2-2-5-3-8-4-6">
                    <text:number>6.</text:number>
                    <text:p text:style-name="al">De consulent beoordeelt de inhoud van het pgb-plan en het budgetplan op basis van het eigen onderzoek en stelt het pgb-tarief (zie bijlage 4) vast met de volgende gegevens:</text:p>
                    <text:list text:style-name="id1-3-2-2-5-3-8-4-6-3">
                      <text:list-item text:style-override="id1-3-2-2-5-3-8-4-6-3-1">
                        <text:number>a.</text:number>
                        <text:p text:style-name="al">Prijs van de offerte: volgen als de prijs lager is dan 100% ZIN-tarief.</text:p>
                      </text:list-item>
                      <text:list-item text:style-override="id1-3-2-2-5-3-8-4-6-3-2">
                        <text:number>b.</text:number>
                        <text:p text:style-name="al">Is prijs hoger/duurder: dan maximaal 100% ZIN-tarief.</text:p>
                      </text:list-item>
                      <text:list-item text:style-override="id1-3-2-2-5-3-8-4-6-3-3">
                        <text:number>c.</text:number>
                        <text:p text:style-name="al">Meerprijs wordt niet vergoed. Tenzij de beoogd pgb aanbieder de enige aanbieder is die de noodzakelijke zorg kan bieden.</text:p>
                      </text:list-item>
                      <text:list-item text:style-override="id1-3-2-2-5-3-8-4-6-3-4">
                        <text:number>d.</text:number>
                        <text:p text:style-name="al">Als door de inkoop van de gemeente het tarief van zorg in natura door korting of voordeel lager is dan de reële marktprijs, wordt de marktprijs vergoed zoals opgegeven in de goedkoopste, passende offerte. </text:p>
                      </text:list-item>
                    </text:list>
                  </text:list-item>
                </text:list>
              </text:section>
              <text:section text:name="artikel_id1-3-2-2-5-3-9" text:style-name="artikel">
                <text:p text:style-name="artikel_kop_titel"><text:span text:style-name="artikel_kop_label">Artikel</text:span> <text:span text:style-name="artikel_kop_nr">5.5</text:span> Berekening kostprijs</text:p>
                <text:list text:style-name="id1-3-2-2-5-3-9-2">
                  <text:list-item text:style-override="id1-3-2-2-5-3-9-2-1">
                    <text:number>1.</text:number>
                    <text:p text:style-name="al">De kostprijs van een hulpmiddel, woning- of autoaanpassing in de vorm van een pgb wordt maximaal vastgesteld op:</text:p>
                    <text:list text:style-name="id1-3-2-2-5-3-9-2-1-3">
                      <text:list-item text:style-override="id1-3-2-2-5-3-9-2-1-3-1">
                        <text:number>a.</text:number>
                        <text:p text:style-name="al">Het bedrag van de goedkoopst compenserende voorziening in natura bij de leverancier waarmee de gemeente een contract heeft gesloten. Dit bedrag wordt zo nodig jaarlijks aangevuld met een vergoeding voor onderhoud, reparatie en verzekering of;</text:p>
                      </text:list-item>
                      <text:list-item text:style-override="id1-3-2-2-5-3-9-2-1-3-2">
                        <text:number>b.</text:number>
                        <text:p text:style-name="al">Het bedrag van de kosten volgens de door het college geaccepteerde offerte als de gemeente voor de betreffende voorziening geen overeenkomst heeft gesloten. </text:p>
                      </text:list-item>
                    </text:list>
                  </text:list-item>
                  <text:list-item text:style-override="id1-3-2-2-5-3-9-2-2">
                    <text:number>2.</text:number>
                    <text:p text:style-name="al">Om de kostprijs van een woningaanpassing vast te stellen moeten er twee offertes opgevraagd worden. De kostprijs is gebaseerd op de materiaalkosten en loonkosten. De loonkosten komen te vervallen als de woningaanpassing door de inwoner of het netwerk wordt uitgevoerd. </text:p>
                  </text:list-item>
                  <text:list-item text:style-override="id1-3-2-2-5-3-9-2-3">
                    <text:number>3.</text:number>
                    <text:p text:style-name="al">De kosten voor onderhoud en reparatie van een hulpmiddel, woning- of autoaanpassing wordt jaarlijks betaald na indienen van de factuur. De kostprijs hiervan is de factuurprijs, tot maximaal het bedrag waarvoor de gemeente onderhoud kan laten uitvoeren in natura. Als de gemeente geen onderhoudscontract in natura heeft afgesloten voor de betreffende voorziening, dan wordt uitgegaan van de daadwerkelijke factuurprijs. </text:p>
                  </text:list-item>
                  <text:list-item text:style-override="id1-3-2-2-5-3-9-2-4">
                    <text:number>4.</text:number>
                    <text:p text:style-name="al">De kosten voor de WA-verzekering van een elektrisch hulpmiddel worden jaarlijks betaald na bewijs van de afgesloten verzekering. </text:p>
                  </text:list-item>
                </text:list>
              </text:section>
              <text:section text:name="artikel_id1-3-2-2-5-3-10" text:style-name="artikel">
                <text:p text:style-name="artikel_kop_titel"><text:span text:style-name="artikel_kop_label">Artikel</text:span> <text:span text:style-name="artikel_kop_nr">5.6</text:span> Financiële tegemoetkoming</text:p>
                <text:p text:style-name="al">De gemeente kent twee situaties waarin sprake is van een financiële tegemoetkoming.</text:p>
                <text:list text:style-name="id1-3-2-2-5-3-10-3">
                  <text:list-item text:style-override="id1-3-2-2-5-3-10-3-1">
                    <text:number>1.</text:number>
                    <text:p text:style-name="al">Indien uit Wmo-onderzoek blijkt dat gebruik van een eigen auto noodzakelijk is ter compensatie van een beperking in de vervoersbehoefte, kan hiervoor een financiële tegemoetkoming worden verstrekt. De financiële tegemoetkoming bedraagt de belastingvrije vergoeding voor eigen vervoer woon-werkverkeer die door de Rijksoverheid is vastgesteld vermenigvuldigd met maximaal 3000. Sinds 1 januari 2024 is dit bedrag vastgesteld op € 0,23 per km.</text:p>
                  </text:list-item>
                  <text:list-item text:style-override="id1-3-2-2-5-3-10-3-2">
                    <text:number>2.</text:number>
                    <text:p text:style-name="al">De hoogte van een financiële tegemoetkoming voor verhuis- en inrichtingskosten bedraagt € 3.213,14 en wordt jaarlijks geïndexeerd op basis van consumentenprijzenindex van het CBS.. </text:p>
                  </text:list-item>
                </text:list>
              </text:section>
              <text:section text:name="artikel_id1-3-2-2-5-3-11" text:style-name="artikel">
                <text:p text:style-name="artikel_kop_titel"><text:span text:style-name="artikel_kop_label">Artikel</text:span> <text:span text:style-name="artikel_kop_nr">5.7</text:span> Bijdrage in de kosten</text:p>
                <text:p text:style-name="al">Voor alle ondersteuning op maat en waarvoor de Wmo 2015 dit toestaat, wordt een eigen bijdrage in de kosten opgelegd volgens het abonnementstarief (Uitvoeringsbesluit Wmo 2015), tenzij in het vervolg deze Nadere regels hiervan afwijken. Het Centraal Administratiekantoor (CAK) stelt de eigen bijdrage voor ondersteuning op maat vast en int deze eigen bedrage voor de gemeente (conform artikel 2.1.4 lid 6 van de Wmo 2015).</text:p>
                <text:list text:style-name="id1-3-2-2-5-3-11-3">
                  <text:list-item text:style-override="id1-3-2-2-5-3-11-3-1">
                    <text:number>1.</text:number>
                    <text:p text:style-name="al">De eigen bijdrage voor ondersteuning op maat hoeft tot en met 31 december 2026 niet betaald te worden door inwoners die op basis van de hoogte van hun inkomen deel kunnen nemen aan de collectieve zorgverzekering. Vanaf 1 januari 2027 vervalt deze regeling. </text:p>
                  </text:list-item>
                  <text:list-item text:style-override="id1-3-2-2-5-3-11-3-2">
                    <text:number>2.</text:number>
                    <text:p text:style-name="al">De omvang van de eigen bijdrage voor beschermd wonen intramuraal basis en intensief wordt vastgesteld zoals in het uitvoeringsbesluit Wmo 2015 bepaald.</text:p>
                  </text:list-item>
                  <text:list-item text:style-override="id1-3-2-2-5-3-11-3-3">
                    <text:number>3.</text:number>
                    <text:p text:style-name="al">De eigen bijdrage in de kosten mag nooit meer bedragen dan de kostprijs van de voorziening of dienstverlening in natura, respectievelijk het bedrag van het pgb of de maandhuur die de gemeente voor de verstrekte voorziening betaalt.</text:p>
                  </text:list-item>
                  <text:list-item text:style-override="id1-3-2-2-5-3-11-3-4">
                    <text:number>4.</text:number>
                    <text:p text:style-name="al">Een eigen bijdrage in de kosten conform het abonnementstarief wordt niet opgelegd, als de verstrekte voorziening bestaat uit de Regiotaxi (collectief vervoer). De inwoner die met de Regiotaxi reist, is echter wel een betaling verschuldigd (instaptarief en tarief aanvullend bedrag per kilometer. </text:p>
                  </text:list-item>
                  <text:list-item text:style-override="id1-3-2-2-5-3-11-3-5">
                    <text:number>5.</text:number>
                    <text:p text:style-name="al">Een eigen bijdrage in de kosten conform het abonnementstarief wordt niet opgelegd, als de verstrekte voorziening (hulpmiddel, aanpassing, of hulp bij huishouden) bestaat uit een gemeenschappelijke voorziening. Onder een gemeenschappelijke voorziening valt een (woon)voorziening in/aan een gemeenschappelijke ruimte, die niet alleen wordt gebruikt door de persoon tot wie de toekenningsbeschikking gericht is.</text:p>
                  </text:list-item>
                  <text:list-item text:style-override="id1-3-2-2-5-3-11-3-6">
                    <text:number>6.</text:number>
                    <text:p text:style-name="al">Inwoners met een inkomensgrens zoals bedoeld in lid 1, krijgen wel een eigen bijdrage (fictief) opgelegd voor een ondersteuning op maat (niet zijnde beschermd wonen intramuraal basis en intensief) door het CAK. In opdracht van de gemeente int het CAK deze eigen bijdrage echter niet. </text:p>
                  </text:list-item>
                </text:list>
              </text:section>
            </text:section>
            <text:p text:style-name="hoofdstuk_bottom"/>
          </text:section>
          <text:section text:name="hoofdstuk_id1-3-2-2-6" text:style-name="hoofdstuk">
            <text:p text:style-name="hoofdstuk_kop"><text:span text:style-name="label">Hoofdstuk</text:span> <text:span text:style-name="nr">6.</text:span> Intrekken, Herzien en Terugvorderen</text:p>
            <text:section text:name="artikel_id1-3-2-2-6-2" text:style-name="artikel">
              <text:p text:style-name="artikel_kop_titel"><text:span text:style-name="artikel_kop_label">Artikel</text:span> <text:span text:style-name="artikel_kop_nr">6.1</text:span> Algemeen</text:p>
              <text:p text:style-name="al">Het ongedaan maken van de aanspraak op een Wmo-voorzieningen over een periode in het verleden, of vanaf nu, wordt intrekken genoemd. Herzien is het over een periode in het verleden afwijkend vaststellen van de aanspraak op een ondersteuning op maat. De gemeente bepaalt het moment van intrekken of herzien.</text:p>
              <text:p text:style-name="al">Voordat het college het besluit tot intrekking van een voorziening neemt, moet het college een afweging maken tussen alle bij het te nemen besluit betrokken belangen. Hierbij moet het belang van de inwoner om te participeren zwaar wegen.</text:p>
            </text:section>
            <text:section text:name="paragraaf_id1-3-2-2-6-3" text:style-name="paragraaf">
              <text:p text:style-name="paragraaf_kop"><text:span text:style-name="label">Artikel</text:span> <text:span text:style-name="nr">6.2</text:span> Terugvordering</text:p>
              <text:section text:name="artikel_id1-3-2-2-6-3-2" text:style-name="artikel">
                <text:p text:style-name="artikel_kop_titel"><text:span text:style-name="artikel_kop_label">Artikel</text:span> <text:span text:style-name="artikel_kop_nr">6.2.1</text:span> Bevoegdheid tot terugvordering</text:p>
                <text:p text:style-name="al">Er bestaat voor het college geen verplichting tot terugvordering (discretionaire bevoegdheid). Het besluit om wel of niet daadwerkelijk terug te vorderen is aan het college. Zo'n beslissing vereist een belangenafweging (artikel 3:4 Awb). Welke belangen precies een rol spelen en hoe die afgewogen moeten worden tegen het algemene belang van een rechtmatige besteding van gemeenschapsgelden, is sterk afhankelijk van de casus. </text:p>
                <text:p text:style-name="al">Het besluit tot herziening van het recht op de voorziening en de daaraan gekoppelde terugvordering biedt geen grond voor terugvordering, met uitzondering van de terugvordering op grond van de wet (de inwoner heeft opzettelijk onjuiste of onvolledige gegevens verstrekt). Er is dan sprake van een civielrechtelijke vordering op grond van onverschuldigde betaling, waarvoor het Burgerlijk Wetboek, boek 6 artikel 203 e.v. de wettelijke basis biedt. </text:p>
              </text:section>
              <text:section text:name="artikel_id1-3-2-2-6-3-3" text:style-name="artikel">
                <text:p text:style-name="artikel_kop_titel"><text:span text:style-name="artikel_kop_label">Artikel</text:span> <text:span text:style-name="artikel_kop_nr">6.2.2</text:span> Terugvordering voorziening in natura</text:p>
                <text:p text:style-name="al">Op grond van de verordening kan het college besluiten de geldwaarde van de ten onrechte genoten ondersteuning op maat in natura terug te vorderen. Voor de vaststelling van de geldwaarde van de ondersteuning op maat gaat het college uit van de dagwaarde. De beginwaarde van de ondersteuning op maat wordt hierbij gerelateerd aan een reële afschrijvingsduur.</text:p>
              </text:section>
              <text:section text:name="artikel_id1-3-2-2-6-3-4" text:style-name="artikel">
                <text:p text:style-name="artikel_kop_titel"><text:span text:style-name="artikel_kop_label">Artikel</text:span> <text:span text:style-name="artikel_kop_nr">6.2.3</text:span> Terugvordering pgb</text:p>
                <text:p text:style-name="al">Op grond van de verordening kan het college besluiten de geldwaarde van het ten onrechte genoten pgb terug te vorderen. Voor de vaststelling van de restwaarde van het pgb gaat het college uit van de dagwaarde. De beginwaarde van het verstrekte pgb wordt hierbij gerelateerd aan de reële afschrijvingsduur of realistisch gebruik. Als het pgb geheel niet gebruikt is voor de aanschaf van de geïndiceerde voorziening, vordert het college het volledige bedrag terug.</text:p>
              </text:section>
            </text:section>
            <text:p text:style-name="hoofdstuk_bottom"/>
          </text:section>
          <text:section text:name="hoofdstuk_id1-3-2-2-7" text:style-name="hoofdstuk">
            <text:p text:style-name="hoofdstuk_kop"><text:span text:style-name="label">Hoofdstuk</text:span> <text:span text:style-name="nr">7.</text:span> Toezicht</text:p>
            <text:section text:name="artikel_id1-3-2-2-7-2" text:style-name="artikel">
              <text:p text:style-name="artikel_kop_titel"><text:span text:style-name="artikel_kop_label">Artikel</text:span> <text:span text:style-name="artikel_kop_nr">7.1</text:span> Controle klachtafhandeling aanbieders</text:p>
              <text:p text:style-name="al">Het college ziet toe op de naleving van de klachtenregeling van aanbieders. Het college controleert in ieder geval of de aanbieders een klachtenregeling hebben. Daarnaast controleert het college steekproefsgewijs of aanbieders klachten zorgvuldig afhandelen. Tot slot moeten de aanbieders periodiek een managementrapportage inzake de klachten overleggen.</text:p>
            </text:section>
            <text:p text:style-name="hoofdstuk_bottom"/>
          </text:section>
          <text:section text:name="hoofdstuk_id1-3-2-2-8" text:style-name="hoofdstuk">
            <text:p text:style-name="hoofdstuk_kop"><text:span text:style-name="label">Hoofdstuk</text:span> <text:span text:style-name="nr">8.</text:span> Slotbepalingen </text:p>
            <text:section text:name="artikel_id1-3-2-2-8-2" text:style-name="artikel">
              <text:p text:style-name="artikel_kop_titel"><text:span text:style-name="artikel_kop_label">Artikel</text:span> <text:span text:style-name="artikel_kop_nr">8.1</text:span> Inwerkingtreding</text:p>
              <text:list text:style-name="id1-3-2-2-8-2-2">
                <text:list-item text:style-override="id1-3-2-2-8-2-2-1">
                  <text:number>1.</text:number>
                  <text:p text:style-name="al">Deze nadere regels treden in werking vanaf 1 maart 2026. </text:p>
                </text:list-item>
                <text:list-item text:style-override="id1-3-2-2-8-2-2-2">
                  <text:number>2.</text:number>
                  <text:p text:style-name="al">Aanvragen en bezwaarschriften ingediend vóór 1 maart 2026 worden afgehandeld naar oud recht. </text:p>
                </text:list-item>
                <text:list-item text:style-override="id1-3-2-2-8-2-2-3">
                  <text:number>3.</text:number>
                  <text:p text:style-name="al">De nadere regels maatschappelijke ondersteuning 2025 worden ingetrokken op het moment bedoeld in het eerste lid.</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rgemeester en wethouders van 24 februari 2026 </text:span></text:p>
            <text:p><text:span text:style-name="functie"/></text:p>
            <text:p><text:span text:style-name="functie">De burgemeester</text:span></text:p>
            <text:p><text:span text:style-name="functie"/></text:p>
            <text:p><text:span text:style-name="functie">De secretaris</text:span></text:p>
          </text:section>
        </text:section>
        <text:section text:name="bijlage_id1-3-2-4" text:style-name="bijlage">
          <text:p text:style-name="bijlage_top"/>
          <text:p text:style-name="hoofdstuk_kop"><text:span text:style-name="label">Bijlage</text:span> <text:span text:style-name="nr">1.</text:span> Normenkader – Hulp bij de huishouding</text:p>
          <text:p text:style-name="al">Het bureau HHM heeft het normenkader voor HbH opgesteld. Dit normenkader in gebaseerd op een, door hen ontwikkelde, objectieve maatstaf. De maatstaf is gebaseerd op onafhankelijk en deskundig onderzoek door middel van tijdmetingen in de praktijk, interviews met inwoners en werksessies met experts.</text:p>
          <text:p text:style-name="al">
          <text:span text:style-name="nadrukvet"/>
          <draw:frame><draw:text-box><text:section text:name="plaatje_id1-3-2-4-3-2" text:style-name="plaatje">
            <text:p text:style-name="illustratie_id1-3-2-4-3-2-1"><draw:frame draw:style-name="illustratie_id1-3-2-4-3-2-1" text:anchor-type="paragraph" svg:width="153mm" svg:height="127.30754716981131mm"><draw:image xlink:href="Pictures/Afbeelding1i98972a92-3d8c-453b-9196-45562410f3c1.png" xlink:type="simple"/></draw:frame></text:p>
          </text:section></draw:text-box></draw:frame>
        </text:p>
        </text:section>
        <text:section text:name="bijlage_id1-3-2-5" text:style-name="bijlage">
          <text:p text:style-name="bijlage_top"/>
          <text:p text:style-name="hoofdstuk_kop"><text:span text:style-name="label">Bijlage</text:span> <text:span text:style-name="nr">2.</text:span> Onderzoek woningaanpassingen</text:p>
          <text:p text:style-name="al">Belangenafweging bij Verhuisprimaat</text:p>
          <text:list text:style-name="id1-3-2-5-3">
            <text:list-item text:style-override="id1-3-2-5-3-1">
              <text:number>1.</text:number>
              <text:p text:style-name="al">De aanwezigheid van aangepaste of eenvoudig aan te passen woningen</text:p>
              <text:p text:style-name="al">Indien er aangepaste of eenvoudig aan te passen woningen aanwezig zijn, waarin geen persoon met een beperking of probleem woont, zijn er twee situaties denkbaar:</text:p>
            </text:list-item>
            <text:list-item text:style-override="id1-3-2-5-3-2">
              <text:number>•</text:number>
              <text:p text:style-name="al">de woning staat leeg; of</text:p>
            </text:list-item>
            <text:list-item text:style-override="id1-3-2-5-3-3">
              <text:number>•</text:number>
              <text:p text:style-name="al">de woning wordt nog bewoond (bijvoorbeeld door achterblijvende gezinsleden).</text:p>
              <text:p text:style-name="al">
              <text:span text:style-name="nadrukcur">Lege woning zorgt niet voor kosten vrijmaken</text:span>
            </text:p>
              <text:p text:style-name="al">
              <text:span text:style-name="nadrukcur"/>Als de woning leeg staat, kan de inwoner waarschijnlijk op korte termijn daarnaartoe verhuizen en wordt de gemeente niet geconfronteerd met kosten voor het vrijmaken van de woning.</text:p>
              <text:p text:style-name="al">
              <text:span text:style-name="nadrukcur">Bewoonde woning kan zorgen voor extra kosten</text:span>
            </text:p>
              <text:p text:style-name="al">
              <text:span text:style-name="nadrukcur"/>Als personen zonder een beperking of probleem de woning bewonen (bijvoorbeeld achterblijvende gezinsleden), moet het college er rekening mee houden dat het vrijmaken van de woning extra kosten met zich mee kan brengen. Ook hier zijn weer twee situaties denkbaar:</text:p>
            </text:list-item>
            <text:list-item text:style-override="id1-3-2-5-3-4">
              <text:number>•</text:number>
              <text:p text:style-name="al">De bewoners willen graag naar een andere woning verhuizen en zijn al bezig een andere geschikte woning te zoeken. In dat geval is het niet nodig dat de gemeente een voorziening voor verhuizing en inrichting verstrekt.</text:p>
            </text:list-item>
            <text:list-item text:style-override="id1-3-2-5-3-5">
              <text:number>•</text:number>
              <text:p text:style-name="al">De bewoners zijn nog niet op zoek naar een andere woning, hebben daar in principe ook geen haast mee of zij willen dat niet. Het college zal deze categorie moeten overtuigen dat het van belang is dat de woning weer vrij komt voor een persoon met een beperking of probleem. Daarbij moeten het college en/of de woningcorporatie ook hun best doen om op zo kort mogelijke termijn de woning vrij te maken. Het verstrekken van een voorziening voor verhuizing en inrichting kan hierbij een stimulans zijn.</text:p>
            </text:list-item>
            <text:list-item text:style-override="id1-3-2-5-3-6">
              <text:number>2.</text:number>
              <text:p text:style-name="al">Kostenvergelijking tussen aanpassen en verhuizen</text:p>
              <text:p text:style-name="al">De kostenvergelijking tussen het aanpassen van de te verlaten woning en het verhuizen naar een nieuwe woning, speelt een rol bij het bepalen van wat de goedkoopst compenserende oplossing is. Het college moet bij het maken van een kostenvergelijking moeten wel alle kosten betrekken. Dat houdt in dat het college de aanpassingskosten van de huidige woning moet afzetten tegen:</text:p>
            </text:list-item>
            <text:list-item text:style-override="id1-3-2-5-3-7">
              <text:number>•</text:number>
              <text:p text:style-name="al">de voorziening voor verhuizing en inrichting voor de inwoner</text:p>
            </text:list-item>
            <text:list-item text:style-override="id1-3-2-5-3-8">
              <text:number>•</text:number>
              <text:p text:style-name="al">het eventueel aanpassen van de nieuwe woning; en</text:p>
            </text:list-item>
            <text:list-item text:style-override="id1-3-2-5-3-9">
              <text:number>•</text:number>
              <text:p text:style-name="al">het eventueel vrijmaken van de woning. </text:p>
              <text:p text:style-name="al">Als een 'nieuwe' aangepaste woning leeg staat, moet het college om een totale kostenvergelijking te kunnen maken ook rekening houden met een eventuele ‘voorziening voor huurderving’.</text:p>
            </text:list-item>
            <text:list-item text:style-override="id1-3-2-5-3-10">
              <text:number>3.</text:number>
              <text:p text:style-name="al">Volkshuisvestelijke factor kan een rol spelen</text:p>
              <text:p text:style-name="al">Niet alleen de kosten spelen een rol bij de uiteindelijk keuze van een voorziening. Ook belangen op het gebied van huisvesting kunnen een rol spelen. Als een aangepaste woning beschikbaar is, kan het ondoelmatig zijn om ook een andere woning aan te passen. Niet alle aangepaste woningen zullen namelijk even goed verhuurbaar zijn. Als een geschikte kandidaat voor die woning gevonden wordt, kan verhuizen de voorkeur hebben. Ook al leidt dit niet direct tot lagere kosten.</text:p>
            </text:list-item>
            <text:list-item text:style-override="id1-3-2-5-3-11">
              <text:number>4.</text:number>
              <text:p text:style-name="al">Woning moet binnen medisch aanvaardbare termijn beschikbaar zijn</text:p>
              <text:p text:style-name="al">Een belangrijk aspect bij het wel of niet toepassen van het verhuisprimaat is de termijn waarbinnen de verhuizing kan plaatsvinden en de vraag of die termijn medisch aanvaardbaar is. Dat zal veelal moeten blijken uit medisch advies. Indien binnen de medisch aanvaardbare termijn geen woning beschikbaar is, kan niet worden gezegd dat verhuizen een compenserende oplossing is.</text:p>
            </text:list-item>
            <text:list-item text:style-override="id1-3-2-5-3-12">
              <text:number>5.</text:number>
              <text:p text:style-name="al">Sociale omstandigheden</text:p>
              <text:p text:style-name="al">Sociale omstandigheden van de inwoner moeten een rol spelen bij de afweging tussen wel of niet verhuizen. Het college moet dus steeds de sociale omstandigheden in kaart brengen. Daarbij valt te denken aan:</text:p>
            </text:list-item>
            <text:list-item text:style-override="id1-3-2-5-3-13">
              <text:number>•</text:number>
              <text:p text:style-name="al">de binding die de inwoner heeft met de buurt (hoelang woont de cliënt al in die buurt);</text:p>
            </text:list-item>
            <text:list-item text:style-override="id1-3-2-5-3-14">
              <text:number>•</text:number>
              <text:p text:style-name="al">de aanwezigheid van familie en/of vrienden;</text:p>
            </text:list-item>
            <text:list-item text:style-override="id1-3-2-5-3-15">
              <text:number>•</text:number>
              <text:p text:style-name="al">de mantelzorg die door verhuizing zou wegvallen;</text:p>
            </text:list-item>
            <text:list-item text:style-override="id1-3-2-5-3-16">
              <text:number>•</text:number>
              <text:p text:style-name="al">de gezondheidssituatie van de partner;</text:p>
            </text:list-item>
            <text:list-item text:style-override="id1-3-2-5-3-17">
              <text:number>•</text:number>
              <text:p text:style-name="al">de aanwezigheid en afstand tot verschillende voorzieningen (winkels, ziekenhuis, etc.).</text:p>
            </text:list-item>
            <text:list-item text:style-override="id1-3-2-5-3-18">
              <text:number>6.</text:number>
              <text:p text:style-name="al">Afstemming met andere voorzieningen</text:p>
              <text:p text:style-name="al">Voor het maken van de keuze is afstemming met overige voorzieningen van belang. Met name afstemming met eventuele vervoersvoorzieningen kan van groot belang zijn. Criteria die hierbij een rol spelen zijn de afstand tot openbaar vervoerhaltes en de aanwezigheid van voorzieningen als winkelcentra, ziekenhuizen, et cetera. </text:p>
              <text:p text:style-name="al">Als een woning dicht bij dergelijke voorzieningen ligt, kan het college tot de conclusie komen dat het adequater is om de huidige woning aan te passen dan de inwoner te laten verhuizen. De bereikbaarheid van voorzieningen blijft daardoor beter en op het gebied van vervoersvoorzieningen behoeven wellicht minder aanvullende maatregelen te worden genomen.</text:p>
            </text:list-item>
            <text:list-item text:style-override="id1-3-2-5-3-19">
              <text:number>7.</text:number>
              <text:p text:style-name="al">Werksituatie</text:p>
              <text:p text:style-name="al">Ook de werksituatie van de inwoner kan van invloed zijn op de beslissing om al dan niet te verhuizen. Als de inwoner door de verhuizing dichter bij zijn werk kan komen te wonen, verdient verhuizing wellicht de voorkeur. Dat houdt echter niet in dat verhuizen om dichterbij het werk te wonen op zichzelf een reden is om een verhuiskostenvergoeding te verstrekken.</text:p>
            </text:list-item>
            <text:list-item text:style-override="id1-3-2-5-3-20">
              <text:number>8.</text:number>
              <text:p text:style-name="al">Verandering in woonlasten</text:p>
              <text:p text:style-name="al">Het college zal bij de afweging tussen het aanpassen van de huidige woning en verhuizen naar een andere woning ook rekening moeten houden met de woonlastenconsequenties van deze opties. Daarbij moet het college een vergelijking maken tussen de woonlasten bij het blijven wonen in de huidige woning en het verhuizen naar een andere woning. Van belang is dat de financiële gevolgen van een verhuizing binnen aanvaardbare grenzen moeten vallen.</text:p>
            </text:list-item>
            <text:list-item text:style-override="id1-3-2-5-3-21">
              <text:number>9.</text:number>
              <text:p text:style-name="al">Wooncomfort</text:p>
              <text:p text:style-name="al">Bij de afweging om het primaat van verhuizing toe te passen, moet het college rekening houden met het wooncomfort. De Rechtbank 's-Hertogenbosch oordeelde dat sprake is van zwaarwegende omstandigheden om af te zien van het primaat van verhuizing.</text:p>
              <text:p text:style-name="al">Van inwoner en haar gezin kan niet verwacht worden dat zij er qua wooncomfort op achteruitgaan. Het gezin waartoe inwoner behoort bestaat uit vijf personen en zij wonen nu in een ruime vrijstaande woning waarin elk kind een eigen slaapkamer heeft. Bij verhuizing naar een huurwoning zouden de zusjes van inwoner een slaapkamer moeten delen.</text:p>
            </text:list-item>
            <text:list-item text:style-override="id1-3-2-5-3-22">
              <text:number>10.</text:number>
              <text:p text:style-name="al">Is de inwoner huurder of eigenaar van de woning?</text:p>
              <text:p text:style-name="al">Indien de inwoner eigenaar van de woning is, zal een verhuizing of aanpassing van de woning andere gevolgen met zich meebrengen dan wanneer de inwoner de woning huurt. Het verhuizen vanuit een koopwoning kan meer consequenties hebben dan verhuizen vanuit een huurwoning, met name in financiële zin. Zo is vaak sprake van een hypotheek op het huis en ontbreekt bij een eigen woning de mogelijkheid van huurtoeslag.</text:p>
              <text:p text:style-name="al">Woningeigenaren met een inkomen op of nabij het sociaal minimum kunnen in bepaalde situaties in aanmerking komen voor een woonkostentoeslag op grond van de bijzondere bijstand als alternatief voor huurtoeslag. Vaak is sprake van beperkte duur van een dergelijke woonkostentoeslag in tijd en stelt het college als voorwaarde dat de inwoner verhuist naar een goedkopere woning.</text:p>
            </text:list-item>
            <text:list-item text:style-override="id1-3-2-5-3-23">
              <text:number>11.</text:number>
              <text:p text:style-name="al">De wil van de inwoner om te verhuizen</text:p>
              <text:p text:style-name="al">Het ligt voor de hand dat mensen die een beperking krijgen in de meeste gevallen moeite zullen hebben om te accepteren dat zij bepaalde dingen niet meer zelfstandig kunnen doen. Als daarbij ook de woonsituatie ingrijpend verandert, kan dat op extra bezwaren stuiten om mee te willen werken aan een verhuizing. Ondanks dat een verhuizing uiteindelijk een hele goede oplossing kan zijn, is de inwoner het hier in eerste instantie vaak niet mee eens.</text:p>
              <text:p text:style-name="al">Het college kan op grond van de belangenafweging tot de conclusie komen dat verhuizen de meest compenserende oplossing is en om deze reden het aanpassen van de huidige woning niet vergoeden.</text:p>
              <text:p text:style-name="al">Als het college alle factoren in de overweging heeft meegenomen en het college beslist dat verhuizen de goedkoopst compenserende voorziening is, is dat de voorziening die wordt verleend. Door het primaat bij verhuizen te leggen heeft het college juridisch gezien een aanknopingspunt om niet de huidige woning aan te passen als inwoner niet wil verhuizen. De inwoner kan het college dan niet verwijten dat ze niet aan de compensatieplicht voldoet. Het college heeft immers een compenserende voorziening aangeboden, die niet door de inwoner is geaccepteerd.</text:p>
            </text:list-item>
          </text:list>
        </text:section>
        <text:section text:name="bijlage_id1-3-2-6" text:style-name="bijlage">
          <text:p text:style-name="bijlage_top"/>
          <text:p text:style-name="hoofdstuk_kop"><text:span text:style-name="label">Bijlage</text:span> <text:span text:style-name="nr">3.</text:span> Toets pgb-vaardigheid</text:p>
          <text:p text:style-name="al">
          <draw:frame><draw:text-box><text:section text:name="plaatje_id1-3-2-6-2-1" text:style-name="plaatje">
            <text:p text:style-name="illustratie_id1-3-2-6-2-1-1"><draw:frame draw:style-name="illustratie_id1-3-2-6-2-1-1" text:anchor-type="paragraph" svg:width="153mm" svg:height="110.37169811320754mm"><draw:image xlink:href="Pictures/Afbeelding2ie3e14bf0-2127-421a-80d4-af496f1eb93f.png" xlink:type="simple"/></draw:frame></text:p>
          </text:section></draw:text-box></draw:frame>
        </text:p>
          <text:p text:style-name="al">
          <draw:frame><draw:text-box><text:section text:name="plaatje_id1-3-2-6-3-1" text:style-name="plaatje">
            <text:p text:style-name="illustratie_id1-3-2-6-3-1-1"><draw:frame draw:style-name="illustratie_id1-3-2-6-3-1-1" text:anchor-type="paragraph" svg:width="153mm" svg:height="150.79924953095684mm"><draw:image xlink:href="Pictures/Afbeelding3i2f78348d-e32c-4b0c-ac71-24983603034d.png" xlink:type="simple"/></draw:frame></text:p>
          </text:section></draw:text-box></draw:frame>
        </text:p>
          <text:p text:style-name="al">
          <draw:frame><draw:text-box><text:section text:name="plaatje_id1-3-2-6-4-1" text:style-name="plaatje">
            <text:p text:style-name="illustratie_id1-3-2-6-4-1-1"><draw:frame draw:style-name="illustratie_id1-3-2-6-4-1-1" text:anchor-type="paragraph" svg:width="153mm" svg:height="134.72420262664164mm"><draw:image xlink:href="Pictures/Afbeelding4ia5bce6f1-8d87-4a34-a122-048210b8dd24.png" xlink:type="simple"/></draw:frame></text:p>
          </text:section></draw:text-box></draw:frame>
        </text:p>
          <text:p text:style-name="al">
          <draw:frame><draw:text-box><text:section text:name="plaatje_id1-3-2-6-5-1" text:style-name="plaatje">
            <text:p text:style-name="illustratie_id1-3-2-6-5-1-1"><draw:frame draw:style-name="illustratie_id1-3-2-6-5-1-1" text:anchor-type="paragraph" svg:width="153mm" svg:height="129.07879924953096mm"><draw:image xlink:href="Pictures/Afbeelding5iecabcf2e-42a0-4d13-9faa-5be1f9f5e29e.png" xlink:type="simple"/></draw:frame></text:p>
          </text:section></draw:text-box></draw:frame>
        </text:p>
          <text:p text:style-name="al">
          <draw:frame><draw:text-box><text:section text:name="plaatje_id1-3-2-6-6-1" text:style-name="plaatje">
            <text:p text:style-name="illustratie_id1-3-2-6-6-1-1"><draw:frame draw:style-name="illustratie_id1-3-2-6-6-1-1" text:anchor-type="paragraph" svg:width="153mm" svg:height="136.35084427767353mm"><draw:image xlink:href="Pictures/Afbeelding6i7692695b-118a-458c-a45e-6d1ef0f2890f.png" xlink:type="simple"/></draw:frame></text:p>
          </text:section></draw:text-box></draw:frame>
        </text:p>
          <text:p text:style-name="al">
          <draw:frame><draw:text-box><text:section text:name="plaatje_id1-3-2-6-7-1" text:style-name="plaatje">
            <text:p text:style-name="illustratie_id1-3-2-6-7-1-1"><draw:frame draw:style-name="illustratie_id1-3-2-6-7-1-1" text:anchor-type="paragraph" svg:width="153mm" svg:height="134.15009380863037mm"><draw:image xlink:href="Pictures/Afbeelding7iae17fe61-8bcd-4f7a-9065-fd6e9b6aa5ff.png" xlink:type="simple"/></draw:frame></text:p>
          </text:section></draw:text-box></draw:frame>
        </text:p>
        </text:section>
        <text:section text:name="bijlage_id1-3-2-7" text:style-name="bijlage">
          <text:p text:style-name="bijlage_top"/>
          <text:p text:style-name="hoofdstuk_kop"><text:span text:style-name="label">Bijlage</text:span> <text:span text:style-name="nr">4.</text:span> Pgb tarieven 2026</text:p>
          <text:p text:style-name="al"/>
          <text:section text:name="table_id1-3-2-7-3" text:style-name="table">
            <text:p text:style-name="table_top"/>
            <table:table table:style-name="tgroup">
              <table:table-column table:style-name="id1-3-2-7-3-1-1"/>
              <table:table-column table:style-name="id1-3-2-7-3-1-2"/>
              <table:table-column table:style-name="id1-3-2-7-3-1-3"/>
              <table:table-column table:style-name="id1-3-2-7-3-1-4"/>
              <table:table-column table:style-name="id1-3-2-7-3-1-5"/>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formee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heid</text:p>
                </table:table-cell>
                <table:table-cell table:style-name="entry" table:number-rows-spanned="1" table:number-columns-spanned="1">
                  <text:p text:style-name="table_al"> Regulier aanbieder</text:p>
                </table:table-cell>
                <table:table-cell table:style-name="entry" table:number-rows-spanned="1" table:number-columns-spanned="1">
                  <text:p text:style-name="table_al">Micro aanbieder/ZZP</text:p>
                </table:table-cell>
                <table:table-cell table:style-name="entry" table:number-rows-spanned="1" table:number-columns-spanned="1">
                  <text:p text:style-name="table_al">Informeel</text:p>
                </table:table-cell>
              </table:table-row>
              <table:table-row table:style-name="row">
                <table:table-cell table:style-name="entry" table:number-rows-spanned="1" table:number-columns-spanned="1">
                  <text:p text:style-name="table_al">Hulp bij het huishouden</text:p>
                </table:table-cell>
                <table:table-cell table:style-name="entry" table:number-rows-spanned="1" table:number-columns-spanned="1">
                  <text:p text:style-name="table_al">uur/ minuut</text:p>
                </table:table-cell>
                <table:table-cell table:style-name="entry" table:number-rows-spanned="1" table:number-columns-spanned="1">
                  <text:p text:style-name="table_al">€ 42,25 / €0,70</text:p>
                </table:table-cell>
                <table:table-cell table:style-name="entry" table:number-rows-spanned="1" table:number-columns-spanned="1">
                  <text:p text:style-name="table_al">€ 38,03 / €0,63</text:p>
                </table:table-cell>
                <table:table-cell table:style-name="entry" table:number-rows-spanned="1" table:number-columns-spanned="1">
                  <text:p text:style-name="table_al">€ 21,82 / €0,36</text:p>
                </table:table-cell>
              </table:table-row>
              <table:table-row table:style-name="row">
                <table:table-cell table:style-name="entry" table:number-rows-spanned="1" table:number-columns-spanned="1">
                  <text:p text:style-name="table_al">Opstaptarief Collectief Vervoer/Regiotaxi</text:p>
                </table:table-cell>
                <table:table-cell table:style-name="entry" table:number-rows-spanned="1" table:number-columns-spanned="1">
                  <text:p text:style-name="table_al">rit</text:p>
                </table:table-cell>
                <table:table-cell table:style-name="entry" table:number-rows-spanned="1" table:number-columns-spanned="1">
                  <text:p text:style-name="table_al">€ 1,29</text:p>
                </table:table-cell>
                <table:table-cell table:style-name="entry" table:number-rows-spanned="1" table:number-columns-spanned="1">
                  <text:p text:style-name="table_al">nvt</text:p>
                </table:table-cell>
                <table:table-cell table:style-name="entry" table:number-rows-spanned="1" table:number-columns-spanned="1">
                  <text:p text:style-name="table_al">nvt</text:p>
                </table:table-cell>
              </table:table-row>
              <table:table-row table:style-name="row">
                <table:table-cell table:style-name="entry" table:number-rows-spanned="1" table:number-columns-spanned="1">
                  <text:p text:style-name="table_al">Kilometertarief Collectief Vervoer/Regiotaxi </text:p>
                </table:table-cell>
                <table:table-cell table:style-name="entry" table:number-rows-spanned="1" table:number-columns-spanned="1">
                  <text:p text:style-name="table_al">kilometer</text:p>
                </table:table-cell>
                <table:table-cell table:style-name="entry" table:number-rows-spanned="1" table:number-columns-spanned="1">
                  <text:p text:style-name="table_al">€ 0,28</text:p>
                </table:table-cell>
                <table:table-cell table:style-name="entry" table:number-rows-spanned="1" table:number-columns-spanned="1">
                  <text:p text:style-name="table_al">nvt</text:p>
                </table:table-cell>
                <table:table-cell table:style-name="entry" table:number-rows-spanned="1" table:number-columns-spanned="1">
                  <text:p text:style-name="table_al">nvt</text:p>
                </table:table-cell>
              </table:table-row>
            </table:table>
            <text:p text:style-name="table_bottom"/>
          </text:section>
          <text:p text:style-name="al"/>
          <text:section text:name="table_id1-3-2-7-5" text:style-name="table">
            <text:p text:style-name="table_top"/>
            <table:table table:style-name="tgroup">
              <table:table-column table:style-name="id1-3-2-7-5-1-1"/>
              <table:table-column table:style-name="id1-3-2-7-5-1-2"/>
              <table:table-column table:style-name="id1-3-2-7-5-1-3"/>
              <table:table-column table:style-name="id1-3-2-7-5-1-4"/>
              <table:table-column table:style-name="id1-3-2-7-5-1-5"/>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Formee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heid </text:p>
                </table:table-cell>
                <table:table-cell table:style-name="entry" table:number-rows-spanned="1" table:number-columns-spanned="1">
                  <text:p text:style-name="table_al">Reguliere aanbieder </text:p>
                </table:table-cell>
                <table:table-cell table:style-name="entry" table:number-rows-spanned="1" table:number-columns-spanned="1">
                  <text:p text:style-name="table_al">Micro aanbieder </text:p>
                </table:table-cell>
                <table:table-cell table:style-name="entry" table:number-rows-spanned="1" table:number-columns-spanned="1">
                  <text:p text:style-name="table_al">Informeel</text:p>
                </table:table-cell>
              </table:table-row>
              <table:table-row table:style-name="row">
                <table:table-cell table:style-name="entry" table:number-rows-spanned="1" table:number-columns-spanned="1">
                  <text:p text:style-name="table_al">Begeleiding Basis</text:p>
                </table:table-cell>
                <table:table-cell table:style-name="entry" table:number-rows-spanned="1" table:number-columns-spanned="1">
                  <text:p text:style-name="table_al">uur / minuut</text:p>
                </table:table-cell>
                <table:table-cell table:style-name="entry" table:number-rows-spanned="1" table:number-columns-spanned="1">
                  <text:p text:style-name="table_al">€ 76,80 / €1,28</text:p>
                </table:table-cell>
                <table:table-cell table:style-name="entry" table:number-rows-spanned="1" table:number-columns-spanned="1">
                  <text:p text:style-name="table_al">€ 68,40 / €1,14</text:p>
                </table:table-cell>
                <table:table-cell table:style-name="entry" table:number-rows-spanned="1" table:number-columns-spanned="1">
                  <text:p text:style-name="table_al">€ 26,02 / €0,43</text:p>
                </table:table-cell>
              </table:table-row>
              <table:table-row table:style-name="row">
                <table:table-cell table:style-name="entry" table:number-rows-spanned="1" table:number-columns-spanned="1">
                  <text:p text:style-name="table_al">Begeleiding Extra</text:p>
                </table:table-cell>
                <table:table-cell table:style-name="entry" table:number-rows-spanned="1" table:number-columns-spanned="1">
                  <text:p text:style-name="table_al">uur / minuut</text:p>
                </table:table-cell>
                <table:table-cell table:style-name="entry" table:number-rows-spanned="1" table:number-columns-spanned="1">
                  <text:p text:style-name="table_al">€ 88,80 / €1,48</text:p>
                </table:table-cell>
                <table:table-cell table:style-name="entry" table:number-rows-spanned="1" table:number-columns-spanned="1">
                  <text:p text:style-name="table_al">€ 78,00 / €1,30</text:p>
                </table:table-cell>
                <table:table-cell table:style-name="entry" table:number-rows-spanned="1" table:number-columns-spanned="1">
                  <text:p text:style-name="table_al">€ 26,02 / €0,43</text:p>
                </table:table-cell>
              </table:table-row>
              <table:table-row table:style-name="row">
                <table:table-cell table:style-name="entry" table:number-rows-spanned="1" table:number-columns-spanned="1">
                  <text:p text:style-name="table_al">Groepsbegeleiding Basis</text:p>
                </table:table-cell>
                <table:table-cell table:style-name="entry" table:number-rows-spanned="1" table:number-columns-spanned="1">
                  <text:p text:style-name="table_al">dagdeel</text:p>
                </table:table-cell>
                <table:table-cell table:style-name="entry" table:number-rows-spanned="1" table:number-columns-spanned="1">
                  <text:p text:style-name="table_al">€ 44,75</text:p>
                </table:table-cell>
                <table:table-cell table:style-name="entry" table:number-rows-spanned="1" table:number-columns-spanned="1">
                  <text:p text:style-name="table_al">€ 41,01</text:p>
                </table:table-cell>
                <table:table-cell table:style-name="entry" table:number-rows-spanned="1" table:number-columns-spanned="1">
                  <text:p text:style-name="table_al">€ 20,51</text:p>
                </table:table-cell>
              </table:table-row>
              <table:table-row table:style-name="row">
                <table:table-cell table:style-name="entry" table:number-rows-spanned="1" table:number-columns-spanned="1">
                  <text:p text:style-name="table_al">Groepsbegeleiding Extra</text:p>
                </table:table-cell>
                <table:table-cell table:style-name="entry" table:number-rows-spanned="1" table:number-columns-spanned="1">
                  <text:p text:style-name="table_al">dagdeel</text:p>
                </table:table-cell>
                <table:table-cell table:style-name="entry" table:number-rows-spanned="1" table:number-columns-spanned="1">
                  <text:p text:style-name="table_al">€ 74,05</text:p>
                </table:table-cell>
                <table:table-cell table:style-name="entry" table:number-rows-spanned="1" table:number-columns-spanned="1">
                  <text:p text:style-name="table_al">€ 66,92</text:p>
                </table:table-cell>
                <table:table-cell table:style-name="entry" table:number-rows-spanned="1" table:number-columns-spanned="1">
                  <text:p text:style-name="table_al">€ 33,46</text:p>
                </table:table-cell>
              </table:table-row>
              <table:table-row table:style-name="row">
                <table:table-cell table:style-name="entry" table:number-rows-spanned="1" table:number-columns-spanned="1">
                  <text:p text:style-name="table_al">Kortdurend verblijf</text:p>
                </table:table-cell>
                <table:table-cell table:style-name="entry" table:number-rows-spanned="1" table:number-columns-spanned="1">
                  <text:p text:style-name="table_al">etmaal</text:p>
                </table:table-cell>
                <table:table-cell table:style-name="entry" table:number-rows-spanned="1" table:number-columns-spanned="1">
                  <text:p text:style-name="table_al">€ 227,33</text:p>
                </table:table-cell>
                <table:table-cell table:style-name="entry" table:number-rows-spanned="1" table:number-columns-spanned="1">
                  <text:p text:style-name="table_al">€ 210,94</text:p>
                </table:table-cell>
                <table:table-cell table:style-name="entry" table:number-rows-spanned="1" table:number-columns-spanned="1">
                  <text:p text:style-name="table_al">€ 105,47</text:p>
                </table:table-cell>
              </table:table-row>
              <table:table-row table:style-name="row">
                <table:table-cell table:style-name="entry" table:number-rows-spanned="1" table:number-columns-spanned="1">
                  <text:p text:style-name="table_al">Vervoer regulier</text:p>
                </table:table-cell>
                <table:table-cell table:style-name="entry" table:number-rows-spanned="1" table:number-columns-spanned="1">
                  <text:p text:style-name="table_al">etmaal</text:p>
                </table:table-cell>
                <table:table-cell table:style-name="entry" table:number-rows-spanned="1" table:number-columns-spanned="1">
                  <text:p text:style-name="table_al">€ 16,34</text:p>
                </table:table-cell>
                <table:table-cell table:style-name="entry" table:number-rows-spanned="1" table:number-columns-spanned="1">
                  <text:p text:style-name="table_al">€ 16,34</text:p>
                </table:table-cell>
                <table:table-cell table:style-name="entry" table:number-rows-spanned="1" table:number-columns-spanned="1">
                  <text:p text:style-name="table_al">€ 16,34</text:p>
                </table:table-cell>
              </table:table-row>
              <table:table-row table:style-name="row">
                <table:table-cell table:style-name="entry" table:number-rows-spanned="1" table:number-columns-spanned="1">
                  <text:p text:style-name="table_al">Vervoer rolstoel</text:p>
                </table:table-cell>
                <table:table-cell table:style-name="entry" table:number-rows-spanned="1" table:number-columns-spanned="1">
                  <text:p text:style-name="table_al">etmaal </text:p>
                </table:table-cell>
                <table:table-cell table:style-name="entry" table:number-rows-spanned="1" table:number-columns-spanned="1">
                  <text:p text:style-name="table_al">€ 26,85</text:p>
                </table:table-cell>
                <table:table-cell table:style-name="entry" table:number-rows-spanned="1" table:number-columns-spanned="1">
                  <text:p text:style-name="table_al">€ 26,85</text:p>
                </table:table-cell>
                <table:table-cell table:style-name="entry" table:number-rows-spanned="1" table:number-columns-spanned="1">
                  <text:p text:style-name="table_al">€ 26,85</text:p>
                </table:table-cell>
              </table:table-row>
            </table:table>
            <text:p text:style-name="table_bottom"/>
          </text:section>
          <text:p text:style-name="al"/>
          <text:section text:name="table_id1-3-2-7-7" text:style-name="table">
            <text:p text:style-name="table_top"/>
            <table:table table:style-name="tgroup">
              <table:table-column table:style-name="id1-3-2-7-7-1-1"/>
              <table:table-column table:style-name="id1-3-2-7-7-1-2"/>
              <table:table-column table:style-name="id1-3-2-7-7-1-3"/>
              <table:table-column table:style-name="id1-3-2-7-7-1-4"/>
              <table:table-column table:style-name="id1-3-2-7-7-1-5"/>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Formee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Reguliere aanbieder </text:p>
                </table:table-cell>
                <table:table-cell table:style-name="entry" table:number-rows-spanned="1" table:number-columns-spanned="1">
                  <text:p text:style-name="table_al">Micro aanbieder </text:p>
                </table:table-cell>
                <table:table-cell table:style-name="entry" table:number-rows-spanned="1" table:number-columns-spanned="1">
                  <text:p text:style-name="table_al">Informeel </text:p>
                </table:table-cell>
              </table:table-row>
              <table:table-row table:style-name="row">
                <table:table-cell table:style-name="entry" table:number-rows-spanned="1" table:number-columns-spanned="1">
                  <text:p text:style-name="table_al">Beschermd wonen Intramuraal Basis</text:p>
                </table:table-cell>
                <table:table-cell table:style-name="entry" table:number-rows-spanned="1" table:number-columns-spanned="1">
                  <text:p text:style-name="table_al">maand</text:p>
                </table:table-cell>
                <table:table-cell table:style-name="entry" table:number-rows-spanned="1" table:number-columns-spanned="1">
                  <text:p text:style-name="table_al"> nvt </text:p>
                </table:table-cell>
                <table:table-cell table:style-name="entry" table:number-rows-spanned="1" table:number-columns-spanned="1">
                  <text:p text:style-name="table_al"> nvt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Beschermd wonen Intramuraal Intensief</text:p>
                </table:table-cell>
                <table:table-cell table:style-name="entry" table:number-rows-spanned="1" table:number-columns-spanned="1">
                  <text:p text:style-name="table_al">maand</text:p>
                </table:table-cell>
                <table:table-cell table:style-name="entry" table:number-rows-spanned="1" table:number-columns-spanned="1">
                  <text:p text:style-name="table_al"> nvt </text:p>
                </table:table-cell>
                <table:table-cell table:style-name="entry" table:number-rows-spanned="1" table:number-columns-spanned="1">
                  <text:p text:style-name="table_al"> nvt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Kleinschalig Thuis Basis</text:p>
                </table:table-cell>
                <table:table-cell table:style-name="entry" table:number-rows-spanned="1" table:number-columns-spanned="1">
                  <text:p text:style-name="table_al">maand</text:p>
                </table:table-cell>
                <table:table-cell table:style-name="entry" table:number-rows-spanned="1" table:number-columns-spanned="1">
                  <text:p text:style-name="table_al">€ 2.600,88</text:p>
                </table:table-cell>
                <table:table-cell table:style-name="entry" table:number-rows-spanned="1" table:number-columns-spanned="1">
                  <text:p text:style-name="table_al">€ 2.340,79</text:p>
                </table:table-cell>
                <table:table-cell table:style-name="entry" table:number-rows-spanned="1" table:number-columns-spanned="1">
                  <text:p text:style-name="table_al">€ 1.170,40</text:p>
                </table:table-cell>
              </table:table-row>
              <table:table-row table:style-name="row">
                <table:table-cell table:style-name="entry" table:number-rows-spanned="1" table:number-columns-spanned="1">
                  <text:p text:style-name="table_al">Kleinschalig Thuis Intensief</text:p>
                </table:table-cell>
                <table:table-cell table:style-name="entry" table:number-rows-spanned="1" table:number-columns-spanned="1">
                  <text:p text:style-name="table_al">maand</text:p>
                </table:table-cell>
                <table:table-cell table:style-name="entry" table:number-rows-spanned="1" table:number-columns-spanned="1">
                  <text:p text:style-name="table_al">€ 4.085,02</text:p>
                </table:table-cell>
                <table:table-cell table:style-name="entry" table:number-rows-spanned="1" table:number-columns-spanned="1">
                  <text:p text:style-name="table_al">€ 3.676,52</text:p>
                </table:table-cell>
                <table:table-cell table:style-name="entry" table:number-rows-spanned="1" table:number-columns-spanned="1">
                  <text:p text:style-name="table_al">€ 1.838,26</text:p>
                </table:table-cell>
              </table:table-row>
              <table:table-row table:style-name="row">
                <table:table-cell table:style-name="entry" table:number-rows-spanned="1" table:number-columns-spanned="1">
                  <text:p text:style-name="table_al">Zelfstandig Thuis Basis</text:p>
                </table:table-cell>
                <table:table-cell table:style-name="entry" table:number-rows-spanned="1" table:number-columns-spanned="1">
                  <text:p text:style-name="table_al">maand</text:p>
                </table:table-cell>
                <table:table-cell table:style-name="entry" table:number-rows-spanned="1" table:number-columns-spanned="1">
                  <text:p text:style-name="table_al">€ 1.676,56</text:p>
                </table:table-cell>
                <table:table-cell table:style-name="entry" table:number-rows-spanned="1" table:number-columns-spanned="1">
                  <text:p text:style-name="table_al">€ 1.508,90</text:p>
                </table:table-cell>
                <table:table-cell table:style-name="entry" table:number-rows-spanned="1" table:number-columns-spanned="1">
                  <text:p text:style-name="table_al">€ 754,45</text:p>
                </table:table-cell>
              </table:table-row>
              <table:table-row table:style-name="row">
                <table:table-cell table:style-name="entry" table:number-rows-spanned="1" table:number-columns-spanned="1">
                  <text:p text:style-name="table_al">Zelfstandig Thuis Intensief</text:p>
                </table:table-cell>
                <table:table-cell table:style-name="entry" table:number-rows-spanned="1" table:number-columns-spanned="1">
                  <text:p text:style-name="table_al">maand</text:p>
                </table:table-cell>
                <table:table-cell table:style-name="entry" table:number-rows-spanned="1" table:number-columns-spanned="1">
                  <text:p text:style-name="table_al">€ 3.259,94</text:p>
                </table:table-cell>
                <table:table-cell table:style-name="entry" table:number-rows-spanned="1" table:number-columns-spanned="1">
                  <text:p text:style-name="table_al">€ 2.933,95</text:p>
                </table:table-cell>
                <table:table-cell table:style-name="entry" table:number-rows-spanned="1" table:number-columns-spanned="1">
                  <text:p text:style-name="table_al">€ 1.466,98</text:p>
                </table:table-cell>
              </table:table-row>
              <table:table-row table:style-name="row">
                <table:table-cell table:style-name="entry" table:number-rows-spanned="1" table:number-columns-spanned="1">
                  <text:p text:style-name="table_al">Dagbesteding BW-1 (1-3)</text:p>
                </table:table-cell>
                <table:table-cell table:style-name="entry" table:number-rows-spanned="1" table:number-columns-spanned="1">
                  <text:p text:style-name="table_al">maand</text:p>
                </table:table-cell>
                <table:table-cell table:style-name="entry" table:number-rows-spanned="1" table:number-columns-spanned="1">
                  <text:p text:style-name="table_al">€ 523,05</text:p>
                </table:table-cell>
                <table:table-cell table:style-name="entry" table:number-rows-spanned="1" table:number-columns-spanned="1">
                  <text:p text:style-name="table_al">€ 470,75</text:p>
                </table:table-cell>
                <table:table-cell table:style-name="entry" table:number-rows-spanned="1" table:number-columns-spanned="1">
                  <text:p text:style-name="table_al">€ 235,38</text:p>
                </table:table-cell>
              </table:table-row>
              <table:table-row table:style-name="row">
                <table:table-cell table:style-name="entry" table:number-rows-spanned="1" table:number-columns-spanned="1">
                  <text:p text:style-name="table_al">Dagbesteding BW-2 (4-6)</text:p>
                </table:table-cell>
                <table:table-cell table:style-name="entry" table:number-rows-spanned="1" table:number-columns-spanned="1">
                  <text:p text:style-name="table_al">maand</text:p>
                </table:table-cell>
                <table:table-cell table:style-name="entry" table:number-rows-spanned="1" table:number-columns-spanned="1">
                  <text:p text:style-name="table_al">€ 1.307,63</text:p>
                </table:table-cell>
                <table:table-cell table:style-name="entry" table:number-rows-spanned="1" table:number-columns-spanned="1">
                  <text:p text:style-name="table_al">€ 1.176,87</text:p>
                </table:table-cell>
                <table:table-cell table:style-name="entry" table:number-rows-spanned="1" table:number-columns-spanned="1">
                  <text:p text:style-name="table_al">€ 588,44</text:p>
                </table:table-cell>
              </table:table-row>
              <table:table-row table:style-name="row">
                <table:table-cell table:style-name="entry" table:number-rows-spanned="1" table:number-columns-spanned="1">
                  <text:p text:style-name="table_al">Dagbesteding BW-3 (7-9)</text:p>
                </table:table-cell>
                <table:table-cell table:style-name="entry" table:number-rows-spanned="1" table:number-columns-spanned="1">
                  <text:p text:style-name="table_al">maand</text:p>
                </table:table-cell>
                <table:table-cell table:style-name="entry" table:number-rows-spanned="1" table:number-columns-spanned="1">
                  <text:p text:style-name="table_al">€ 2.005,94</text:p>
                </table:table-cell>
                <table:table-cell table:style-name="entry" table:number-rows-spanned="1" table:number-columns-spanned="1">
                  <text:p text:style-name="table_al">€ 1.805,35</text:p>
                </table:table-cell>
                <table:table-cell table:style-name="entry" table:number-rows-spanned="1" table:number-columns-spanned="1">
                  <text:p text:style-name="table_al">€ 902,68</text:p>
                </table:table-cell>
              </table:table-row>
            </table:table>
            <text:p text:style-name="table_bottom"/>
          </text:section>
          <text:p text:style-name="al"/>
          <text:p text:style-name="al">De tarieven voor de verschillende vormen van ondersteuning worden jaarlijks op 1 januari geïndexeerd, muv de informele tarieven voor individuele begeleiding en hulp bij huishouden. Deze tarieven zijn gebaseerd op de CAO Verpleeg- en verzorgingshuizen en Thuiszorg en wijzigen wanneer deze CAO wordt aangepast. Daarom is dit overzicht niet het hele kalenderjaar actueel.</text:p>
          <text:p text:style-name="al">Voor actuele tarieven voor individuele begeleiding en hulp bij huishouden kan contact worden opgenomen met de gemeente via mailadres info@meierijstad.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2-1" style:parent-style-name="Standard">
      <style:paragraph-properties style:line-spacing="0mm" style:text-autospace="none" ofo:line-height="0.001cm"/>
    </style:style>
    <style:style style:family="graphic" style:name="illustratie_id1-3-2-4-3-2-1" style:parent-style-name="Standard">
      <style:graphic-properties style:horizontal-pos="left" style:horizontal-rel="paragraph" style:vertical-pos="top" style:vertical-rel="paragraph" style:wrap="none" ofo:margin-right="3mm"/>
    </style:style>
    <style:style style:family="paragraph" style:name="illustratie_id1-3-2-6-2-1-1" style:parent-style-name="Standard">
      <style:paragraph-properties style:line-spacing="0mm" style:text-autospace="none" ofo:line-height="0.001cm"/>
    </style:style>
    <style:style style:family="graphic" style:name="illustratie_id1-3-2-6-2-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style:style style:family="paragraph" style:name="illustratie_id1-3-2-6-4-1-1" style:parent-style-name="Standard">
      <style:paragraph-properties style:line-spacing="0mm" style:text-autospace="none" ofo:line-height="0.001cm"/>
    </style:style>
    <style:style style:family="graphic" style:name="illustratie_id1-3-2-6-4-1-1" style:parent-style-name="Standard">
      <style:graphic-properties style:horizontal-pos="left" style:horizontal-rel="paragraph" style:vertical-pos="top" style:vertical-rel="paragraph" style:wrap="none" ofo:margin-right="3mm"/>
    </style:style>
    <style:style style:family="paragraph" style:name="illustratie_id1-3-2-6-5-1-1" style:parent-style-name="Standard">
      <style:paragraph-properties style:line-spacing="0mm" style:text-autospace="none" ofo:line-height="0.001cm"/>
    </style:style>
    <style:style style:family="graphic" style:name="illustratie_id1-3-2-6-5-1-1" style:parent-style-name="Standard">
      <style:graphic-properties style:horizontal-pos="left" style:horizontal-rel="paragraph" style:vertical-pos="top" style:vertical-rel="paragraph" style:wrap="none" ofo:margin-right="3mm"/>
    </style:style>
    <style:style style:family="paragraph" style:name="illustratie_id1-3-2-6-6-1-1" style:parent-style-name="Standard">
      <style:paragraph-properties style:line-spacing="0mm" style:text-autospace="none" ofo:line-height="0.001cm"/>
    </style:style>
    <style:style style:family="graphic" style:name="illustratie_id1-3-2-6-6-1-1" style:parent-style-name="Standard">
      <style:graphic-properties style:horizontal-pos="left" style:horizontal-rel="paragraph" style:vertical-pos="top" style:vertical-rel="paragraph" style:wrap="none" ofo:margin-right="3mm"/>
    </style:style>
    <style:style style:family="paragraph" style:name="illustratie_id1-3-2-6-7-1-1" style:parent-style-name="Standard">
      <style:paragraph-properties style:line-spacing="0mm" style:text-autospace="none" ofo:line-height="0.001cm"/>
    </style:style>
    <style:style style:family="graphic" style:name="illustratie_id1-3-2-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94924</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924</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924</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Meierijstad</meta:user-defined>
    <meta:user-defined meta:name="OVERHEID.Informatietype/DC.type">officiële publicatie</meta:user-defined>
    <meta:user-defined meta:name="OVERHEIDop.Rubriek/DC.type">ander besluit van algemene strekking</meta:user-defined>
    <meta:user-defined meta:name="OVERHEID.Gemeente/DCTERMS.publisher">Meierijstad</meta:user-defined>
    <meta:user-defined meta:name="OVERHEID.Gemeente/OVERHEID.authority">Meierijstad</meta:user-defined>
    <meta:user-defined meta:name="OVERHEID.TaxonomieBeleidsagendaDecentraal/OVERHEID.category">Bestuur | Organisatie en beleid</meta:user-defined>
    <meta:user-defined meta:name="OVERHEID.TaxonomieBeleidsagendaDecentraal/OVERHEID.category">Zorg en gezondheid | Organisatie en beleid</meta:user-defined>
    <meta:user-defined meta:name="DC.source">artikel 156 van de Gemeentewet]|[1.0:c:BWBR0005416&amp;artikel=156&amp;g=2026-01-01</meta:user-defined>
    <meta:user-defined meta:name="DCTERMS.alternative">Nadere regels Wet Maatschappelijke Ondersteuning Meierijstad 2026</meta:user-defined>
    <dc:language>nl</dc:language>
    <meta:user-defined meta:name="OVERHEIDop.locatietype/OVERHEIDop.gebiedsmarkering">Gemeente</meta:user-defined>
    <meta:user-defined meta:name="DC.title">Nadere regels Wet Maatschappelijke Ondersteuning Meierijstad 2026</meta:user-defined>
    <meta:user-defined meta:name="DCTERMS.W3CDTF/DCTERMS.available">2026-03-02</meta:user-defined>
    <meta:user-defined meta:name="DCTERMS.W3CDTF/OVERHEIDop.jaargang">2026</meta:user-defined>
    <meta:user-defined meta:name="OVERHEIDop.publicationIssue">94924</meta:user-defined>
    <meta:user-defined meta:name="OVERHEIDop.betreftRegeling">CVDR757915_1</meta:user-defined>
    <meta:user-defined meta:name="OVERHEIDop.GmbID/DC.identifier">gmb-2026-94924</meta:user-defined>
    <meta:user-defined meta:name="xs:date/OVERHEIDop.startdatum">2026-03-01</meta:user-defined>
    <meta:user-defined meta:name="OVERHEIDop.versieInformatie"/>
  </office:meta>
</office:document-meta>
</file>