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3 febr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februari 2026 is een melding ontvangen waarvoor geen vergunningsplicht geldt voor de locatie Ganzenhof 8-10, 5103KX Dongen. De melding is geregistreerd onder zaaknummer Z2026-00000265. De melding betreft:</text:p>
            <text:p text:style-name="common-al">- plaatsen van een container, zand en tegels 2 t/m 9 maart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92724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724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724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265</meta:user-defined>
    <meta:user-defined meta:name="DCTERMS.abstract">Ganzenhof 8-10, 5103KX Dongen</meta:user-defined>
    <dc:language>nl</dc:language>
    <meta:user-defined meta:name="OVERHEIDop.locatietype/OVERHEIDop.gebiedsmarkering">Punt</meta:user-defined>
    <meta:user-defined meta:name="DC.title">Ontvangst melding, : 13 februari 2026</meta:user-defined>
    <meta:user-defined meta:name="DCTERMS.W3CDTF/DCTERMS.available">2026-03-02</meta:user-defined>
    <meta:user-defined meta:name="DCTERMS.W3CDTF/OVERHEIDop.jaargang">2026</meta:user-defined>
    <meta:user-defined meta:name="OVERHEIDop.publicationIssue">92724</meta:user-defined>
    <meta:user-defined meta:name="OVERHEIDop.GmbID/DC.identifier">gmb-2026-92724</meta:user-defined>
    <meta:user-defined meta:name="OVERHEIDop.versieInformatie"/>
  </office:meta>
</office:document-meta>
</file>